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4c93743570255f9ee5df4d58423424.png"/>
  <manifest:file-entry manifest:media-type="image/png" manifest:full-path="Pictures/6a9160acea25fc6b81d0f2e2fa92c2cf.png"/>
  <manifest:file-entry manifest:media-type="image/png" manifest:full-path="Pictures/1f0c977e44beaa2fb42008fdb2d98f16.png"/>
  <manifest:file-entry manifest:media-type="image/png" manifest:full-path="Pictures/317d5771828350d374371c8982da8097.png"/>
  <manifest:file-entry manifest:media-type="image/png" manifest:full-path="Pictures/ce293c4614bfd32d346545f9788a818b.png"/>
  <manifest:file-entry manifest:media-type="image/png" manifest:full-path="Pictures/f542b2d546121ba494833acbb09d06df.png"/>
  <manifest:file-entry manifest:media-type="image/png" manifest:full-path="Pictures/ba15428a57f0a235dac1205b3ecf8b5e.png"/>
  <manifest:file-entry manifest:media-type="image/png" manifest:full-path="Pictures/ed9b269883480eff80a900c627b55ebc.png"/>
  <manifest:file-entry manifest:media-type="image/png" manifest:full-path="Pictures/525adde4cb635864276a0be270c4ba95.png"/>
  <manifest:file-entry manifest:media-type="image/png" manifest:full-path="Pictures/eb2ac23883709f1c753e3bd9b8f14f8b.png"/>
  <manifest:file-entry manifest:media-type="image/png" manifest:full-path="Pictures/7e3fe669fe54ef46bc1400ca552755fe.png"/>
  <manifest:file-entry manifest:media-type="image/png" manifest:full-path="Pictures/296ea729e561cddfd678550680eb3a87.png"/>
  <manifest:file-entry manifest:media-type="image/png" manifest:full-path="Pictures/be8f724ba1114184eea30814a694ebad.png"/>
  <manifest:file-entry manifest:media-type="image/png" manifest:full-path="Pictures/294144149a1050ca6ce09fb36123ab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внешние_лаборатории"/><text:bookmark-start text:name="__RefHeading___создание_заказов_в_лабораторию_1"/><text:bookmark-start text:name="создание_заказов_в_лабораторию"/>. Создание заказов в лабораторию<text:bookmark-end text:name="__RefHeading___создание_заказов_в_лабораторию_1"/><text:bookmark-end text:name="создание_заказов_в_лабораторию"/></text:h>
      <text:p text:style-name="Text_20_body">Создание заказов на лабораторные анализы регистратором.<text:line-break/><text:line-break/>Для создания заказа на панели оплаты нажмите на иконку с логотипом внешней лаборатории (кнопок может быть несколько, это зависит от количества внешних лабораторий)</text:p>
      <text:p text:style-name="Text_20_body"><draw:frame draw:style-name="media" draw:name="0" text:anchor-type="as-char" draw:z-index="0" svg:width="37.30625cm" style:rel-width="100%" svg:height="7.8052083333333cm" style:rel-height="scale"><draw:image xlink:href="Pictures/fa4c93743570255f9ee5df4d58423424.png" xlink:type="simple" xlink:show="embed" xlink:actuate="onLoad"/></draw:frame></text:p>
      <text:p text:style-name="Text_20_body">Откроется форма выбора услуг для заказа</text:p>
      <text:p text:style-name="Text_20_body"><draw:frame draw:style-name="media" draw:name="1" text:anchor-type="as-char" draw:z-index="1" svg:width="38.285208333333cm" style:rel-width="100%" svg:height="11.932708333333cm" style:rel-height="scale"><draw:image xlink:href="Pictures/6a9160acea25fc6b81d0f2e2fa92c2cf.png" xlink:type="simple" xlink:show="embed" xlink:actuate="onLoad"/></draw:frame></text:p>
      <text:p text:style-name="Text_20_body">Нажмите “<text:span text:style-name="Strong_20_Emphasis">Добавить услугу</text:span>” и выберите из списка позиции, которые хотите добавить в заказ</text:p>
      <text:p text:style-name="Text_20_body"><draw:frame draw:style-name="media" draw:name="2" text:anchor-type="as-char" draw:z-index="2" svg:width="37.861875cm" style:rel-width="100%" svg:height="20.611041666667cm" style:rel-height="scale"><draw:image xlink:href="Pictures/1f0c977e44beaa2fb42008fdb2d98f16.png" xlink:type="simple" xlink:show="embed" xlink:actuate="onLoad"/></draw:frame></text:p>
      <text:p text:style-name="Text_20_body">Если вы ошибочно добавили позицию в список, удалить ее можно по иконке <draw:frame draw:style-name="media" draw:name="3" text:anchor-type="as-char" draw:z-index="3" svg:width="0.42333333333333cm" svg:height="0.42333333333333cm"><draw:image xlink:href="Pictures/317d5771828350d374371c8982da8097.png" xlink:type="simple" xlink:show="embed" xlink:actuate="onLoad"/></draw:frame> напротив соответствующей услуги.</text:p>
      <text:p text:style-name="Text_20_body">Для сохранения списка услуг - нажмите - <draw:frame draw:style-name="media" draw:name="4" text:anchor-type="as-char" draw:z-index="4" svg:width="1.11125cm" svg:height="1.11125cm"><draw:image xlink:href="Pictures/ce293c4614bfd32d346545f9788a818b.png" xlink:type="simple" xlink:show="embed" xlink:actuate="onLoad"/></draw:frame></text:p>
      <text:p text:style-name="Text_20_body">В карте пациента появится запись - Заказ в лабораторию.</text:p>
      <text:p text:style-name="Text_20_body"><draw:frame draw:style-name="media" draw:name="5" text:anchor-type="as-char" draw:z-index="5" svg:width="36.856458333333cm" style:rel-width="100%" svg:height="10.689166666667cm" style:rel-height="scale"><draw:image xlink:href="Pictures/f542b2d546121ba494833acbb09d06df.png" xlink:type="simple" xlink:show="embed" xlink:actuate="onLoad"/></draw:frame><text:line-break/>Для удаления позиции из заказа нажмите -  <draw:frame draw:style-name="media" draw:name="6" text:anchor-type="as-char" draw:z-index="6" svg:width="0.68791666666667cm" svg:height="0.68791666666667cm"><draw:image xlink:href="Pictures/ba15428a57f0a235dac1205b3ecf8b5e.png" xlink:type="simple" xlink:show="embed" xlink:actuate="onLoad"/></draw:frame>. Если все корректно - нажмите  - <draw:frame draw:style-name="media" draw:name="7" text:anchor-type="as-char" draw:z-index="7" svg:width="1.11125cm" svg:height="1.11125cm"><draw:image xlink:href="Pictures/ed9b269883480eff80a900c627b55ebc.png" xlink:type="simple" xlink:show="embed" xlink:actuate="onLoad"/></draw:frame><text:line-break/><text:line-break/>После того, как вы заблокируете запись - Заказ будет оформлен.</text:p>
      <text:p text:style-name="Text_20_body"><draw:frame draw:style-name="media" draw:name="8" text:anchor-type="as-char" draw:z-index="8" svg:width="36.909375cm" style:rel-width="100%" svg:height="8.969375cm" style:rel-height="scale"><draw:image xlink:href="Pictures/525adde4cb635864276a0be270c4ba95.png" xlink:type="simple" xlink:show="embed" xlink:actuate="onLoad"/></draw:frame></text:p>
      <text:p text:style-name="Text_20_body">Для его оплаты необходимо на записи заказа нажать кнопку “<text:span text:style-name="Strong_20_Emphasis">Добавить услуги в счет</text:span>”</text:p>
      <text:p text:style-name="Text_20_body"><draw:frame draw:style-name="media" draw:name="9" text:anchor-type="as-char" draw:z-index="9" svg:width="1.11125cm" svg:height="1.11125cm"><draw:image xlink:href="Pictures/eb2ac23883709f1c753e3bd9b8f14f8b.png" xlink:type="simple" xlink:show="embed" xlink:actuate="onLoad"/></draw:frame> или <draw:frame draw:style-name="media" draw:name="10" text:anchor-type="as-char" draw:z-index="10" svg:width="1.11125cm" svg:height="1.11125cm"><draw:image xlink:href="Pictures/7e3fe669fe54ef46bc1400ca552755fe.png" xlink:type="simple" xlink:show="embed" xlink:actuate="onLoad"/></draw:frame></text:p>
      <text:p text:style-name="Text_20_body">все записи из заказа - будут добавлены в счет</text:p>
      <text:p text:style-name="Text_20_body"><draw:frame draw:style-name="media" draw:name="11" text:anchor-type="as-char" draw:z-index="11" svg:width="37.200416666667cm" style:rel-width="100%" svg:height="21.193125cm" style:rel-height="scale"><draw:image xlink:href="Pictures/296ea729e561cddfd678550680eb3a87.png" xlink:type="simple" xlink:show="embed" xlink:actuate="onLoad"/></draw:frame></text:p>
      <text:p text:style-name="Text_20_body">Вы можете указать скидку для услуги или поменять вид оплаты  для позиций заказа.  <text:span text:style-name="Strong_20_Emphasis">Наличные/Безналичные</text:span> .<text:line-break/>
Если счет создан ошибочно. то удалить его можно по кнопке <draw:frame draw:style-name="media" draw:name="12" text:anchor-type="as-char" draw:z-index="12" svg:width="1.11125cm" svg:height="1.11125cm"><draw:image xlink:href="Pictures/be8f724ba1114184eea30814a694ebad.png" xlink:type="simple" xlink:show="embed" xlink:actuate="onLoad"/></draw:frame></text:p>
      <text:p text:style-name="Text_20_body">Если все корректно - нажмите  - <draw:frame draw:style-name="media" draw:name="13" text:anchor-type="as-char" draw:z-index="13" svg:width="1.11125cm" svg:height="1.11125cm"><draw:image xlink:href="Pictures/ed9b269883480eff80a900c627b55ebc.png" xlink:type="simple" xlink:show="embed" xlink:actuate="onLoad"/></draw:frame><text:line-break/></text:p>
      <text:p text:style-name="Text_20_body">После блокировки счета распечатайте квитанцию или другие документы с записи </text:p>
      <text:p text:style-name="Text_20_body"><draw:frame draw:style-name="media" draw:name="14" text:anchor-type="as-char" draw:z-index="14" svg:width="36.697708333333cm" style:rel-width="100%" svg:height="11.297708333333cm" style:rel-height="scale"><draw:image xlink:href="Pictures/294144149a1050ca6ce09fb36123abd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внешние_лаборатории</dc:title>
  </office:meta>
</office:document-meta>
</file>