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18c1f22e5fbcb1024bb53aed4f5e9d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ployment:install:transfer:database:replication"/><text:bookmark-start text:name="__RefHeading___перенос_данных_и_настройка_репликации_1"/><text:bookmark-start text:name="перенос_данных_и_настройка_репликации"/>Перенос данных и настройка репликации<text:bookmark-end text:name="__RefHeading___перенос_данных_и_настройка_репликации_1"/><text:bookmark-end text:name="перенос_данных_и_настройка_репликации"/></text:h>
      <text:h text:style-name="Heading_20_2" text:outline-level="2"><text:bookmark-start text:name="__RefHeading___перенастройка_сервера_старой_машины_2"/><text:bookmark-start text:name="перенастройка_сервера_старой_машины"/>Перенастройка сервера старой машины<text:bookmark-end text:name="__RefHeading___перенастройка_сервера_старой_машины_2"/><text:bookmark-end text:name="перенастройка_сервера_старой_машины"/></text:h>
      <text:p text:style-name="Text_20_body">Для начала требуется остановить сервер</text:p>
      <text:p text:style-name="Text_20_body">Далее требуется изменить конфигурацию сервер</text:p>
      <text:p text:style-name="Text_20_body">Внесите данную конфигурацию в конец файла</text:p>
      <text:p text:style-name="Text_20_body">Перезапустите сервер</text:p>
      <text:p text:style-name="Text_20_body">Подключитесь к mysql</text:p>
      <text:p text:style-name="Text_20_body">Добавьте пользователя для репликации</text:p>
      <text:p text:style-name="Text_20_body">Заблокируем запись на сервер и получим необходимые параметры</text:p>
      <text:p text:style-name="Text_20_body">Последняя команда выведет на экран строку с данными. Требуется записать значения полей File и Position.</text:p>
      <text:p text:style-name="Text_20_body">Например:</text:p>
      <text:p text:style-name="Text_20_body"><draw:frame draw:style-name="media" draw:name="0" text:anchor-type="as-char" draw:z-index="0" svg:width="17.912291666667cm" style:rel-width="100%" svg:height="3.5189583333333cm" style:rel-height="scale"><draw:image xlink:href="Pictures/618c1f22e5fbcb1024bb53aed4f5e9d1.png" xlink:type="simple" xlink:show="embed" xlink:actuate="onLoad"/></draw:frame></text:p>
      <text:p text:style-name="Text_20_body">Запоминаем что File = binlog.001002 и Position = 336396. Эти значения нам потребуются дальше</text:p>
      <text:p text:style-name="Text_20_body">Создайте дамп базы данных согласно <text:a xlink:type="simple" xlink:href="http://mgdemo.ru:5555/doku.php?id=deployment:install:transfer:database:single" text:style-name="Internet_20_link" text:visited-style-name="Visited_20_Internet_20_Link">инструкции</text:a>. Выполняем только блок «<text:a xlink:type="simple" xlink:href="http://mgdemo.ru:5555/doku.php?id=deployment:install:transfer:database:single#работа_на_старом_сервере" text:style-name="Internet_20_link" text:visited-style-name="Visited_20_Internet_20_Link">Работа на старом сервере</text:a>».</text:p>
      <text:p text:style-name="Text_20_body">Далее введите команды</text:p>
      <text:h text:style-name="Heading_20_2" text:outline-level="2"><text:bookmark-start text:name="__RefHeading___перенастройка_нового_сервера_3"/><text:bookmark-start text:name="перенастройка_нового_сервера"/>Перенастройка нового сервера<text:bookmark-end text:name="__RefHeading___перенастройка_нового_сервера_3"/><text:bookmark-end text:name="перенастройка_нового_сервера"/></text:h>
      <text:p text:style-name="Text_20_body">Для начала требуется остановить сервер</text:p>
      <text:p text:style-name="Text_20_body"><text:span text:style-name="Source_20_Text">sudo service mysql stop </text:span></text:p>
      <text:p text:style-name="Text_20_body">Далее требуется изменить конфигурацию сервер</text:p>
      <text:p text:style-name="Text_20_body"><text:span text:style-name="Source_20_Text"> cd /etc/mysql </text:span><text:span text:style-name="Source_20_Text"> nano my.cnf #или mcedit my.cnf </text:span></text:p>
      <text:p text:style-name="Text_20_body">Внесите данную конфигурацию в конец файла</text:p>
      <text:p text:style-name="Text_20_body"><text:span text:style-name="Source_20_Text"> [mysqld] server<text:span text:style-name="Emphasis">id = 2 log</text:span>bin = /var/lib/mysql/mysql-bin.log binlog<text:span text:style-name="Emphasis">do</text:span>db = medis<text:span text:style-name="Emphasis">archive binlog</text:span>do<text:span text:style-name="Emphasis">db = medis</text:span>db #… Укажите все базы данных на сервере относящиеся к . В конце инструкции есть скрипт для получения списка binlog<text:span text:style-name="Emphasis">do</text:span>db = medis<text:span text:style-name="Emphasis">users auto</text:span>increment<text:span text:style-name="Emphasis">offset = 2 auto</text:span>increment_increment = 2 relay-log = /var/log/mysql/mysql-relay-bin.log </text:span></text:p>
      <text:p text:style-name="Text_20_body">Перезапустите сервер</text:p>
      <text:p text:style-name="Text_20_body"><text:span text:style-name="Source_20_Text"> sudo service mysql start </text:span></text:p>
      <text:p text:style-name="Text_20_body">Разверните созданный бекап на новом сервере согласно <text:a xlink:type="simple" xlink:href="http://mgdemo.ru:5555/doku.php?id=deployment:install:transfer:database:single" text:style-name="Internet_20_link" text:visited-style-name="Visited_20_Internet_20_Link">инструкции</text:a>. Выполняем только блок «<text:a xlink:type="simple" xlink:href="http://mgdemo.ru:5555/doku.php?id=deployment:install:transfer:database:single#работа_на_новом_сервере" text:style-name="Internet_20_link" text:visited-style-name="Visited_20_Internet_20_Link">Работа на новом сервере</text:a>».</text:p>
      <text:p text:style-name="Text_20_body">Создаем фиксированный туннель для подключения</text:p>
      <text:p text:style-name="Text_20_body"><text:span text:style-name="Source_20_Text"> ssh -L6565:127.0.0.1:3306 -f -N -p&lt; old<text:span text:style-name="Emphasis">server</text:span>port&gt; &lt; old<text:span text:style-name="Emphasis">server</text:span>user&gt;@&lt; old<text:span text:style-name="Emphasis">server</text:span>host&gt; </text:span></text:p>
      <text:p text:style-name="Text_20_body">Подключаемся к mysql</text:p>
      <text:p text:style-name="Text_20_body"><text:span text:style-name="Source_20_Text"> mysql -u&lt; mysql_user&gt; -p </text:span></text:p>
      <text:p text:style-name="Text_20_body">Введите следующий скрипт в поле ввода</text:p>
      <text:p text:style-name="Text_20_body"><text:span text:style-name="Source_20_Text"> CHANGE REPLICATION SOURCE TO SOURCE<text:span text:style-name="Emphasis">HOST='127.0.0.1', SOURCE</text:span>PORT = 6565, SOURCE<text:span text:style-name="Emphasis">USER='replica</text:span>user', SOURCE<text:span text:style-name="Emphasis">PASSWORD='replica</text:span>user<text:span text:style-name="Emphasis">password', SOURCE</text:span>LOG<text:span text:style-name="Emphasis">FILE='mysql-bin.001002', SOURCE</text:span>LOG_POS=336396; </text:span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Внимание! Параметры SOURCE<text:span text:style-name="Emphasis">PORT, SOURCE</text:span>LOG<text:span text:style-name="Emphasis">FILE и SOURCE</text:span>LOG_POS должны быть указаны в соответвии с предыдущими действиями!</text:p><text:list text:style-name="List_20_1" text:continue-numbering="false"><text:list-item><text:p text:style-name="LastListParagraph_List_20_1_Content_First">SOURCE<text:span text:style-name="Emphasis">PORT - возьмите номер из пункта 'Создаем фиксированный туннель для подключения'
  * SOURCE</text:span>LOG<text:span text:style-name="Emphasis">FILE и SOURCE</text:span>LOG_POS - возьмите из пункта 'Заблокируем запись на сервер и получим необходимые параметры'</text:p></text:list-item></text:list></table:table-cell></table:table-row></table:table></draw:text-box></draw:frame></text:p>
      <text:p text:style-name="Text_20_body">Запускаем репликацию</text:p>
      <text:p text:style-name="Text_20_body"><text:span text:style-name="Source_20_Text"> mysql&gt; START REPLICA; mysql&gt; SHOW REPLICA STATUS\G; </text:span></text:p>
      <text:p text:style-name="Text_20_body">Если все прошло удачно, то репликация начнется. Для проверки, можно создать произвольную строку в произвольной таблице любой базы данных на старом сервере и посмотреть, появится ли она на новом сервере. Если строка не появится, то была допущена ошибка при создании реплики или существует другая проблема. Гугл в помощь :(</text:p>
      <text:h text:style-name="Heading_20_2" text:outline-level="2"><text:bookmark-start text:name="__RefHeading___скрипт_для_получения_всех_строк_binlog_do_db_4"/><text:bookmark-start text:name="скрипт_для_получения_всех_строк_binlog_do_db"/>Скрипт для получения всех строк binlog_do_db<text:bookmark-end text:name="__RefHeading___скрипт_для_получения_всех_строк_binlog_do_db_4"/><text:bookmark-end text:name="скрипт_для_получения_всех_строк_binlog_do_db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eployment:install:transfer:database:replication</dc:title>
  </office:meta>
</office:document-meta>
</file>