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ment:install:transfer:files"/><text:bookmark-start text:name="__RefHeading___перенос_файлов_из_хранилища_1"/><text:bookmark-start text:name="перенос_файлов_из_хранилища"/>Перенос файлов из хранилища<text:bookmark-end text:name="__RefHeading___перенос_файлов_из_хранилища_1"/><text:bookmark-end text:name="перенос_файлов_из_хранилища"/></text:h>
      <text:p text:style-name="Text_20_body">Данная процедура занимает много времени. Для упрощения передачи, можно использовать утилиту Rsyn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loyment:install:transfer:files</dc:title>
  </office:meta>
</office:document-meta>
</file>