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19e22b3e3925a077d3becf8180a2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setup_fr"/><text:bookmark-start text:name="__RefHeading___подключение_фискального_регистратора_к_мис_mgerm_1"/><text:bookmark-start text:name="подключение_фискального_регистратора_к_мис_mgerm"/>Подключение фискального регистратора к МИС MGERM<text:bookmark-end text:name="__RefHeading___подключение_фискального_регистратора_к_мис_mgerm_1"/><text:bookmark-end text:name="подключение_фискального_регистратора_к_мис_mgerm"/></text:h>
      <text:p text:style-name="Text_20_body">Настройка взаимодействия МИС MEGRM с ФР производится сотрудниками ТП удаленно. Для подключения и настройки от Вас потребуется:</text:p>
      <text:list text:style-name="List_20_1" text:continue-numbering="false">
        <text:list-item>
          <text:p text:style-name="List_20_1_Content_First">Подключить ФР к компьютеру.</text:p>
        </text:list-item>
        <text:list-item>
          <text:p text:style-name="List_20_1_Content">Установить на компьютер приложение для удаленного доступа на выбор:</text:p>
          <text:list text:style-name="List_20_1">
            <text:list-item>
              <text:p text:style-name="List_20_1_Content">AnyDesk <text:a xlink:type="simple" xlink:href="https://anydesk.com/ru/downloads/" text:style-name="Internet_20_link" text:visited-style-name="Visited_20_Internet_20_Link">(ссылка на скачивание)</text:a></text:p>
            </text:list-item>
            <text:list-item>
              <text:p text:style-name="List_20_1_Content">Ассистент (<text:a xlink:type="simple" xlink:href="https://мойассистент.рф/скачать/" text:style-name="Internet_20_link" text:visited-style-name="Visited_20_Internet_20_Link">ссылка на скачивание</text:a>)</text:p>
            </text:list-item>
          </text:list>
        </text:list-item>
        <text:list-item>
          <text:p text:style-name="List_20_1_Content">Проверить доступность компьютера к интернету</text:p>
        </text:list-item>
        <text:list-item>
          <text:p text:style-name="List_20_1_Content">Настроить параметры ФР (обычно реализуется сотрудниками ЦТО):</text:p>
          <text:list text:style-name="List_20_1">
            <text:list-item>
              <text:p text:style-name="List_20_1_Content">Настроить подключение ФР к компьютеру по доступному интерфейсу</text:p>
            </text:list-item>
            <text:list-item>
              <text:p text:style-name="List_20_1_Content">Настроить транспортное соединение с ОФД</text:p>
            </text:list-item>
            <text:list-item>
              <text:p text:style-name="List_20_1_Content">Установить настройки ОФД в таблицы параметров ФР</text:p>
            </text:list-item>
          </text:list>
        </text:list-item>
        <text:list-item>
          <text:p text:style-name="List_20_1_Content">Согласовать дату и время с сотрудниками ТП для времени подключения</text:p>
        </text:list-item>
        <text:list-item>
          <text:p text:style-name="List_20_1_Content">В назначенную дату и время предоставить доступ к компьютеру по приложению удаленного доступа и находиться у компьютера</text:p>
        </text:list-item>
        <text:list-item>
          <text:p text:style-name="List_20_1_Content_Last">Ответить на вопросы ТП МИС  в чате (при проверке функционирования будут заданы вопросы о физическом поведении принтера)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Интеграция с банковскими терминалами доступна только для банка Сбер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Интеграция с банковскими терминалами доступна только для аппаратов Verifone!<draw:frame draw:style-name="media" draw:name="CREATOR: gd-jpeg v1.0 (using IJG JPEG v80), quality = 90 Legend" text:anchor-type="as-char" draw:z-index="0" svg:width="4.6566666666667cm"><draw:text-box><text:p text:style-name="legendcenter"><draw:frame draw:style-name="media" draw:name="CREATOR: gd-jpeg v1.0 (using IJG JPEG v80), quality = 90" text:anchor-type="as-char" draw:z-index="0" svg:width="4.6566666666667cm" svg:height="7.9375cm"><draw:image xlink:href="Pictures/8b19e22b3e3925a077d3becf8180a24d.jpg" xlink:type="simple" xlink:show="embed" xlink:actuate="onLoad"/></draw:frame>CREATOR: gd-jpeg v1.0 (using IJG JPEG v80), quality = 90</text:p></draw:text-box></draw:frame>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Интеграция с биометрическим терминалом Сбера находится в разработке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setup_fr</dc:title>
  </office:meta>
</office:document-meta>
</file>