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0b94c23a9cbcdf1c71bca976eb066a.png"/>
  <manifest:file-entry manifest:media-type="image/png" manifest:full-path="Pictures/506684acd040f21dd6773706974c1a2f.png"/>
  <manifest:file-entry manifest:media-type="image/png" manifest:full-path="Pictures/c6be7410ff553f95b878a376f938f81b.png"/>
  <manifest:file-entry manifest:media-type="image/png" manifest:full-path="Pictures/bb304053d8cedf6843768424ba8ba928.png"/>
  <manifest:file-entry manifest:media-type="image/png" manifest:full-path="Pictures/116dc0552a8609f0b869a7565bb159ce.png"/>
  <manifest:file-entry manifest:media-type="image/png" manifest:full-path="Pictures/e93a0e93f890c9153134c7903b5b853c.png"/>
  <manifest:file-entry manifest:media-type="image/png" manifest:full-path="Pictures/5eb1d6aa22f04b3fd964f1a4d7ea67fb.png"/>
  <manifest:file-entry manifest:media-type="image/png" manifest:full-path="Pictures/a504d45314be29a015627786a26c1ad4.png"/>
  <manifest:file-entry manifest:media-type="image/png" manifest:full-path="Pictures/475af28cdf165446cbee9836a620987a.png"/>
  <manifest:file-entry manifest:media-type="image/png" manifest:full-path="Pictures/a2f14047ebf3a6b16cd2fc6e50e868ea.png"/>
  <manifest:file-entry manifest:media-type="image/png" manifest:full-path="Pictures/f603590243b9d074139461f30e99fd41.png"/>
  <manifest:file-entry manifest:media-type="image/png" manifest:full-path="Pictures/5b3c03d941029db66519db6634d7b12b.png"/>
  <manifest:file-entry manifest:media-type="image/png" manifest:full-path="Pictures/ce2fbe414c54de502c01a95289c22c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osits:gift_sertificate_generation"/><text:bookmark-start text:name="__RefHeading___генерация_подарочных_сертификатов_1"/><text:bookmark-start text:name="генерация_подарочных_сертификатов"/>Генерация подарочных сертификатов<text:bookmark-end text:name="__RefHeading___генерация_подарочных_сертификатов_1"/><text:bookmark-end text:name="генерация_подарочных_сертификатов"/></text:h>
      <text:p text:style-name="Text_20_body">Генератор позволяет сгенерировать подарочные сертификаты по правилам генерации, которые позволят вам использовать сертификаты с из типографии, при условии, что сертификат имеет числовой номер</text:p>
      <text:p text:style-name="Text_20_body">Для генерации, перейдите в раздел «Настройка»→«Депозиты» от логина системного администратора
<draw:frame draw:style-name="mediacenter" draw:name="0" text:anchor-type="paragraph" draw:z-index="0" svg:width="15.875cm" svg:height="6.0023524379812cm"><draw:image xlink:href="Pictures/e30b94c23a9cbcdf1c71bca976eb066a.png" xlink:type="simple" xlink:show="embed" xlink:actuate="onLoad"/></draw:frame>
Нажмите ссылку «Создать подарочные сертификаты»
<draw:frame draw:style-name="mediacenter" draw:name="1" text:anchor-type="paragraph" draw:z-index="1" svg:width="15.875cm" svg:height="4.6046270718232cm"><draw:image xlink:href="Pictures/506684acd040f21dd6773706974c1a2f.png" xlink:type="simple" xlink:show="embed" xlink:actuate="onLoad"/></draw:frame>
Вы увидите перед собой форму для генерации сертификатов.
<draw:frame draw:style-name="mediacenter" draw:name="2" text:anchor-type="paragraph" draw:z-index="2" svg:width="15.875cm" svg:height="4.5750868055556cm"><draw:image xlink:href="Pictures/c6be7410ff553f95b878a376f938f81b.png" xlink:type="simple" xlink:show="embed" xlink:actuate="onLoad"/></draw:frame>
В правой части формы есть механизм генерации, который позволит создать набор сертификатов в полуавтоматическом режиме
<draw:frame draw:style-name="mediacenter" draw:name="3" text:anchor-type="paragraph" draw:z-index="3" svg:width="15.875cm" svg:height="4.5593706536857cm"><draw:image xlink:href="Pictures/bb304053d8cedf6843768424ba8ba928.png" xlink:type="simple" xlink:show="embed" xlink:actuate="onLoad"/></draw:frame>
Выберите тип генерации. Доступно два варианта:</text:p>
      <text:list text:style-name="Numbering_20_1" text:continue-numbering="false">
        <text:list-item>
          <text:p text:style-name="Numbering_20_1_Content_First"> <text:span text:style-name="Strong_20_Emphasis">Рандомизировать номера</text:span> - каждый новый сгенерированный номер будет сгенерирован случайно</text:p>
        </text:list-item>
        <text:list-item>
          <text:p text:style-name="Numbering_20_1_Content_Last"> <text:span text:style-name="Strong_20_Emphasis">Номера по порядку</text:span> - Номера начнутся с единицы. Каждый следующий номер будет на единицу больше предыдущего (1,2,3 и т.д.)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В данном примере, мы будем использовать генерацию «Номера по порядку»</text:p></table:table-cell></table:table-row></table:table></draw:text-box></draw:frame></text:p>
      <text:p text:style-name="Text_20_body"><draw:frame draw:style-name="mediacenter" draw:name="4" text:anchor-type="paragraph" draw:z-index="4" svg:width="15.875cm" svg:height="4.5593706536857cm"><draw:image xlink:href="Pictures/116dc0552a8609f0b869a7565bb159ce.png" xlink:type="simple" xlink:show="embed" xlink:actuate="onLoad"/></draw:frame></text:p>
      <text:p text:style-name="Text_20_body">Выберите тип генерации секретного номера. Доступно два варианта:</text:p>
      <text:list text:style-name="Numbering_20_1" text:continue-numbering="false">
        <text:list-item>
          <text:p text:style-name="Numbering_20_1_Content_First"> <text:span text:style-name="Strong_20_Emphasis">Рандомизировать номера</text:span> - каждый новый сгенерированный номер будет сгенерирован случайно</text:p>
        </text:list-item>
        <text:list-item>
          <text:p text:style-name="Numbering_20_1_Content_Last"> <text:span text:style-name="Strong_20_Emphasis">Совпадает с номером</text:span> - в данном варианте секретный номер депозита будет совпадать с номером депозита</text:p>
        </text:list-item>
      </text:list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В данном примере, мы будем использовать генерацию «Совпадает с номером»</text:p></table:table-cell></table:table-row></table:table></draw:text-box></draw:frame></text:p>
      <text:p text:style-name="Text_20_body"><draw:frame draw:style-name="mediacenter" draw:name="5" text:anchor-type="paragraph" draw:z-index="5" svg:width="15.875cm" svg:height="4.5593706536857cm"><draw:image xlink:href="Pictures/e93a0e93f890c9153134c7903b5b853c.png" xlink:type="simple" xlink:show="embed" xlink:actuate="onLoad"/></draw:frame>
Укажите количество сертификатов, которое нужно сгенерировать.
<draw:frame draw:style-name="mediacenter" draw:name="6" text:anchor-type="paragraph" draw:z-index="6" svg:width="15.875cm" svg:height="4.5593706536857cm"><draw:image xlink:href="Pictures/5eb1d6aa22f04b3fd964f1a4d7ea67fb.png" xlink:type="simple" xlink:show="embed" xlink:actuate="onLoad"/></draw:frame>
Укажите, требуется ли добавить префикс к сертификату. Если префикс нужен, то установите «галочку» и укажите префикс в поле справа. Префикс будет добавлен в начало номера депозита
<draw:frame draw:style-name="mediacenter" draw:name="7" text:anchor-type="paragraph" draw:z-index="7" svg:width="15.875cm" svg:height="4.545170257123cm"><draw:image xlink:href="Pictures/a504d45314be29a015627786a26c1ad4.png" xlink:type="simple" xlink:show="embed" xlink:actuate="onLoad"/></draw:frame>
Укажите, какая сумма должна быть присвоена на подарочный сертификат. Указанная сумма будет зачислена на сертификат и позволит оплатить услуги клиники.
<draw:frame draw:style-name="mediacenter" draw:name="8" text:anchor-type="paragraph" draw:z-index="8" svg:width="15.875cm" svg:height="4.5593706536857cm"><draw:image xlink:href="Pictures/475af28cdf165446cbee9836a620987a.png" xlink:type="simple" xlink:show="embed" xlink:actuate="onLoad"/></draw:frame>
Когда все готово - нажмите «Сгенерировать»
<draw:frame draw:style-name="mediacenter" draw:name="9" text:anchor-type="paragraph" draw:z-index="9" svg:width="15.875cm" svg:height="4.5593706536857cm"><draw:image xlink:href="Pictures/a2f14047ebf3a6b16cd2fc6e50e868ea.png" xlink:type="simple" xlink:show="embed" xlink:actuate="onLoad"/></draw:frame>
Вы увидите, что поле слева от генератора будет заполнено необходимой информацией.
<draw:frame draw:style-name="mediacenter" draw:name="10" text:anchor-type="paragraph" draw:z-index="10" svg:width="15.875cm" svg:height="4.5593706536857cm"><draw:image xlink:href="Pictures/f603590243b9d074139461f30e99fd41.png" xlink:type="simple" xlink:show="embed" xlink:actuate="onLoad"/></draw:frame>
Если Вас все устроило - нажмите кнопку «Применить». 
<draw:frame draw:style-name="mediacenter" draw:name="11" text:anchor-type="paragraph" draw:z-index="11" svg:width="15.875cm" svg:height="4.5593706536857cm"><draw:image xlink:href="Pictures/5b3c03d941029db66519db6634d7b12b.png" xlink:type="simple" xlink:show="embed" xlink:actuate="onLoad"/></draw:frame>
Когда вы вернетесь на предыдущий экран, вы увидите новые сертификаты в списке
<draw:frame draw:style-name="mediacenter" draw:name="12" text:anchor-type="paragraph" draw:z-index="12" svg:width="15.875cm" svg:height="9.4944081211287cm"><draw:image xlink:href="Pictures/ce2fbe414c54de502c01a95289c22c6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posits:gift_sertificate_generation</dc:title>
  </office:meta>
</office:document-meta>
</file>