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e4585e2e18e33b89524c19d94a3aa9.png"/>
  <manifest:file-entry manifest:media-type="image/png" manifest:full-path="Pictures/3894a5f8c0ed208c6aab10e5c62579cd.png"/>
  <manifest:file-entry manifest:media-type="image/png" manifest:full-path="Pictures/3b6fb3a5a1126145673a79193125f68e.png"/>
  <manifest:file-entry manifest:media-type="image/png" manifest:full-path="Pictures/c8272dab1457abb8a10e9cde6bc4c469.png"/>
  <manifest:file-entry manifest:media-type="image/png" manifest:full-path="Pictures/f3b01d355a02445b8b631da9d22c3b6d.png"/>
  <manifest:file-entry manifest:media-type="image/png" manifest:full-path="Pictures/3b460a5bdfdeb81ae828b43834d5eab1.png"/>
  <manifest:file-entry manifest:media-type="image/png" manifest:full-path="Pictures/127689ea3f271ebf13e2bccceb17e954.png"/>
  <manifest:file-entry manifest:media-type="image/png" manifest:full-path="Pictures/af844256ed39638fa9103560927859ef.png"/>
  <manifest:file-entry manifest:media-type="image/png" manifest:full-path="Pictures/e4aa41b55af49a750eda2d3888263fd2.png"/>
  <manifest:file-entry manifest:media-type="image/png" manifest:full-path="Pictures/7358d0debc7d33befbe04c67c0521cd6.png"/>
  <manifest:file-entry manifest:media-type="image/png" manifest:full-path="Pictures/27202e85b8de74d60041004fd5d75a4e.png"/>
  <manifest:file-entry manifest:media-type="image/png" manifest:full-path="Pictures/74e0246ad9c632be213bfe2c9f0473a3.png"/>
  <manifest:file-entry manifest:media-type="image/png" manifest:full-path="Pictures/35e8886efead9a27e3e8de5b2016c041.png"/>
  <manifest:file-entry manifest:media-type="image/png" manifest:full-path="Pictures/451c22eca6e771e12edd5eb650b663d4.png"/>
  <manifest:file-entry manifest:media-type="image/png" manifest:full-path="Pictures/ddd9943ec7773ed25705dca91d02c80a.png"/>
  <manifest:file-entry manifest:media-type="image/png" manifest:full-path="Pictures/5a6cf56cfc0f3d0c02dfce754e108d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osits:gift_sertificate_link_generation"/><text:bookmark-start text:name="__RefHeading___генерация_номера_депозита_при_привязке_подарочного_сертификата_1"/><text:bookmark-start text:name="генерация_номера_депозита_при_привязке_подарочного_сертификата"/>Генерация номера депозита при привязке подарочного сертификата<text:bookmark-end text:name="__RefHeading___генерация_номера_депозита_при_привязке_подарочного_сертификата_1"/><text:bookmark-end text:name="генерация_номера_депозита_при_привязке_подарочного_сертификата"/></text:h>
      <text:p text:style-name="Text_20_body">Перейдите в карту пациента и добавьте новый сертификат
<draw:frame draw:style-name="mediacenter" draw:name="0" text:anchor-type="paragraph" draw:z-index="0" svg:width="15.875cm" svg:height="9.7122770919067cm"><draw:image xlink:href="Pictures/0ae4585e2e18e33b89524c19d94a3aa9.png" xlink:type="simple" xlink:show="embed" xlink:actuate="onLoad"/></draw:frame>
Откроется окно указания типа. Выберите  «Подарочный сертификат»
<draw:frame draw:style-name="mediacenter" draw:name="1" text:anchor-type="paragraph" draw:z-index="1" svg:width="15.875cm" svg:height="2.3411165730337cm"><draw:image xlink:href="Pictures/3894a5f8c0ed208c6aab10e5c62579cd.png" xlink:type="simple" xlink:show="embed" xlink:actuate="onLoad"/></draw:frame>
Нажмите «Сохранить». Это добавит сертификат в карту пациента
<draw:frame draw:style-name="mediacenter" draw:name="2" text:anchor-type="paragraph" draw:z-index="2" svg:width="15.875cm" svg:height="2.405303030303cm"><draw:image xlink:href="Pictures/3b6fb3a5a1126145673a79193125f68e.png" xlink:type="simple" xlink:show="embed" xlink:actuate="onLoad"/></draw:frame>
Заблокируйте запись
<draw:frame draw:style-name="mediacenter" draw:name="3" text:anchor-type="paragraph" draw:z-index="3" svg:width="15.875cm" svg:height="2.9730164403145cm"><draw:image xlink:href="Pictures/c8272dab1457abb8a10e9cde6bc4c469.png" xlink:type="simple" xlink:show="embed" xlink:actuate="onLoad"/></draw:frame>
Страница обновиться. Нажмите кнопку «Зарегистрировать сертификат»
<draw:frame draw:style-name="mediacenter" draw:name="4" text:anchor-type="paragraph" draw:z-index="4" svg:width="15.875cm" svg:height="3.0689410092395cm"><draw:image xlink:href="Pictures/f3b01d355a02445b8b631da9d22c3b6d.png" xlink:type="simple" xlink:show="embed" xlink:actuate="onLoad"/></draw:frame>
Появится всплывающее окно привязки депозита
<draw:frame draw:style-name="mediacenter" draw:name="5" text:anchor-type="paragraph" draw:z-index="5" svg:width="15.875cm" svg:height="2.8924788135593cm"><draw:image xlink:href="Pictures/3b460a5bdfdeb81ae828b43834d5eab1.png" xlink:type="simple" xlink:show="embed" xlink:actuate="onLoad"/></draw:frame>
Укажите номер подарочного сертификата
<draw:frame draw:style-name="mediacenter" draw:name="6" text:anchor-type="paragraph" draw:z-index="6" svg:width="15.875cm" svg:height="2.8924788135593cm"><draw:image xlink:href="Pictures/127689ea3f271ebf13e2bccceb17e954.png" xlink:type="simple" xlink:show="embed" xlink:actuate="onLoad"/></draw:frame>
Если сертификат не использует префикс - нажмите кнопку преобразования в число с лидирующими нулями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Если используете префикс, этот этап можно пропустить и сразу добавить префикс</text:p></table:table-cell></table:table-row></table:table></draw:text-box></draw:frame></text:p>
      <text:p text:style-name="Text_20_body"><draw:frame draw:style-name="mediacenter" draw:name="7" text:anchor-type="paragraph" draw:z-index="7" svg:width="15.875cm" svg:height="2.8924788135593cm"><draw:image xlink:href="Pictures/af844256ed39638fa9103560927859ef.png" xlink:type="simple" xlink:show="embed" xlink:actuate="onLoad"/></draw:frame>
Номер депозита будет преобразован в число с лидирующими нулями
<draw:frame draw:style-name="mediacenter" draw:name="8" text:anchor-type="paragraph" draw:z-index="8" svg:width="15.875cm" svg:height="2.8924788135593cm"><draw:image xlink:href="Pictures/e4aa41b55af49a750eda2d3888263fd2.png" xlink:type="simple" xlink:show="embed" xlink:actuate="onLoad"/></draw:frame>
Если используется префикс - нажмите на кнопку добавления префикса
<draw:frame draw:style-name="mediacenter" draw:name="9" text:anchor-type="paragraph" draw:z-index="9" svg:width="15.875cm" svg:height="2.8924788135593cm"><draw:image xlink:href="Pictures/7358d0debc7d33befbe04c67c0521cd6.png" xlink:type="simple" xlink:show="embed" xlink:actuate="onLoad"/></draw:frame>
Префикс будет добавлен в номер депозита
<draw:frame draw:style-name="mediacenter" draw:name="10" text:anchor-type="paragraph" draw:z-index="10" svg:width="15.875cm" svg:height="2.8924788135593cm"><draw:image xlink:href="Pictures/27202e85b8de74d60041004fd5d75a4e.png" xlink:type="simple" xlink:show="embed" xlink:actuate="onLoad"/></draw:frame>
Если у вас используется подход, что номер депозита совпадает с секретным номером - нажмите кнопку переноса номера
<draw:frame draw:style-name="mediacenter" draw:name="11" text:anchor-type="paragraph" draw:z-index="11" svg:width="15.875cm" svg:height="2.8924788135593cm"><draw:image xlink:href="Pictures/74e0246ad9c632be213bfe2c9f0473a3.png" xlink:type="simple" xlink:show="embed" xlink:actuate="onLoad"/></draw:frame>
Секретный номер будет заполнен автоматически 
<draw:frame draw:style-name="mediacenter" draw:name="12" text:anchor-type="paragraph" draw:z-index="12" svg:width="15.875cm" svg:height="2.8924788135593cm"><draw:image xlink:href="Pictures/35e8886efead9a27e3e8de5b2016c041.png" xlink:type="simple" xlink:show="embed" xlink:actuate="onLoad"/></draw:frame>
Нажмите кнопку «Выбрать»
<draw:frame draw:style-name="mediacenter" draw:name="13" text:anchor-type="paragraph" draw:z-index="13" svg:width="15.875cm" svg:height="2.8924788135593cm"><draw:image xlink:href="Pictures/451c22eca6e771e12edd5eb650b663d4.png" xlink:type="simple" xlink:show="embed" xlink:actuate="onLoad"/></draw:frame>
Появится окно с сообщением о привязке депозита
<draw:frame draw:style-name="mediacenter" draw:name="14" text:anchor-type="paragraph" draw:z-index="14" svg:width="15.875cm" svg:height="5.7849576271186cm"><draw:image xlink:href="Pictures/ddd9943ec7773ed25705dca91d02c80a.png" xlink:type="simple" xlink:show="embed" xlink:actuate="onLoad"/></draw:frame>
Закройте окно. Страница обновиться и вы увидите, что сертификат привязался и сумма доступна к использованию
<draw:frame draw:style-name="mediacenter" draw:name="15" text:anchor-type="paragraph" draw:z-index="15" svg:width="15.875cm" svg:height="3.3151716888577cm"><draw:image xlink:href="Pictures/5a6cf56cfc0f3d0c02dfce754e108d0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eposits:gift_sertificate_link_generation</dc:title>
  </office:meta>
</office:document-meta>
</file>