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4f81f73914d166ca82faf94413b6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add_record_after_record"/><text:bookmark-start text:name="__RefHeading___добавление_записи_после_записи_1"/><text:bookmark-start text:name="добавление_записи_после_записи"/>Добавление записи после записи<text:bookmark-end text:name="__RefHeading___добавление_записи_после_записи_1"/><text:bookmark-end text:name="добавление_записи_после_записи"/></text:h>
      <text:p text:style-name="Text_20_body">Иногда требуется добавить запись в карту пациента после создания основной записи. Например после консультации терапевта требуется выдать справку в бассейн. Обычно, вы можете сделать это через меню врача или через кнопку «Добавить услугу», но бывают случаи, когда это удобнее сделать из самой записи.<text:line-break/>
<text:line-break/>
Для добавления услуги, просто выберите нужную в выпадающем списке и услуга будет добавлена в карту пациента. Если услуга требует заполнения - то вы будете перемещены в редактирование услуги.</text:p>
      <text:p text:style-name="Text_20_body"><draw:frame draw:style-name="media" draw:name="0" text:anchor-type="as-char" draw:z-index="0" svg:width="15.875cm" svg:height="3.4882286995516cm"><draw:image xlink:href="Pictures/ec4f81f73914d166ca82faf94413b65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oc:add_record_after_record</dc:title>
  </office:meta>
</office:document-meta>
</file>