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543dca1a0330139353da4f7d358d68.png"/>
  <manifest:file-entry manifest:media-type="image/png" manifest:full-path="Pictures/4d3f6c2dfd5530fff5139e84e3eed28b.png"/>
  <manifest:file-entry manifest:media-type="image/png" manifest:full-path="Pictures/9a7ece35a8d6184f9345203c8ad74c3d.png"/>
  <manifest:file-entry manifest:media-type="image/png" manifest:full-path="Pictures/8aaa694fc6b70fd69f452f2a123f4bb9.png"/>
  <manifest:file-entry manifest:media-type="image/png" manifest:full-path="Pictures/1d9a8b9273a691619882dcf952cd6dac.png"/>
  <manifest:file-entry manifest:media-type="image/png" manifest:full-path="Pictures/e416d94e9af255234a3a673186f05115.png"/>
  <manifest:file-entry manifest:media-type="image/png" manifest:full-path="Pictures/f58028f2e6d1c6fa9ed9dbd7ac786e57.png"/>
  <manifest:file-entry manifest:media-type="image/png" manifest:full-path="Pictures/7e3a6a480eb88d37d182bcd4768ef1db.png"/>
  <manifest:file-entry manifest:media-type="image/png" manifest:full-path="Pictures/0cf2377ce483636dc09c907d4994ca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achbox:bill"/><text:bookmark-start text:name="__RefHeading___счета_от_врача_1"/><text:bookmark-start text:name="счета_от_врача"/>счета от врача<text:bookmark-end text:name="__RefHeading___счета_от_врача_1"/><text:bookmark-end text:name="счета_от_врача"/></text:h>
      <text:p text:style-name="Text_20_body">Находясь в карте пациента нажмите  “Выставить счет”  в меню врача слева</text:p>
      <text:p text:style-name="Text_20_body"><draw:frame draw:style-name="media" draw:name="0" text:anchor-type="as-char" draw:z-index="0" svg:width="50.403125cm" style:rel-width="100%" svg:height="16.853958333333cm" style:rel-height="scale"><draw:image xlink:href="Pictures/fa543dca1a0330139353da4f7d358d68.png" xlink:type="simple" xlink:show="embed" xlink:actuate="onLoad"/></draw:frame></text:p>
      <text:p text:style-name="Text_20_body">Откроется форма выбора услуг для составления платежа</text:p>
      <text:p text:style-name="Text_20_body"><draw:frame draw:style-name="media" draw:name="1" text:anchor-type="as-char" draw:z-index="1" svg:width="50.64125cm" style:rel-width="100%" svg:height="19.341041666667cm" style:rel-height="scale"><draw:image xlink:href="Pictures/4d3f6c2dfd5530fff5139e84e3eed28b.png" xlink:type="simple" xlink:show="embed" xlink:actuate="onLoad"/></draw:frame></text:p>
      <text:p text:style-name="Text_20_body">Вы можете либо <text:span text:style-name="Strong_20_Emphasis">выбрать готовую программу лечения</text:span> (1)  либо <text:span text:style-name="Strong_20_Emphasis">выбрать конкретные услуги через кнопку “Добавить услуги”</text:span> (2)</text:p>
      <text:p text:style-name="Text_20_body"><text:span text:style-name="Strong_20_Emphasis">При выборе готовой программы (1)</text:span></text:p>
      <text:p text:style-name="Text_20_body"><draw:frame draw:style-name="media" draw:name="2" text:anchor-type="as-char" draw:z-index="2" svg:width="36.856458333333cm" style:rel-width="100%" svg:height="17.62125cm" style:rel-height="scale"><draw:image xlink:href="Pictures/9a7ece35a8d6184f9345203c8ad74c3d.png" xlink:type="simple" xlink:show="embed" xlink:actuate="onLoad"/></draw:frame></text:p>
      <text:p text:style-name="Text_20_body"> после выбора услуги из программы автоматически добавятся в счет </text:p>
      <text:p text:style-name="Text_20_body"><draw:frame draw:style-name="media" draw:name="3" text:anchor-type="as-char" draw:z-index="3" svg:width="36.962291666667cm" style:rel-width="100%" svg:height="13.890625cm" style:rel-height="scale"><draw:image xlink:href="Pictures/8aaa694fc6b70fd69f452f2a123f4bb9.png" xlink:type="simple" xlink:show="embed" xlink:actuate="onLoad"/></draw:frame></text:p>
      <text:p text:style-name="Text_20_body">нажмите <draw:frame draw:style-name="media" draw:name="4" text:anchor-type="as-char" draw:z-index="4" svg:width="1.11125cm" svg:height="1.11125cm"><draw:image xlink:href="Pictures/1d9a8b9273a691619882dcf952cd6dac.png" xlink:type="simple" xlink:show="embed" xlink:actuate="onLoad"/></draw:frame></text:p>
      <text:p text:style-name="Text_20_body"><draw:frame draw:style-name="media" draw:name="5" text:anchor-type="as-char" draw:z-index="5" svg:width="37.041666666667cm" style:rel-width="100%" svg:height="14.075833333333cm" style:rel-height="scale"><draw:image xlink:href="Pictures/e416d94e9af255234a3a673186f05115.png" xlink:type="simple" xlink:show="embed" xlink:actuate="onLoad"/></draw:frame></text:p>
      <text:p text:style-name="Text_20_body">Счет на программу подготовлен.</text:p>
      <text:p text:style-name="Text_20_body">При выборе услуг через “Добавить услугу”</text:p>
      <text:p text:style-name="Text_20_body">Составьте план самостоятельно , добавляя услуги - по одной</text:p>
      <text:p text:style-name="Text_20_body"><draw:frame draw:style-name="media" draw:name="6" text:anchor-type="as-char" draw:z-index="6" svg:width="37.253333333333cm" style:rel-width="100%" svg:height="21.193125cm" style:rel-height="scale"><draw:image xlink:href="Pictures/f58028f2e6d1c6fa9ed9dbd7ac786e57.png" xlink:type="simple" xlink:show="embed" xlink:actuate="onLoad"/></draw:frame></text:p>
      <text:p text:style-name="Text_20_body">установите нужное количество для выбранных услуг </text:p>
      <text:p text:style-name="Text_20_body"><draw:frame draw:style-name="media" draw:name="7" text:anchor-type="as-char" draw:z-index="7" svg:width="37.62375cm" style:rel-width="100%" svg:height="14.525625cm" style:rel-height="scale"><draw:image xlink:href="Pictures/7e3a6a480eb88d37d182bcd4768ef1db.png" xlink:type="simple" xlink:show="embed" xlink:actuate="onLoad"/></draw:frame></text:p>
      <text:p text:style-name="Text_20_body">нажмите <draw:frame draw:style-name="media" draw:name="8" text:anchor-type="as-char" draw:z-index="8" svg:width="1.11125cm" svg:height="1.11125cm"><draw:image xlink:href="Pictures/1d9a8b9273a691619882dcf952cd6dac.png" xlink:type="simple" xlink:show="embed" xlink:actuate="onLoad"/></draw:frame></text:p>
      <text:p text:style-name="Text_20_body"><draw:frame draw:style-name="media" draw:name="9" text:anchor-type="as-char" draw:z-index="9" svg:width="37.517916666667cm" style:rel-width="100%" svg:height="14.313958333333cm" style:rel-height="scale"><draw:image xlink:href="Pictures/0cf2377ce483636dc09c907d4994cad8.png" xlink:type="simple" xlink:show="embed" xlink:actuate="onLoad"/></draw:frame></text:p>
      <text:p text:style-name="Text_20_body">Счет на программу подготовлен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:cachbox:bill</dc:title>
  </office:meta>
</office:document-meta>
</file>