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973f3d8e9c7fc2468deb1f65e5c009a.png"/>
  <manifest:file-entry manifest:media-type="image/png" manifest:full-path="Pictures/2a8afdc2cbd73742b4cc39be40ca8977.png"/>
  <manifest:file-entry manifest:media-type="image/png" manifest:full-path="Pictures/517ff316d5a43ffd569acee34886f255.png"/>
  <manifest:file-entry manifest:media-type="image/png" manifest:full-path="Pictures/e72b91362ce6978734d62805e48a2c0d.png"/>
  <manifest:file-entry manifest:media-type="image/png" manifest:full-path="Pictures/c0494c877c4e36ab25a43d51b0b7a282.png"/>
  <manifest:file-entry manifest:media-type="image/png" manifest:full-path="Pictures/aff6a59fbd17b05df299e0ce1fe4e6e7.png"/>
  <manifest:file-entry manifest:media-type="image/png" manifest:full-path="Pictures/2b1ed2db9f665dfefdda7e327e37275a.png"/>
  <manifest:file-entry manifest:media-type="image/png" manifest:full-path="Pictures/b16654e31ca606f2b8b835d44e871bc5.png"/>
  <manifest:file-entry manifest:media-type="image/png" manifest:full-path="Pictures/5d36695490b79f67ef495e825c3b3838.png"/>
  <manifest:file-entry manifest:media-type="image/png" manifest:full-path="Pictures/b84448a9e40246234e740143137bf961.png"/>
  <manifest:file-entry manifest:media-type="image/png" manifest:full-path="Pictures/2392385936bd6edb1a0edddf0c092284.png"/>
  <manifest:file-entry manifest:media-type="image/png" manifest:full-path="Pictures/0937909dd4b6cbd9f171bbfbfef6b80f.png"/>
  <manifest:file-entry manifest:media-type="image/png" manifest:full-path="Pictures/df7b5e4b573c7ba8a72d973a7d4e502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drug_acception"/><text:bookmark-start text:name="__RefHeading___имени_1_1"/><text:bookmark-start text:name="имени_1"/>имени 1<text:bookmark-end text:name="__RefHeading___имени_1_1"/><text:bookmark-end text:name="имени_1"/></text:h>
      <text:p text:style-name="Text_20_body">После заполнения и сохранения протокола услуги нажмите на значок “Списать расходные материалы”</text:p>
      <text:p text:style-name="Text_20_body"><draw:frame draw:style-name="media" draw:name="0" text:anchor-type="as-char" draw:z-index="0" svg:width="14.975416666667cm" svg:height="3.5413433310217cm"><draw:image xlink:href="Pictures/8973f3d8e9c7fc2468deb1f65e5c009a.png" xlink:type="simple" xlink:show="embed" xlink:actuate="onLoad"/></draw:frame></text:p>
      <text:p text:style-name="Text_20_body">Перед Вами отобразится интерфейс создания списания препаратов</text:p>
      <text:p text:style-name="Text_20_body"><draw:frame draw:style-name="media" draw:name="1" text:anchor-type="as-char" draw:z-index="1" svg:width="14.975416666667cm" svg:height="9.169269950565cm"><draw:image xlink:href="Pictures/2a8afdc2cbd73742b4cc39be40ca8977.png" xlink:type="simple" xlink:show="embed" xlink:actuate="onLoad"/></draw:frame></text:p>
      <text:p text:style-name="Text_20_body">Выберите один из доступных препаратов из списка препаратов</text:p>
      <text:p text:style-name="Text_20_body"><draw:frame draw:style-name="media" draw:name="2" text:anchor-type="as-char" draw:z-index="2" svg:width="14.975416666667cm" svg:height="9.3729492650545cm"><draw:image xlink:href="Pictures/517ff316d5a43ffd569acee34886f255.png" xlink:type="simple" xlink:show="embed" xlink:actuate="onLoad"/></draw:frame></text:p>
      <text:p text:style-name="Text_20_body">Если препаратов много, вы можете отфильтровать список использовав окно “Поиск” и фильтрацию по группе медикаментов</text:p>
      <text:p text:style-name="Text_20_body"><draw:frame draw:style-name="media" draw:name="3" text:anchor-type="as-char" draw:z-index="3" svg:width="14.975416666667cm" svg:height="9.1464110179362cm"><draw:image xlink:href="Pictures/e72b91362ce6978734d62805e48a2c0d.png" xlink:type="simple" xlink:show="embed" xlink:actuate="onLoad"/></draw:frame></text:p>
      <text:p text:style-name="Text_20_body">После выбора препарата, Вам потребуется ввести количество потраченного препарата</text:p>
      <text:p text:style-name="Text_20_body"><draw:frame draw:style-name="media" draw:name="4" text:anchor-type="as-char" draw:z-index="4" svg:width="14.975416666667cm" svg:height="4.2047158828953cm"><draw:image xlink:href="Pictures/c0494c877c4e36ab25a43d51b0b7a282.png" xlink:type="simple" xlink:show="embed" xlink:actuate="onLoad"/></draw:frame></text:p>
      <text:p text:style-name="Text_20_body">Так же можно указать способ введения, выбрав его из выпадающего списка</text:p>
      <text:p text:style-name="Text_20_body"><draw:frame draw:style-name="media" draw:name="5" text:anchor-type="as-char" draw:z-index="5" svg:width="14.975416666667cm" svg:height="4.3870488250057cm"><draw:image xlink:href="Pictures/aff6a59fbd17b05df299e0ce1fe4e6e7.png" xlink:type="simple" xlink:show="embed" xlink:actuate="onLoad"/></draw:frame></text:p>
      <text:p text:style-name="Text_20_body">Когда данные введены - Нажмите на кнопку сохранить</text:p>
      <text:p text:style-name="Text_20_body"><draw:frame draw:style-name="media" draw:name="6" text:anchor-type="as-char" draw:z-index="6" svg:width="14.975416666667cm" svg:height="4.2549693924694cm"><draw:image xlink:href="Pictures/2b1ed2db9f665dfefdda7e327e37275a.png" xlink:type="simple" xlink:show="embed" xlink:actuate="onLoad"/></draw:frame></text:p>
      <text:p text:style-name="Text_20_body">Вы вернетесь на окно редактирования списания препаратов</text:p>
      <text:p text:style-name="Text_20_body">В правом нижнем секторе появится выбранный вами препарат, в том количестве, которое вы указали</text:p>
      <text:p text:style-name="Text_20_body"><draw:frame draw:style-name="media" draw:name="7" text:anchor-type="as-char" draw:z-index="7" svg:width="14.975416666667cm" svg:height="9.3282623370577cm"><draw:image xlink:href="Pictures/b16654e31ca606f2b8b835d44e871bc5.png" xlink:type="simple" xlink:show="embed" xlink:actuate="onLoad"/></draw:frame></text:p>
      <text:p text:style-name="Text_20_body">Повторите выбор препаратов столько раз, сколько требуется.</text:p>
      <text:p text:style-name="Text_20_body">Если Вы добавили препарат ошибочно - его можно удалить по кнопке “удалить”</text:p>
      <text:p text:style-name="Text_20_body"><draw:frame draw:style-name="media" draw:name="8" text:anchor-type="as-char" draw:z-index="8" svg:width="14.975416666667cm" svg:height="9.1209157955865cm"><draw:image xlink:href="Pictures/5d36695490b79f67ef495e825c3b3838.png" xlink:type="simple" xlink:show="embed" xlink:actuate="onLoad"/></draw:frame></text:p>
      <text:p text:style-name="Text_20_body">Если Вы ошиблись при вводе количества препарата - Вы можете отредактировать его нажав на кнопку “Редактировать”</text:p>
      <text:p text:style-name="Text_20_body"><draw:frame draw:style-name="media" draw:name="9" text:anchor-type="as-char" draw:z-index="9" svg:width="14.975416666667cm" svg:height="9.2725076398684cm"><draw:image xlink:href="Pictures/b84448a9e40246234e740143137bf961.png" xlink:type="simple" xlink:show="embed" xlink:actuate="onLoad"/></draw:frame></text:p>
      <text:p text:style-name="Text_20_body">Когда список препаратов указан. Нажмите кнопку “Выдать”</text:p>
      <text:p text:style-name="Text_20_body"><draw:frame draw:style-name="media" draw:name="10" text:anchor-type="as-char" draw:z-index="10" svg:width="14.975416666667cm" svg:height="9.218849814299cm"><draw:image xlink:href="Pictures/2392385936bd6edb1a0edddf0c092284.png" xlink:type="simple" xlink:show="embed" xlink:actuate="onLoad"/></draw:frame></text:p>
      <text:p text:style-name="Text_20_body">Система запросит подтверждение.</text:p>
      <text:p text:style-name="Text_20_body"><draw:frame draw:style-name="media" draw:name="11" text:anchor-type="as-char" draw:z-index="11" svg:width="12.276666666667cm" svg:height="4.013017921147cm"><draw:image xlink:href="Pictures/0937909dd4b6cbd9f171bbfbfef6b80f.png" xlink:type="simple" xlink:show="embed" xlink:actuate="onLoad"/></draw:frame></text:p>
      <text:p text:style-name="Text_20_body">Нажмите “ОК”</text:p>
      <text:p text:style-name="Text_20_body">По данному действию система спишет препарат со склада отделения и заблокирует запись “Списание по требованию”</text:p>
      <text:p text:style-name="Text_20_body">Перед Вами отобразится запись “Списание по требованию” в котором будет указан список всех препаратов</text:p>
      <text:p text:style-name="Text_20_body"><draw:frame draw:style-name="media" draw:name="12" text:anchor-type="as-char" draw:z-index="12" svg:width="14.975416666667cm" svg:height="5.8664158385635cm"><draw:image xlink:href="Pictures/df7b5e4b573c7ba8a72d973a7d4e5029.png" xlink:type="simple" xlink:show="embed" xlink:actuate="onLoad"/></draw:frame></text:p>
      <text:p text:style-name="Text_20_body">После чего Вы можете вернутся к работе с пациентом и заблокировать протокол осмотра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oc:drug_acception</dc:title>
  </office:meta>
</office:document-meta>
</file>