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fbf655ca984120f2967deb38540e9b.png"/>
  <manifest:file-entry manifest:media-type="image/png" manifest:full-path="Pictures/57a419388378405567b96406f05bf0da.png"/>
  <manifest:file-entry manifest:media-type="image/png" manifest:full-path="Pictures/16cd64f389bf064b28638b4d405fed7b.png"/>
  <manifest:file-entry manifest:media-type="image/png" manifest:full-path="Pictures/68318b274bed186abfc0a9d76f22c8d9.png"/>
  <manifest:file-entry manifest:media-type="image/png" manifest:full-path="Pictures/e51d7e9492ae6a5d932e2ec7c8a849f7.png"/>
  <manifest:file-entry manifest:media-type="image/png" manifest:full-path="Pictures/c144113b02ce9b75f06f035075c878b2.png"/>
  <manifest:file-entry manifest:media-type="image/png" manifest:full-path="Pictures/4ed9c0423e77ea8ea0479b6113814af1.png"/>
  <manifest:file-entry manifest:media-type="image/png" manifest:full-path="Pictures/7e480a20c09d6b650d4d2d5ee4148a7c.png"/>
  <manifest:file-entry manifest:media-type="image/png" manifest:full-path="Pictures/761af172969e4d2a70840865b83c81f6.png"/>
  <manifest:file-entry manifest:media-type="image/png" manifest:full-path="Pictures/90808207d97830624ae0473e6deb84f7.png"/>
  <manifest:file-entry manifest:media-type="image/png" manifest:full-path="Pictures/68869342805923dfa9738084168075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rug_acception_mini"/><text:bookmark-start text:name="__RefHeading___инструкция_по_списания_препаратов_входящих_в_стоимость_услуги_1"/><text:bookmark-start text:name="инструкция_по_списания_препаратов_входящих_в_стоимость_услуги"/>Инструкция по списания препаратов, входящих в стоимость услуги<text:bookmark-end text:name="__RefHeading___инструкция_по_списания_препаратов_входящих_в_стоимость_услуги_1"/><text:bookmark-end text:name="инструкция_по_списания_препаратов_входящих_в_стоимость_услуги"/></text:h>
      <text:p text:style-name="Text_20_body">Когда врач оказывает услугу, в некоторых случаях требуется списать расходные препараты.</text:p>
      <text:p text:style-name="Text_20_body">Для этого нужно заполнить протокол в обычном режиме. После этого на протоколе нужно найти кнопку “Списать лекарства и расходные материалы”</text:p>
      <text:p text:style-name="Text_20_body"><draw:frame draw:style-name="media" draw:name="0" text:anchor-type="as-char" draw:z-index="0" svg:width="14.975416666667cm" svg:height="2.470533945791cm"><draw:image xlink:href="Pictures/03fbf655ca984120f2967deb38540e9b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Кнопка может отличаться от представленной на скриншоте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Иногда списание расходных материалов доступно только после блокировки записи</text:p>
          </table:table-cell>
        </table:table-row>
      </table:table>
      <text:p text:style-name="Text_20_body">Вы попадете в редактор списка препаратов. Нажмите кнопку “Добавить расходный материал”</text:p>
      <text:p text:style-name="Text_20_body"><draw:frame draw:style-name="media" draw:name="1" text:anchor-type="as-char" draw:z-index="1" svg:width="14.975416666667cm" svg:height="2.3055225099137cm"><draw:image xlink:href="Pictures/57a419388378405567b96406f05bf0da.png" xlink:type="simple" xlink:show="embed" xlink:actuate="onLoad"/></draw:frame></text:p>
      <text:p text:style-name="Text_20_body">Появится строка для поиска (1) и список препаратов в меню подсказки (2)</text:p>
      <text:p text:style-name="Text_20_body"><draw:frame draw:style-name="media" draw:name="2" text:anchor-type="as-char" draw:z-index="2" svg:width="14.975416666667cm" svg:height="6.8793675651734cm"><draw:image xlink:href="Pictures/16cd64f389bf064b28638b4d405fed7b.png" xlink:type="simple" xlink:show="embed" xlink:actuate="onLoad"/></draw:frame></text:p>
      <text:p text:style-name="Text_20_body">Выберите препарат из списка. Если препарата нет - введи несколько букв из названия препарата в строке поиска. Список препаратов отфильтруется по введенному значению.</text:p>
      <text:p text:style-name="Text_20_body">После добавления препарата, он отобразится в таблице</text:p>
      <text:p text:style-name="Text_20_body"><draw:frame draw:style-name="media" draw:name="3" text:anchor-type="as-char" draw:z-index="3" svg:width="14.975416666667cm" svg:height="7.2905151116127cm"><draw:image xlink:href="Pictures/68318b274bed186abfc0a9d76f22c8d9.png" xlink:type="simple" xlink:show="embed" xlink:actuate="onLoad"/></draw:frame></text:p>
      <text:p text:style-name="Text_20_body">Если нужны еще препараты - повторите поиск и выбор препаратов</text:p>
      <table:table table:style-name="Table">
        <table:table-column/>
        <table:table-row>
          <table:table-cell office:value-type="string" table:style-name="tablecell">
            <text:p text:style-name="tablealignleft">Если нужно увеличить количество, не нужно повторно добавлять препарат. Система не увеличит количество.</text:p>
          </table:table-cell>
        </table:table-row>
      </table:table>
      <text:p text:style-name="Text_20_body">Когда закончите вносить препараты перейдите к редактированию количества. Для этого нажмите на соответствующее препарату поле в столбце “Кол-во, шт”. Поле преобразуется в строку для ввода</text:p>
      <text:p text:style-name="Text_20_body"><draw:frame draw:style-name="media" draw:name="4" text:anchor-type="as-char" draw:z-index="4" svg:width="14.975416666667cm" svg:height="1.8330186682063cm"><draw:image xlink:href="Pictures/e51d7e9492ae6a5d932e2ec7c8a849f7.png" xlink:type="simple" xlink:show="embed" xlink:actuate="onLoad"/></draw:frame></text:p>
      <text:p text:style-name="Text_20_body">Введите необходимое количество и кликните мышкой в любое свободное место на экране. Вы увидите, что количество препарата изменилось и сумма пересчиталась.</text:p>
      <text:p text:style-name="Text_20_body"><draw:frame draw:style-name="media" draw:name="5" text:anchor-type="as-char" draw:z-index="5" svg:width="14.975416666667cm" svg:height="1.5213842557493cm"><draw:image xlink:href="Pictures/c144113b02ce9b75f06f035075c878b2.png" xlink:type="simple" xlink:show="embed" xlink:actuate="onLoad"/></draw:frame></text:p>
      <text:p text:style-name="Text_20_body">Повторите указание количества для всех препаратов.</text:p>
      <text:p text:style-name="Text_20_body">Когда закончите - нажмите кнопку “Сохранить”</text:p>
      <text:p text:style-name="Text_20_body"><draw:frame draw:style-name="media" draw:name="6" text:anchor-type="as-char" draw:z-index="6" svg:width="14.975416666667cm" svg:height="2.4976300461361cm"><draw:image xlink:href="Pictures/4ed9c0423e77ea8ea0479b6113814af1.png" xlink:type="simple" xlink:show="embed" xlink:actuate="onLoad"/></draw:frame></text:p>
      <text:p text:style-name="Text_20_body">Страница измениться на отображение записей по списанию</text:p>
      <text:p text:style-name="Text_20_body"><draw:frame draw:style-name="media" draw:name="7" text:anchor-type="as-char" draw:z-index="7" svg:width="14.975416666667cm" svg:height="3.0766614785992cm"><draw:image xlink:href="Pictures/7e480a20c09d6b650d4d2d5ee4148a7c.png" xlink:type="simple" xlink:show="embed" xlink:actuate="onLoad"/></draw:frame></text:p>
      <text:p text:style-name="Text_20_body">Если все хорошо - заблокируйте запись</text:p>
      <text:p text:style-name="Text_20_body"><draw:frame draw:style-name="media" draw:name="8" text:anchor-type="as-char" draw:z-index="8" svg:width="14.975416666667cm" svg:height="3.0442598384154cm"><draw:image xlink:href="Pictures/761af172969e4d2a70840865b83c81f6.png" xlink:type="simple" xlink:show="embed" xlink:actuate="onLoad"/></draw:frame></text:p>
      <text:p text:style-name="Text_20_body">Если нужно удалить списание - нажмите на кнопку удаления</text:p>
      <text:p text:style-name="Text_20_body"><draw:frame draw:style-name="media" draw:name="9" text:anchor-type="as-char" draw:z-index="9" svg:width="14.975416666667cm" svg:height="2.9904108164327cm"><draw:image xlink:href="Pictures/90808207d97830624ae0473e6deb84f7.png" xlink:type="simple" xlink:show="embed" xlink:actuate="onLoad"/></draw:frame></text:p>
      <text:p text:style-name="Text_20_body">Если нужно отредактировать список препаратов - нажмите на кнопку редактирования списка препаратов</text:p>
      <text:p text:style-name="Text_20_body"><draw:frame draw:style-name="media" draw:name="10" text:anchor-type="as-char" draw:z-index="10" svg:width="14.975416666667cm" svg:height="3.0464409586906cm"><draw:image xlink:href="Pictures/68869342805923dfa97380841680750b.png" xlink:type="simple" xlink:show="embed" xlink:actuate="onLoad"/></draw:frame></text:p>
      <text:p text:style-name="Text_20_body">После блокировки записи “Списание со склада” препарат будет списан со склада отделения и привязан к протоколу услуг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:drug_acception_mini</dc:title>
  </office:meta>
</office:document-meta>
</file>