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3d92c44b7cd244ded4917695239780.png"/>
  <manifest:file-entry manifest:media-type="image/png" manifest:full-path="Pictures/c4f6dad719226ab063688d71a0c35ec9.png"/>
  <manifest:file-entry manifest:media-type="image/png" manifest:full-path="Pictures/52f128e0ee0d87827f6768052f5374cf.png"/>
  <manifest:file-entry manifest:media-type="image/png" manifest:full-path="Pictures/b589d7dc3fee35f6c9a182dd5da4c80f.png"/>
  <manifest:file-entry manifest:media-type="image/png" manifest:full-path="Pictures/b11fe5724f344eec75c7aded9b5afff9.png"/>
  <manifest:file-entry manifest:media-type="image/png" manifest:full-path="Pictures/5da9ef2ffbebb7d320b8de426012af81.png"/>
  <manifest:file-entry manifest:media-type="image/png" manifest:full-path="Pictures/736dcd1d3ee320582e04d34cf0e68a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prices:programm"/><text:bookmark-start text:name="__RefHeading___имени_28_1"/><text:bookmark-start text:name="имени_28"/>имени 28<text:bookmark-end text:name="__RefHeading___имени_28_1"/><text:bookmark-end text:name="имени_28"/></text:h>
      <text:h text:style-name="Heading_20_1" text:outline-level="1"><text:bookmark-start text:name="__RefHeading___создание_программы_от_врача_для_учета_в_фот_2"/><text:bookmark-start text:name="создание_программы_от_врача_для_учета_в_фот"/>Создание программы от врача для учета в ФОТ<text:bookmark-end text:name="__RefHeading___создание_программы_от_врача_для_учета_в_фот_2"/><text:bookmark-end text:name="создание_программы_от_врача_для_учета_в_фот"/></text:h>
      <text:p text:style-name="Text_20_body">Для учета процента от стоимости программы в ФОТ требуется, чтобы платеж на программу создавал тот сотрудник, который убедил пациента в необходимости прохождения программы.</text:p>
      <text:p text:style-name="Text_20_body">У врача-специалиста, при открытой карте пациента, в левом меню есть кнопка “Авансовый платеж”</text:p>
      <text:p text:style-name="Text_20_body"><draw:frame draw:style-name="media" draw:name="0" text:anchor-type="as-char" draw:z-index="0" svg:width="11.191875cm" svg:height="10.663956367925cm"><draw:image xlink:href="Pictures/c33d92c44b7cd244ded4917695239780.png" xlink:type="simple" xlink:show="embed" xlink:actuate="onLoad"/></draw:frame></text:p>
      <text:p text:style-name="Text_20_body">При нажатии на нее будет выведен механизм формирования платежа в правой части экрана</text:p>
      <text:p text:style-name="Text_20_body"><draw:frame draw:style-name="media" draw:name="1" text:anchor-type="as-char" draw:z-index="1" svg:width="14.975416666667cm" svg:height="4.4999505008153cm"><draw:image xlink:href="Pictures/c4f6dad719226ab063688d71a0c35ec9.png" xlink:type="simple" xlink:show="embed" xlink:actuate="onLoad"/></draw:frame></text:p>
      <text:p text:style-name="Text_20_body">Врач может выбрать программу в поле “Выберите программу”</text:p>
      <text:p text:style-name="Text_20_body"><draw:frame draw:style-name="media" draw:name="2" text:anchor-type="as-char" draw:z-index="2" svg:width="14.975416666667cm" svg:height="4.4999505008153cm"><draw:image xlink:href="Pictures/52f128e0ee0d87827f6768052f5374cf.png" xlink:type="simple" xlink:show="embed" xlink:actuate="onLoad"/></draw:frame></text:p>
      <text:p text:style-name="Text_20_body">Будет отображен выпадающий список с наименованиями программ</text:p>
      <text:p text:style-name="Text_20_body"><draw:frame draw:style-name="media" draw:name="3" text:anchor-type="as-char" draw:z-index="3" svg:width="14.975416666667cm" svg:height="3.0699604166667cm"><draw:image xlink:href="Pictures/b589d7dc3fee35f6c9a182dd5da4c80f.png" xlink:type="simple" xlink:show="embed" xlink:actuate="onLoad"/></draw:frame></text:p>
      <text:p text:style-name="Text_20_body">После выбора необходимой программы, система автоматически заполнит необходимые услуги</text:p>
      <text:p text:style-name="Text_20_body"><draw:frame draw:style-name="media" draw:name="4" text:anchor-type="as-char" draw:z-index="4" svg:width="14.975416666667cm" svg:height="4.3682883296596cm"><draw:image xlink:href="Pictures/b11fe5724f344eec75c7aded9b5afff9.png" xlink:type="simple" xlink:show="embed" xlink:actuate="onLoad"/></draw:frame></text:p>
      <text:p text:style-name="Text_20_body">После визуальной проверки списка услуг нужно нажать на кнопку “Сохранить”</text:p>
      <text:p text:style-name="Text_20_body"><draw:frame draw:style-name="media" draw:name="5" text:anchor-type="as-char" draw:z-index="5" svg:width="14.975416666667cm" svg:height="4.3682883296596cm"><draw:image xlink:href="Pictures/5da9ef2ffbebb7d320b8de426012af81.png" xlink:type="simple" xlink:show="embed" xlink:actuate="onLoad"/></draw:frame></text:p>
      <text:p text:style-name="Text_20_body">После этого в карте пациента в разделе “Счета и талоны” будет отображен платеж на список услуг по программе.</text:p>
      <text:p text:style-name="Text_20_body"><draw:frame draw:style-name="media" draw:name="6" text:anchor-type="as-char" draw:z-index="6" svg:width="14.975416666667cm" svg:height="5.13232084213cm"><draw:image xlink:href="Pictures/736dcd1d3ee320582e04d34cf0e68a94.png" xlink:type="simple" xlink:show="embed" xlink:actuate="onLoad"/></draw:frame></text:p>
      <text:p text:style-name="Text_20_body">Платеж должны будут заблокировать сотрудники регистратуры для взятия оплаты.</text:p>
      <text:p text:style-name="Text_20_body">После этого прохождение пациентом списка услуг из программы будет происходить в обычном режиме. </text:p>
      <text:p text:style-name="Text_20_body">Врачу будет начислен ФОТ за программу в размере 5% от стоимости программы сразу после блокировки платежа.</text:p>
      <text:h text:style-name="Heading_20_1" text:outline-level="1"><text:bookmark-start text:name="__RefHeading___NoTitle_3"/><text:bookmark-start text:name="section"/><text:bookmark-end text:name="__RefHeading___NoTitle_3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oc:prices:programm</dc:title>
  </office:meta>
</office:document-meta>
</file>