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e147b98e36f21208309b7dd19f27839.png"/>
  <manifest:file-entry manifest:media-type="image/png" manifest:full-path="Pictures/83f2eb8d56d1a979069a4e6722bb843a.png"/>
  <manifest:file-entry manifest:media-type="image/png" manifest:full-path="Pictures/d29804616ea617a5e8c27a28689d7c9f.png"/>
  <manifest:file-entry manifest:media-type="image/png" manifest:full-path="Pictures/a5e9830ef979e23aebb8d476007f9941.png"/>
  <manifest:file-entry manifest:media-type="image/png" manifest:full-path="Pictures/8f0373be8b702ba32caa3df3a625f287.png"/>
  <manifest:file-entry manifest:media-type="image/png" manifest:full-path="Pictures/3348c0112bfe213b6a7e15b1599a6764.png"/>
  <manifest:file-entry manifest:media-type="image/png" manifest:full-path="Pictures/740935bf0201d803f23957f97242de12.png"/>
  <manifest:file-entry manifest:media-type="image/png" manifest:full-path="Pictures/ff1cb03ab39c87e1306b5e1745023941.png"/>
  <manifest:file-entry manifest:media-type="image/png" manifest:full-path="Pictures/0413f6c9851d5362ae40c7fb9c933015.png"/>
  <manifest:file-entry manifest:media-type="image/png" manifest:full-path="Pictures/c4df9c6d565d2ae307f760827649d160.png"/>
  <manifest:file-entry manifest:media-type="image/png" manifest:full-path="Pictures/d05297c8b1f13e4e2905484cf0f8bca2.png"/>
  <manifest:file-entry manifest:media-type="image/png" manifest:full-path="Pictures/113492019daa5177deeec726f22cea2d.png"/>
  <manifest:file-entry manifest:media-type="image/png" manifest:full-path="Pictures/31a94a7b6277ca31fce410485fc1e860.png"/>
  <manifest:file-entry manifest:media-type="image/png" manifest:full-path="Pictures/84d3338a7a5a3cdcb0965eb11729886b.png"/>
  <manifest:file-entry manifest:media-type="image/png" manifest:full-path="Pictures/902b798ded8e48414762353f8c1ff75e.png"/>
  <manifest:file-entry manifest:media-type="image/png" manifest:full-path="Pictures/f7bbd0e471cd183558b54648e707d845.png"/>
  <manifest:file-entry manifest:media-type="image/png" manifest:full-path="Pictures/d97d4e2ee2cb84f76f22a78682496d7e.png"/>
  <manifest:file-entry manifest:media-type="image/png" manifest:full-path="Pictures/563c63d2c9af8a145923226dc94a6e53.png"/>
  <manifest:file-entry manifest:media-type="image/png" manifest:full-path="Pictures/c1a3795d59aa53354160ce5d213c12be.png"/>
  <manifest:file-entry manifest:media-type="image/png" manifest:full-path="Pictures/e0c9465e886aa163286239bd65cd8fbe.png"/>
  <manifest:file-entry manifest:media-type="image/png" manifest:full-path="Pictures/d88557f536eb5cbb6099f49433a63a28.png"/>
  <manifest:file-entry manifest:media-type="image/png" manifest:full-path="Pictures/8cb6c94f7a1b9a6ce083cb895dbb4257.png"/>
  <manifest:file-entry manifest:media-type="image/png" manifest:full-path="Pictures/108101679099ad2f9fa66ec8750746d4.png"/>
  <manifest:file-entry manifest:media-type="image/png" manifest:full-path="Pictures/bb102865cfcfe3cebce1ff7cc68ddac0.png"/>
  <manifest:file-entry manifest:media-type="image/png" manifest:full-path="Pictures/e0008ea34a95467df09c4f236cbfbbb7.png"/>
  <manifest:file-entry manifest:media-type="image/png" manifest:full-path="Pictures/d5fcf3ad89455db73bcc2b7e35669e09.png"/>
  <manifest:file-entry manifest:media-type="image/png" manifest:full-path="Pictures/bad9daa19cff6604cd5faa4283a56ec3.png"/>
  <manifest:file-entry manifest:media-type="image/png" manifest:full-path="Pictures/c7e3b89d77382a9556894cafa6c8b96e.png"/>
  <manifest:file-entry manifest:media-type="image/png" manifest:full-path="Pictures/65b985f88f3b33fee4b57c498d1b5aa5.png"/>
  <manifest:file-entry manifest:media-type="image/png" manifest:full-path="Pictures/dd9082f1a276d9591453a453b6190e25.png"/>
  <manifest:file-entry manifest:media-type="image/png" manifest:full-path="Pictures/ffd837d46da8322e3e12c0befe62899d.png"/>
  <manifest:file-entry manifest:media-type="image/png" manifest:full-path="Pictures/9ef6797e33a0de0e6981250bcd958bf3.png"/>
  <manifest:file-entry manifest:media-type="image/png" manifest:full-path="Pictures/52e6760f8f42b30e8e82d5c33b5b8b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workplace"/><text:bookmark-start text:name="__RefHeading___имени_25_1"/><text:bookmark-start text:name="имени_25"/>имени 25<text:bookmark-end text:name="__RefHeading___имени_25_1"/><text:bookmark-end text:name="имени_25"/></text:h>
      <text:h text:style-name="Heading_20_2" text:outline-level="2"><text:bookmark-start text:name="__RefHeading___рабочее_место_врача_поликлиники_2"/><text:bookmark-start text:name="рабочее_место_врача_поликлиники"/>Рабочее место врача поликлиники.<text:bookmark-end text:name="__RefHeading___рабочее_место_врача_поликлиники_2"/><text:bookmark-end text:name="рабочее_место_врача_поликлиники"/></text:h>
      <text:h text:style-name="Heading_20_3" text:outline-level="3"><text:bookmark-start text:name="__RefHeading___список_пациентов_3"/><text:bookmark-start text:name="список_пациентов"/>Список пациентов.<text:bookmark-end text:name="__RefHeading___список_пациентов_3"/><text:bookmark-end text:name="список_пациентов"/></text:h>
      <text:h text:style-name="Heading_20_4" text:outline-level="4"><text:bookmark-start text:name="__RefHeading___очередь_пациентов_4"/><text:bookmark-start text:name="очередь_пациентов"/>Очередь пациентов.<text:bookmark-end text:name="__RefHeading___очередь_пациентов_4"/><text:bookmark-end text:name="очередь_пациентов"/></text:h>
      <text:p text:style-name="Text_20_body"><draw:frame draw:style-name="media" draw:name="0" text:anchor-type="as-char" draw:z-index="0" svg:width="8.7047916666667cm" svg:height="6.746875cm"><draw:image xlink:href="Pictures/ee147b98e36f21208309b7dd19f27839.png" xlink:type="simple" xlink:show="embed" xlink:actuate="onLoad"/></draw:frame></text:p>
      <text:p text:style-name="Text_20_body">Список содержит фамилии пациентов, записанных на прием на сегодняшний день. Слева - время приема или значок «<text:span text:style-name="Emphasis">скорой помощи</text:span>», если зарегистрирован вызов на дом.</text:p>
      <text:h text:style-name="Heading_20_4" text:outline-level="4"><text:bookmark-start text:name="__RefHeading___осмотренные_пациенты_5"/><text:bookmark-start text:name="осмотренные_пациенты"/>Осмотренные пациенты.<text:bookmark-end text:name="__RefHeading___осмотренные_пациенты_5"/><text:bookmark-end text:name="осмотренные_пациенты"/></text:h>
      <text:p text:style-name="Text_20_body">Когда врач осмотрел больного, создал и <text:span text:style-name="Strong_20_Emphasis"><text:span text:style-name="underline">заблокировал</text:span></text:span>запись в электронной амбулаторной карте, фамилия попадает в этот список исчезает из «<text:span text:style-name="Emphasis">очереди пациентов</text:span>».</text:p>
      <text:p text:style-name="Text_20_body"><text:span text:style-name="underline">Щелкните по нужной фамилии мышкой</text:span>, чтобы открыть амбулаторную карту.</text:p>
      <text:h text:style-name="Heading_20_3" text:outline-level="3"><text:bookmark-start text:name="__RefHeading___поиск_пациента_в_базе_6"/><text:bookmark-start text:name="поиск_пациента_в_базе"/>Поиск пациента в базе.<text:bookmark-end text:name="__RefHeading___поиск_пациента_в_базе_6"/><text:bookmark-end text:name="поиск_пациента_в_базе"/></text:h>
      <text:p text:style-name="Text_20_body">Нажмите кнопку «поиск больных в базе»  над списком пациентов.</text:p>
      <text:p text:style-name="Text_20_body"><draw:frame draw:style-name="media" draw:name="1" text:anchor-type="as-char" draw:z-index="1" svg:width="10.662708333333cm" svg:height="1.5043920173267cm"><draw:image xlink:href="Pictures/83f2eb8d56d1a979069a4e6722bb843a.png" xlink:type="simple" xlink:show="embed" xlink:actuate="onLoad"/></draw:frame></text:p>
      <text:p text:style-name="Text_20_body">Появится форма для ввода данных:</text:p>
      <text:p text:style-name="Text_20_body"><draw:frame draw:style-name="media" draw:name="2" text:anchor-type="as-char" draw:z-index="2" svg:width="14.975416666667cm" svg:height="6.289675cm"><draw:image xlink:href="Pictures/d29804616ea617a5e8c27a28689d7c9f.png" xlink:type="simple" xlink:show="embed" xlink:actuate="onLoad"/></draw:frame></text:p>
      <text:p text:style-name="Text_20_body">Под каждым полем для ввода текста появляется список подсказок (распространенных имен и фамилий).</text:p>
      <text:p text:style-name="Text_20_body">При вводе текста список  будет содержать только те слова, которые содержат введенные Вами буквы.</text:p>
      <text:p text:style-name="Text_20_body"><draw:frame draw:style-name="media" draw:name="3" text:anchor-type="as-char" draw:z-index="3" svg:width="14.975416666667cm" svg:height="6.2117759715994cm"><draw:image xlink:href="Pictures/a5e9830ef979e23aebb8d476007f9941.png" xlink:type="simple" xlink:show="embed" xlink:actuate="onLoad"/></draw:frame></text:p>
      <text:p text:style-name="Text_20_body">Для быстрого ввода имени щелкните мышкой по нужному слову или выберете нужное слово с помощью стрелок «вверх» и «вниз» на клавиатуре, а затем нажмите клавишу «Enter».</text:p>
      <text:p text:style-name="Text_20_body">Введите фамилию и имя пациента (можно ввести только фамилию или все данные пациента).</text:p>
      <text:p text:style-name="Text_20_body">Нажмите кнопку «поиск больных в базе» . </text:p>
      <text:p text:style-name="Text_20_body"><text:span text:style-name="Strong_20_Emphasis">Внимание!</text:span> Список подсказок может скрывать эту кнопку, в этом случае закройте список, нажав кнопку “Закрыть” или “Esc“ .</text:p>
      <text:p text:style-name="Text_20_body">На экране появится таблица с результатами поиска:</text:p>
      <text:p text:style-name="Text_20_body"><draw:frame draw:style-name="media" draw:name="4" text:anchor-type="as-char" draw:z-index="4" svg:width="12.567708333333cm" svg:height="4.0396205357143cm"><draw:image xlink:href="Pictures/8f0373be8b702ba32caa3df3a625f287.png" xlink:type="simple" xlink:show="embed" xlink:actuate="onLoad"/></draw:frame></text:p>
      <text:p text:style-name="Text_20_body">Нажмите кнопку просмотра карты в строке с нужной фамилией, чтобы открыть амбулаторную карту.</text:p>
      <text:h text:style-name="Heading_20_3" text:outline-level="3"><text:bookmark-start text:name="__RefHeading___поиск_нужных_записей_в_амбулаторной_карте_7"/><text:bookmark-start text:name="поиск_нужных_записей_в_амбулаторной_карте"/>Поиск нужных записей в амбулаторной карте.<text:bookmark-end text:name="__RefHeading___поиск_нужных_записей_в_амбулаторной_карте_7"/><text:bookmark-end text:name="поиск_нужных_записей_в_амбулаторной_карте"/></text:h>
      <text:p text:style-name="Text_20_body">Откройте электронную амбулаторную карту, щелкнув по фамилии в списке пациентов или используя функцию поиска:</text:p>
      <text:p text:style-name="Text_20_body"><draw:frame draw:style-name="media" draw:name="5" text:anchor-type="as-char" draw:z-index="5" svg:width="14.975416666667cm" svg:height="7.2543354904032cm"><draw:image xlink:href="Pictures/3348c0112bfe213b6a7e15b1599a6764.png" xlink:type="simple" xlink:show="embed" xlink:actuate="onLoad"/></draw:frame></text:p>
      <text:list text:style-name="List_20_1" text:continue-numbering="false">
        <text:list-item>
          <text:p text:style-name="List_20_1_Content_First"> Меню врача для работы с картой пациента и «<text:span text:style-name="Emphasis">Содержание карты</text:span>» в левой части экрана. </text:p>
        </text:list-item>
        <text:list-item>
          <text:p text:style-name="List_20_1_Content"> Фамилию, имя, отчество и год рождения вверху .<text:span text:style-name="Emphasis"> Записи, созданные в карте пациента </text:span>под ФИО справа.</text:p>
        </text:list-item>
        <text:list-item>
          <text:p text:style-name="List_20_1_Content_Last"><text:span text:style-name="Emphasis">«Меню врача» .</text:span>
</text:p>
          <text:h text:style-name="Heading_20_4" text:outline-level="4"><text:bookmark-start text:name="__RefHeading___содержание_амбулаторной_карты_8"/><text:bookmark-start text:name="содержание_амбулаторной_карты"/>Содержание амбулаторной карты.<text:bookmark-end text:name="__RefHeading___содержание_амбулаторной_карты_8"/><text:bookmark-end text:name="содержание_амбулаторной_карты"/></text:h>
        </text:list-item>
      </text:list>
      <text:p text:style-name="Text_20_body">Для того чтобы вернуться к списку пациентов, нажмите кнопку «<text:span text:style-name="Emphasis">вернуться к очереди</text:span>» в левом верхнем углу окна программы.</text:p>
      <text:p text:style-name="Text_20_body"><draw:frame draw:style-name="media" draw:name="6" text:anchor-type="as-char" draw:z-index="6" svg:width="6.111875cm" svg:height="1.1854929956897cm"><draw:image xlink:href="Pictures/740935bf0201d803f23957f97242de12.png" xlink:type="simple" xlink:show="embed" xlink:actuate="onLoad"/></draw:frame></text:p>
      <text:p text:style-name="Text_20_body">Чтобы сделать свою запись в амбулаторной карте, нажмите кнопку “Добавить услугу“</text:p>
      <text:p text:style-name="Text_20_body"><draw:frame draw:style-name="media" draw:name="7" text:anchor-type="as-char" draw:z-index="7" svg:width="6.0589583333333cm" svg:height="1.1327617753623cm"><draw:image xlink:href="Pictures/ff1cb03ab39c87e1306b5e1745023941.png" xlink:type="simple" xlink:show="embed" xlink:actuate="onLoad"/></draw:frame></text:p>
      <text:p text:style-name="Text_20_body">В открывшейся форме необходимо выбрать услугу, которую вы хотите добавить</text:p>
      <text:p text:style-name="Text_20_body"><text:span text:style-name="Strong_20_Emphasis">Примечание</text:span>: для быстрого поиска нужной услуги воспользуйтесь фильтром по услугам и начните вводить название услуги</text:p>
      <text:p text:style-name="Text_20_body"><draw:frame draw:style-name="media" draw:name="8" text:anchor-type="as-char" draw:z-index="8" svg:width="14.975416666667cm" svg:height="5.979520635861cm"><draw:image xlink:href="Pictures/0413f6c9851d5362ae40c7fb9c933015.png" xlink:type="simple" xlink:show="embed" xlink:actuate="onLoad"/></draw:frame></text:p>
      <text:p text:style-name="Text_20_body">Система сама определит записи которые вы можете добавить в карту пациента в зависимости от вашей специализации (осмотр терапевта - для терапевта, осмотр невролога для невролога и т. п.)</text:p>
      <text:p text:style-name="Text_20_body">Электронная история болезни может содержать сотни записей. Для быстрой навигации по карте все записи сгруппированных в разделы. На рисунке представленном ниже - слева названия разделов  расположены под строчкой «<text:span text:style-name="Emphasis"><text:span text:style-name="Strong_20_Emphasis">Разделы карты</text:span></text:span>» (помечены черной точкой слева). <text:span text:style-name="underline">Щелкните по нужному разделу,</text:span> чтобы посмотретьзаписи этого раздела.</text:p>
      <text:p text:style-name="Text_20_body">Выбрав раздел, Вы увидите список записей под горизонтальной чертой с датой создания слева (коричневый шрифт).<text:line-break/>В правой части окна откроются все записи выбранного раздела. Пользуйтесь колесиком мышки или полосой прокрутки с правого края окна, чтобы просмотреть эти записи, или же щелкните по ссылке на нужную запись в содержании.</text:p>
      <text:p text:style-name="Text_20_body"><draw:frame draw:style-name="media" draw:name="9" text:anchor-type="as-char" draw:z-index="9" svg:width="14.975416666667cm" svg:height="8.3106816816817cm"><draw:image xlink:href="Pictures/c4df9c6d565d2ae307f760827649d160.png" xlink:type="simple" xlink:show="embed" xlink:actuate="onLoad"/></draw:frame></text:p>
      <text:p text:style-name="Text_20_body">Figure 1 Пример заполненной карты пациента в режиме просмотра раздела “Консультации платные педагоги“</text:p>
      <text:p text:style-name="Text_20_body">Таким образом вы сможете осуществлять быстрый переход по тематическим разделам карты (Консультации/Лабораторные исследования и тд).</text:p>
      <text:p text:style-name="Text_20_body">В случае наличия у пациента госпитализаций, просмотреть их можно нажав на соответствующую госпитализацию в списке.</text:p>
      <text:h text:style-name="Heading_20_4" text:outline-level="4"><text:bookmark-start text:name="__RefHeading___записи_созданные_в_карте_пациента_9"/><text:bookmark-start text:name="записи_созданные_в_карте_пациента"/>Записи, созданные в карте пациента.<text:bookmark-end text:name="__RefHeading___записи_созданные_в_карте_пациента_9"/><text:bookmark-end text:name="записи_созданные_в_карте_пациента"/></text:h>
      <text:p text:style-name="Text_20_body"><draw:frame draw:style-name="media" draw:name="10" text:anchor-type="as-char" draw:z-index="10" svg:width="6.270625cm" svg:height="1.1641666666667cm"><draw:image xlink:href="Pictures/d05297c8b1f13e4e2905484cf0f8bca2.png" xlink:type="simple" xlink:show="embed" xlink:actuate="onLoad"/></draw:frame></text:p>
      <text:p text:style-name="Text_20_body">Когда Вы выбираете пациента в списке, в левой части программа показывает записи, созданные в течение дня. То есть если готовы результаты анализов, были проведены новые исследования или пациент посетил другого специалиста, то Вы увидите эти записи в разделах карты и сможете распечатать все протоколы, заполненные на пациента сегодня.</text:p>
      <text:h text:style-name="Heading_20_4" text:outline-level="4"><text:bookmark-start text:name="__RefHeading___меню_врача_10"/><text:bookmark-start text:name="меню_врача"/>Меню врача.<text:bookmark-end text:name="__RefHeading___меню_врача_10"/><text:bookmark-end text:name="меню_врача"/></text:h>
      <text:p text:style-name="Text_20_body">Меню амбулаторной карты содержит набор ссылок и кнопок, для повседневных действий.<text:line-break/>В меню врача можно настроить кнопки для быстрых направлений, вынести частые и важные протоколы для ускорения процесса работы в карте пациента.</text:p>
      <text:p text:style-name="Text_20_body">Меню разделено на 3 блока:</text:p>
      <text:list text:style-name="List_20_1" text:continue-numbering="false">
        <text:list-item>
          <text:p text:style-name="List_20_1_Content_First">Название раздела;</text:p>
        </text:list-item>
        <text:list-item>
          <text:p text:style-name="List_20_1_Content">Кнопочная панель раздела;</text:p>
        </text:list-item>
        <text:list-item>
          <text:p text:style-name="List_20_1_Content_Last">Ссылка на последний созданный протокол раздела.
Примеры вариантов настройки меню врача представлены ниже:</text:p>
        </text:list-item>
      </text:list>
      <text:p text:style-name="Text_20_body"><draw:frame draw:style-name="media" draw:name="11" text:anchor-type="as-char" draw:z-index="11" svg:width="14.975416666667cm" svg:height="4.7201666666667cm"><draw:image xlink:href="Pictures/113492019daa5177deeec726f22cea2d.png" xlink:type="simple" xlink:show="embed" xlink:actuate="onLoad"/></draw:frame></text:p>
      <text:p text:style-name="Text_20_body"><draw:frame draw:style-name="media" draw:name="12" text:anchor-type="as-char" draw:z-index="12" svg:width="14.975416666667cm" svg:height="4.677594517023cm"><draw:image xlink:href="Pictures/31a94a7b6277ca31fce410485fc1e860.png" xlink:type="simple" xlink:show="embed" xlink:actuate="onLoad"/></draw:frame></text:p>
      <text:p text:style-name="Text_20_body"><draw:frame draw:style-name="media" draw:name="13" text:anchor-type="as-char" draw:z-index="13" svg:width="14.975416666667cm" svg:height="2.2594488304094cm"><draw:image xlink:href="Pictures/84d3338a7a5a3cdcb0965eb11729886b.png" xlink:type="simple" xlink:show="embed" xlink:actuate="onLoad"/></draw:frame></text:p>
      <text:h text:style-name="Heading_20_3" text:outline-level="3"><text:bookmark-start text:name="__RefHeading___повседневные_действия_с_амбулаторной_картой_пациента_11"/><text:bookmark-start text:name="повседневные_действия_с_амбулаторной_картой_пациента"/>Повседневные действия с амбулаторной картой пациента.<text:bookmark-end text:name="__RefHeading___повседневные_действия_с_амбулаторной_картой_пациента_11"/><text:bookmark-end text:name="повседневные_действия_с_амбулаторной_картой_пациента"/></text:h>
      <text:h text:style-name="Heading_20_4" text:outline-level="4"><text:bookmark-start text:name="__RefHeading___создание_и_редактирование_записей_12"/><text:bookmark-start text:name="создание_и_редактирование_записей"/>Создание и редактирование записей.<text:bookmark-end text:name="__RefHeading___создание_и_редактирование_записей_12"/><text:bookmark-end text:name="создание_и_редактирование_записей"/></text:h>
      <text:p text:style-name="Text_20_body">Чтобы сделать свою запись в амбулаторной карте, нажмите кнопку “Добавить услугу“</text:p>
      <text:p text:style-name="Text_20_body"><draw:frame draw:style-name="media" draw:name="14" text:anchor-type="as-char" draw:z-index="14" svg:width="6.0589583333333cm" svg:height="1.1327617753623cm"><draw:image xlink:href="Pictures/ff1cb03ab39c87e1306b5e1745023941.png" xlink:type="simple" xlink:show="embed" xlink:actuate="onLoad"/></draw:frame></text:p>
      <text:p text:style-name="Text_20_body">В открывшейся форме необходимо выбрать услугу, которую вы хотите добавить в карту, программа автоматически откроет ее и Вы увидите пустой шаблон записи:<text:line-break/> </text:p>
      <text:p text:style-name="Text_20_body">Создав запись, программа автоматически откроет ее и Вы увидите пустой шаблон записи:</text:p>
      <text:p text:style-name="Text_20_body"><draw:frame draw:style-name="media" draw:name="15" text:anchor-type="as-char" draw:z-index="15" svg:width="14.975416666667cm" svg:height="9.1910976517755cm"><draw:image xlink:href="Pictures/902b798ded8e48414762353f8c1ff75e.png" xlink:type="simple" xlink:show="embed" xlink:actuate="onLoad"/></draw:frame></text:p>
      <text:list text:style-name="List_20_1" text:continue-numbering="false">
        <text:list-item>
          <text:p text:style-name="List_20_1_Content_First">Заголовок записи - содержит название и дату создания.</text:p>
        </text:list-item>
        <text:list-item>
          <text:p text:style-name="List_20_1_Content">Меню работы с шаблонами.<text:line-break/>В процессе работы Вы можете создать себе шаблон приема (заполненные поля протокола) , а так же загрузить шаблон из другого протокола (например перенести данные из первичного приема в повторный)
<draw:frame draw:style-name="media" draw:name="16" text:anchor-type="as-char" draw:z-index="16" svg:width="11.932708333333cm" svg:height="2.8575cm"><draw:image xlink:href="Pictures/f7bbd0e471cd183558b54648e707d845.png" xlink:type="simple" xlink:show="embed" xlink:actuate="onLoad"/></draw:frame>
</text:p>
        </text:list-item>
        <text:list-item>
          <text:p text:style-name="List_20_1_Content">Метки - поясняют, какую информацию нужно вводить в поле слева. Щелкните по  метке, чтобы перейти к нужному полю.</text:p>
        </text:list-item>
        <text:list-item>
          <text:p text:style-name="List_20_1_Content_Last">Поля для ввода информации. Щелкните мышкой по отметке или нужному полю и введите текст с помощью клавиатуры или выпадающего списка. В нижнем левом углу многострочного поля есть стрелочка, которую можно потянуть мышкой, чтобы изменить размер поля.<text:line-break/>Для быстрой навигации по форме можно использовать кнопки клавиатуры:
а.       Кнопка «<text:span text:style-name="Emphasis">Tab</text:span>» (широкая 3-я кнопка сверху слева) для перехода к следующему полю. Помните, что не все поля обязательны для заполнения. Для ввода информации смысл которой не соответствует ни одной из меток пользуйтесь любым большим полем (на рис. сверху, например, это поле – другие наблюдения ).</text:p>
        </text:list-item>
      </text:list>
      <text:p text:style-name="Text_20_body">б.       Кнопка «<text:span text:style-name="Emphasis">стрелка вниз</text:span>» и «<text:span text:style-name="Emphasis">пробел</text:span>» открывает выпадающий список подсказок , если он закрыт. Помните, что вы можете вводить  собственный текст в поле (что приветствуется для сохранения индивидуального стиля вашей ИБ), а не только выбирать варианты из списка (чем не следует увлекаться).  Однако смысл и форма ваших фраз должна в общем соответствовать шаблонным для того, чтобы получить связный и последовательный текст записи.</text:p>
      <text:p text:style-name="Text_20_body">в.       Кнопки «<text:span text:style-name="Emphasis">стрелка вниз</text:span>» и «<text:span text:style-name="Emphasis">стрелка вверх</text:span>» при открытом списке подсказок используются для перемещения по вариантам ответа в списке. Текущая фраза имеет серый фон. Для того, чтобы она переместилась в поле для  ввода текста, нажмите «Enter»</text:p>
      <text:p text:style-name="Text_20_body">г.       Кнопка «<text:span text:style-name="Emphasis">Esc</text:span>» (в левом верхнем углу клавиатуры) закрывает выпадающий список.</text:p>
      <text:p text:style-name="Text_20_body">д.       Кнопка «<text:span text:style-name="Emphasis">Enter</text:span>».  Когда открыт список подсказок, служит для выбора варианта ответа, выделенного серым фоном. При закрытом списке действует так же, как и «Tab» - переводит курсор в следующее поле.</text:p>
      <text:list text:style-name="List_20_1" text:continue-numbering="false">
        <text:list-item>
          <text:p text:style-name="LastListParagraph_List_20_1_Content_First">Кнопочная панель. Щелкните по кнопке <text:span text:style-name="Emphasis">,</text:span>чтобы <text:span text:style-name="underline">сохранить данные</text:span>.<text:line-break/><text:span text:style-name="Strong_20_Emphasis">Внимание!</text:span>Всегда сохраняйте запись, отходя от компьютера, т. к. при отсутствии активности со стороны пользователя более 40 мин., программа автоматически отключается от сервера и Вы не сможете сохранить результаты своей работы.
Сохранив запись вы увидите её в амбулаторной карте:</text:p>
        </text:list-item>
      </text:list>
      <text:p text:style-name="Text_20_body"><draw:frame draw:style-name="media" draw:name="17" text:anchor-type="as-char" draw:z-index="17" svg:width="14.975416666667cm" svg:height="8.6423549454829cm"><draw:image xlink:href="Pictures/d97d4e2ee2cb84f76f22a78682496d7e.png" xlink:type="simple" xlink:show="embed" xlink:actuate="onLoad"/></draw:frame></text:p>
      <text:list text:style-name="List_20_1" text:continue-numbering="false">
        <text:list-item>
          <text:p text:style-name="LastListParagraph_List_20_1_Content_First">Нажмите кнопку “<text:span text:style-name="Strong_20_Emphasis">Редактировать запись</text:span>“,
<draw:frame draw:style-name="media" draw:name="18" text:anchor-type="as-char" draw:z-index="18" svg:width="1.27cm" svg:height="1.27cm"><draw:image xlink:href="Pictures/563c63d2c9af8a145923226dc94a6e53.png" xlink:type="simple" xlink:show="embed" xlink:actuate="onLoad"/></draw:frame></text:p>
        </text:list-item>
      </text:list>
      <text:p text:style-name="Text_20_body">чтобы вновь зайти в режим редактирования и изменить текст записи.</text:p>
      <text:list text:style-name="List_20_1" text:continue-numbering="false">
        <text:list-item>
          <text:p text:style-name="LastListParagraph_List_20_1_Content_First">Кнопка “<text:span text:style-name="Strong_20_Emphasis">Удалить</text:span>“ 
<draw:frame draw:style-name="media" draw:name="19" text:anchor-type="as-char" draw:z-index="19" svg:width="1.27cm" svg:height="1.27cm"><draw:image xlink:href="Pictures/c1a3795d59aa53354160ce5d213c12be.png" xlink:type="simple" xlink:show="embed" xlink:actuate="onLoad"/></draw:frame></text:p>
        </text:list-item>
      </text:list>
      <text:p text:style-name="Text_20_body">удаляет запись.</text:p>
      <text:list text:style-name="List_20_1" text:continue-numbering="false">
        <text:list-item>
          <text:p text:style-name="LastListParagraph_List_20_1_Content_First">Кнопка “<text:span text:style-name="Strong_20_Emphasis">Подписать (блокировать) запись</text:span>”
<draw:frame draw:style-name="media" draw:name="20" text:anchor-type="as-char" draw:z-index="20" svg:width="1.27cm" svg:height="1.27cm"><draw:image xlink:href="Pictures/e0c9465e886aa163286239bd65cd8fbe.png" xlink:type="simple" xlink:show="embed" xlink:actuate="onLoad"/></draw:frame></text:p>
        </text:list-item>
      </text:list>
      <text:p text:style-name="Text_20_body">блокирует запись. <text:line-break/><text:span text:style-name="Strong_20_Emphasis">Внимание!</text:span> После блокировки, запись становится недоступно для редактирования, при этом ее смогут увидеть другие сотрудники клиники, а так же Вы сможете ее распечатать. NB! Создайте необходимые лекарственные назначения и новые направления, прежде чем блокировать запись.</text:p>
      <text:list text:style-name="List_20_1" text:continue-numbering="false">
        <text:list-item>
          <text:p text:style-name="LastListParagraph_List_20_1_Content_First">Бывают ситуации, когда ошибка в записи обнаруживается поле блокировки. В этом случае Вы сможете пометить запись как ошибочную, нажав кнопку “<text:span text:style-name="Strong_20_Emphasis">Удалить</text:span>”.
</text:p>
          <text:h text:style-name="Heading_20_4" text:outline-level="4"><text:bookmark-start text:name="__RefHeading___работа_со_списком_подсказок_13"/><text:bookmark-start text:name="работа_со_списком_подсказок"/>Работа со списком подсказок.<text:bookmark-end text:name="__RefHeading___работа_со_списком_подсказок_13"/><text:bookmark-end text:name="работа_со_списком_подсказок"/></text:h>
        </text:list-item>
      </text:list>
      <text:p text:style-name="Text_20_body">Список подсказок (автонабора) позволяет значительно ускорить ввод информации за счет одномоментного  ввода целых фраз и предложений из выпадающего списка.</text:p>
      <text:p text:style-name="Text_20_body">Многие списки (жалобы, диагнозы, черты характеры и др.) содержат до 500 значений, что освобождает вас от необходимости самостоятельно набирать на клавиатуре длинные слова и целые фразы и предложения, уменьшая возможность опечаток.</text:p>
      <text:p text:style-name="Text_20_body">Список можно настраивать на свой вкус. По ходу вашей работы список настраивается автоматически – наиболее часто употребляемые фразы попадают наверх.</text:p>
      <text:p text:style-name="Text_20_body">Список появляется автоматически, когда курсор устанавливается в соответствующее поля для ввода информации:</text:p>
      <text:p text:style-name="Text_20_body"><draw:frame draw:style-name="media" draw:name="21" text:anchor-type="as-char" draw:z-index="21" svg:width="14.975416666667cm" svg:height="10.52727310231cm"><draw:image xlink:href="Pictures/d88557f536eb5cbb6099f49433a63a28.png" xlink:type="simple" xlink:show="embed" xlink:actuate="onLoad"/></draw:frame></text:p>
      <text:list text:style-name="List_20_1" text:continue-numbering="false">
        <text:list-item>
          <text:p text:style-name="List_20_1_Content_First">Поля для ввода текста.</text:p>
        </text:list-item>
        <text:list-item>
          <text:p text:style-name="List_20_1_Content_Last">Выпадающий список.
Для того чтобы закрыть список, нажмите кнопку «закрыть» </text:p>
        </text:list-item>
      </text:list>
      <text:p text:style-name="Text_20_body"><draw:frame draw:style-name="media" draw:name="22" text:anchor-type="as-char" draw:z-index="22" svg:width="0.396875cm" svg:height="0.396875cm"><draw:image xlink:href="Pictures/8cb6c94f7a1b9a6ce083cb895dbb4257.png" xlink:type="simple" xlink:show="embed" xlink:actuate="onLoad"/></draw:frame></text:p>
      <text:p text:style-name="Text_20_body"> в правом верхнем углу списка или кнопку «Esc» на клавиатуре.</text:p>
      <text:p text:style-name="Text_20_body">Для того чтобы открыть список вновь, нажмите кнопку со стрелкой вниз. Списки автонабора содержат большое количество вариантов ответа, однако на экране отображаются только 20 наиболее часто используемых вариантов.</text:p>
      <text:p text:style-name="Text_20_body">Для того чтобы найти слово или фразу наберите 3-4 буквы нужного слова, выберите нужный вариант из списка, используя кнопки со стрелкой «<text:span text:style-name="Emphasis">вниз</text:span>» и «<text:span text:style-name="Emphasis">вверх</text:span>» на клавиатуре  для выбора желаемой подсказки и кнопку «ENTER» для того, чтобы фраза появилась в поле для ввода текста.</text:p>
      <text:p text:style-name="Text_20_body">В список можно добавлять свои фразы или  целые предложения.</text:p>
      <text:p text:style-name="Text_20_body">Для этого наберите нужную фразу в поле для ввода и нажмите кнопку:</text:p>
      <text:p text:style-name="Text_20_body"><draw:frame draw:style-name="media" draw:name="23" text:anchor-type="as-char" draw:z-index="23" svg:width="0.555625cm" svg:height="0.555625cm"><draw:image xlink:href="Pictures/108101679099ad2f9fa66ec8750746d4.png" xlink:type="simple" xlink:show="embed" xlink:actuate="onLoad"/></draw:frame></text:p>
      <text:p text:style-name="Text_20_body">,  чтобы добить весь текст из поля;</text:p>
      <text:p text:style-name="Text_20_body"><draw:frame draw:style-name="media" draw:name="24" text:anchor-type="as-char" draw:z-index="24" svg:width="0.635cm" svg:height="0.6604cm"><draw:image xlink:href="Pictures/bb102865cfcfe3cebce1ff7cc68ddac0.png" xlink:type="simple" xlink:show="embed" xlink:actuate="onLoad"/></draw:frame></text:p>
      <text:p text:style-name="Text_20_body">, чтобы добавить в список последнее предложение из поля редактирования;</text:p>
      <text:p text:style-name="Text_20_body"><draw:frame draw:style-name="media" draw:name="25" text:anchor-type="as-char" draw:z-index="25" svg:width="0.68791666666667cm" svg:height="0.635cm"><draw:image xlink:href="Pictures/e0008ea34a95467df09c4f236cbfbbb7.png" xlink:type="simple" xlink:show="embed" xlink:actuate="onLoad"/></draw:frame></text:p>
      <text:p text:style-name="Text_20_body">, чтобы добавить в список  последнее слово после запятой.</text:p>
      <text:h text:style-name="Heading_20_4" text:outline-level="4"><text:bookmark-start text:name="__RefHeading___печать_результатов_работы_14"/><text:bookmark-start text:name="печать_результатов_работы"/>Печать результатов работы.<text:bookmark-end text:name="__RefHeading___печать_результатов_работы_14"/><text:bookmark-end text:name="печать_результатов_работы"/></text:h>
      <text:p text:style-name="Text_20_body"><text:span text:style-name="Strong_20_Emphasis">NB</text:span>!  В случае неправильных настроек браузера интернета  (Internet explorer) можно получить неожиданные результаты. Однако паниковать не стоит! Вызовите сотрудника IT-подразделения своей клиники или настройте программу сами.</text:p>
      <text:p text:style-name="Text_20_body">Если браузер напечатал не только первичный осмотр, но и содержание или список пациентов  справа, нужно в меню <text:span text:style-name="Emphasis">файл </text:span>на панели меню браузера (левый верхний угол окна программы) выбрать  «<text:span text:style-name="Emphasis">предварительный просмотр</text:span>» и настроить печать так, как вам нужно. Самая  важная настройка - выбрать «<text:span text:style-name="Emphasis">печать только выделенный  кадр</text:span>» и нажать печать, браузер запомнит новые установки. В случае если программа печатает только список больных или содержание ИБ, щелкните мышкой по  тексту, который хотите напечатать и повторите печать.</text:p>
      <text:list text:style-name="List_20_1" text:continue-numbering="false">
        <text:list-item>
          <text:p text:style-name="LastListParagraph_List_20_1_Content_First">Нажмите кнопку “<text:span text:style-name="Strong_20_Emphasis">Печать</text:span>“
<draw:frame draw:style-name="media" draw:name="26" text:anchor-type="as-char" draw:z-index="26" svg:width="1.27cm" svg:height="1.27cm"><draw:image xlink:href="Pictures/d5fcf3ad89455db73bcc2b7e35669e09.png" xlink:type="simple" xlink:show="embed" xlink:actuate="onLoad"/></draw:frame></text:p>
        </text:list-item>
      </text:list>
      <text:p text:style-name="Text_20_body"> под нужной записью.</text:p>
      <text:list text:style-name="List_20_1" text:continue-numbering="false">
        <text:list-item>
          <text:p text:style-name="List_20_1_Content_First">Подтвердите печать, нажав кнопку «печать» в диалоговом окне печати.
</text:p>
          <text:h text:style-name="Heading_20_4" text:outline-level="4"><text:bookmark-start text:name="__RefHeading___печать_нескольких_записей_созданных_в_течение_дня_15"/><text:bookmark-start text:name="печать_нескольких_записей_созданных_в_течение_дня"/>Печать нескольких записей, созданных в течение дня.<text:bookmark-end text:name="__RefHeading___печать_нескольких_записей_созданных_в_течение_дня_15"/><text:bookmark-end text:name="печать_нескольких_записей_созданных_в_течение_дня"/></text:h>
        </text:list-item>
        <text:list-item>
          <text:p text:style-name="List_20_1_Content">Вернитесь к списку пациентов, нажав кнопку  над содержанием амбулаторной карты.</text:p>
        </text:list-item>
        <text:list-item>
          <text:p text:style-name="List_20_1_Content_Last">Нажмите кнопку «Печатать  все протоколы»  
<draw:frame draw:style-name="media" draw:name="27" text:anchor-type="as-char" draw:z-index="27" svg:width="6.270625cm" svg:height="1.1641666666667cm"><draw:image xlink:href="Pictures/d05297c8b1f13e4e2905484cf0f8bca2.png" xlink:type="simple" xlink:show="embed" xlink:actuate="onLoad"/></draw:frame></text:p>
        </text:list-item>
      </text:list>
      <text:p text:style-name="Text_20_body">под списком пациентов.</text:p>
      <text:list text:style-name="List_20_1" text:continue-numbering="false">
        <text:list-item>
          <text:p text:style-name="List_20_1_Content_First">Внимательно просмотрите список записей.  Удалить ненужную запись из списка можно, убрав галочку «<text:span text:style-name="Emphasis">Печатать</text:span>»  в  заголовке записи.</text:p>
        </text:list-item>
        <text:list-item>
          <text:p text:style-name="List_20_1_Content_Last">Подтвердите печать, нажав кнопку  «печать» в правом верхнем углу информационного окна.
</text:p>
          <text:h text:style-name="Heading_20_4" text:outline-level="4"><text:bookmark-start text:name="__RefHeading___лекарственные_назначения_16"/><text:bookmark-start text:name="лекарственные_назначения"/>Лекарственные назначения.<text:bookmark-end text:name="__RefHeading___лекарственные_назначения_16"/><text:bookmark-end text:name="лекарственные_назначения"/></text:h>
        </text:list-item>
      </text:list>
      <text:p text:style-name="Text_20_body">Укажите нужные препараты в поле «<text:span text:style-name="Emphasis"><text:span text:style-name="Strong_20_Emphasis">Рекомендации</text:span></text:span>» в своем осмотре. Пользуйтесь  кнопкой</text:p>
      <text:p text:style-name="Text_20_body"><draw:frame draw:style-name="media" draw:name="28" text:anchor-type="as-char" draw:z-index="28" svg:width="14.975416666667cm" svg:height="2.7646923076923cm"><draw:image xlink:href="Pictures/bad9daa19cff6604cd5faa4283a56ec3.png" xlink:type="simple" xlink:show="embed" xlink:actuate="onLoad"/></draw:frame></text:p>
      <text:h text:style-name="Heading_20_4" text:outline-level="4"><text:bookmark-start text:name="__RefHeading___создание_направлений_17"/><text:bookmark-start text:name="создание_направлений"/>Создание направлений.<text:bookmark-end text:name="__RefHeading___создание_направлений_17"/><text:bookmark-end text:name="создание_направлений"/></text:h>
      <text:list text:style-name="List_20_1" text:continue-numbering="false">
        <text:list-item>
          <text:p text:style-name="List_20_1_Content_First">Нажмите нужную кнопку-иконку в «<text:span text:style-name="Emphasis">меню врача</text:span>» на панели быстрых направлений. Наведите курсор на иконку, при этом появится подсказка, поясняющая вид направления, если смысл картинки Вам не понятен.
<draw:frame draw:style-name="media" draw:name="29" text:anchor-type="as-char" draw:z-index="29" svg:width="13.705416666667cm" svg:height="4.2809080562154cm"><draw:image xlink:href="Pictures/c7e3b89d77382a9556894cafa6c8b96e.png" xlink:type="simple" xlink:show="embed" xlink:actuate="onLoad"/></draw:frame>
</text:p>
        </text:list-item>
        <text:list-item>
          <text:p text:style-name="List_20_1_Content_Last">Нажмите на кнопку 
<draw:frame draw:style-name="media" draw:name="30" text:anchor-type="as-char" draw:z-index="30" svg:width="1.27cm" svg:height="1.27cm"><draw:image xlink:href="Pictures/65b985f88f3b33fee4b57c498d1b5aa5.png" xlink:type="simple" xlink:show="embed" xlink:actuate="onLoad"/></draw:frame></text:p>
        </text:list-item>
      </text:list>
      <text:p text:style-name="Text_20_body">в конце нужного раздела или в соответствующей строке «меню врача». Выберите дату и время приема а затем услугу (консультацию, исследование или процедуру) в выпадающем списке.</text:p>
      <text:p text:style-name="Text_20_body"><draw:frame draw:style-name="media" draw:name="31" text:anchor-type="as-char" draw:z-index="31" svg:width="5.3975cm" svg:height="5.9795833333333cm"><draw:image xlink:href="Pictures/dd9082f1a276d9591453a453b6190e25.png" xlink:type="simple" xlink:show="embed" xlink:actuate="onLoad"/></draw:frame></text:p>
      <text:list text:style-name="List_20_1" text:continue-numbering="false">
        <text:list-item>
          <text:p text:style-name="LastListParagraph_List_20_1_Content_First">Нажмите на кнопку  
<draw:frame draw:style-name="media" draw:name="32" text:anchor-type="as-char" draw:z-index="32" svg:width="6.0589583333333cm" svg:height="0.89567210144928cm"><draw:image xlink:href="Pictures/ffd837d46da8322e3e12c0befe62899d.png" xlink:type="simple" xlink:show="embed" xlink:actuate="onLoad"/></draw:frame></text:p>
        </text:list-item>
      </text:list>
      <text:p text:style-name="Text_20_body">в левой части меню врача, находясь в карте пациента. После чего откроется форма просмотра сетки расписания.</text:p>
      <text:p text:style-name="Text_20_body">Если протокол не заблокирован, и вы создаете направление в рамках консультации, то в созданном вами протоколе отразится новое направление. Направление заблокируется (подтвердится) вместе с блокировкой основного протокола.</text:p>
      <text:p text:style-name="Text_20_body"><draw:frame draw:style-name="media" draw:name="33" text:anchor-type="as-char" draw:z-index="33" svg:width="14.975416666667cm" svg:height="7.4352243964174cm"><draw:image xlink:href="Pictures/9ef6797e33a0de0e6981250bcd958bf3.png" xlink:type="simple" xlink:show="embed" xlink:actuate="onLoad"/></draw:frame></text:p>
      <text:p text:style-name="Text_20_body">Если вы создавали направление вне приема и заполнения протокола, то назначение нужно подписать (Блокировать) для подтверждения. Запись “Направление от врача” появится в разделе Назначения и направления</text:p>
      <text:p text:style-name="Text_20_body"><draw:frame draw:style-name="media" draw:name="34" text:anchor-type="as-char" draw:z-index="34" svg:width="14.975416666667cm" svg:height="3.2190147975078cm"><draw:image xlink:href="Pictures/52e6760f8f42b30e8e82d5c33b5b8b70.png" xlink:type="simple" xlink:show="embed" xlink:actuate="onLoad"/></draw:frame></text:p>
      <text:h text:style-name="Heading_20_1" text:outline-level="1"><text:bookmark-start text:name="__RefHeading___NoTitle_18"/><text:bookmark-start text:name="section"/><text:bookmark-end text:name="__RefHeading___NoTitle_18"/><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doc:workplace</dc:title>
  </office:meta>
</office:document-meta>
</file>