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1e77b06c0a54de63d710c0d95c3ac45.png"/>
  <manifest:file-entry manifest:media-type="image/png" manifest:full-path="Pictures/a2468de998557cfeda45dcfea05e7f3f.png"/>
  <manifest:file-entry manifest:media-type="image/png" manifest:full-path="Pictures/2ae5e854eb603fe8aa51ad9889ab1723.png"/>
  <manifest:file-entry manifest:media-type="image/png" manifest:full-path="Pictures/8ad77ee842d29adc524673a5323e95ad.png"/>
  <manifest:file-entry manifest:media-type="image/png" manifest:full-path="Pictures/9f8c34f96165d2e8647705869e716aee.png"/>
  <manifest:file-entry manifest:media-type="image/png" manifest:full-path="Pictures/97021a98194597c213c37e81838f501b.png"/>
  <manifest:file-entry manifest:media-type="image/png" manifest:full-path="Pictures/cb100ca604c512c0eaf3b9332a62ddf6.png"/>
  <manifest:file-entry manifest:media-type="image/png" manifest:full-path="Pictures/9a00086f4173864ac500260725109ad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rugstore:medication_consumption"/><text:bookmark-start text:name="__RefHeading___лист_списания_на_услугу_1"/><text:bookmark-start text:name="лист_списания_на_услугу"/>Лист списания на услугу<text:bookmark-end text:name="__RefHeading___лист_списания_на_услугу_1"/><text:bookmark-end text:name="лист_списания_на_услугу"/></text:h>
      <text:p text:style-name="Text_20_body"><draw:frame draw:style-name="media" draw:name="0" text:anchor-type="as-char" draw:z-index="0" svg:width="11.694583333333cm" svg:height="6.5616666666667cm"><draw:image xlink:href="Pictures/d1e77b06c0a54de63d710c0d95c3ac45.png" xlink:type="simple" xlink:show="embed" xlink:actuate="onLoad"/></draw:frame></text:p>
      <text:p text:style-name="Text_20_body"><draw:frame draw:style-name="media" draw:name="1" text:anchor-type="as-char" draw:z-index="1" svg:width="11.694583333333cm" svg:height="6.5616666666667cm"><draw:image xlink:href="Pictures/a2468de998557cfeda45dcfea05e7f3f.png" xlink:type="simple" xlink:show="embed" xlink:actuate="onLoad"/></draw:frame></text:p>
      <text:p text:style-name="Text_20_body"><draw:frame draw:style-name="media" draw:name="2" text:anchor-type="as-char" draw:z-index="2" svg:width="11.694583333333cm" svg:height="6.5616666666667cm"><draw:image xlink:href="Pictures/2ae5e854eb603fe8aa51ad9889ab1723.png" xlink:type="simple" xlink:show="embed" xlink:actuate="onLoad"/></draw:frame></text:p>
      <text:p text:style-name="Text_20_body"><draw:frame draw:style-name="media" draw:name="3" text:anchor-type="as-char" draw:z-index="3" svg:width="11.694583333333cm" svg:height="6.5616666666667cm"><draw:image xlink:href="Pictures/8ad77ee842d29adc524673a5323e95ad.png" xlink:type="simple" xlink:show="embed" xlink:actuate="onLoad"/></draw:frame></text:p>
      <text:p text:style-name="Text_20_body"><draw:frame draw:style-name="media" draw:name="4" text:anchor-type="as-char" draw:z-index="4" svg:width="11.694583333333cm" svg:height="6.5616666666667cm"><draw:image xlink:href="Pictures/9f8c34f96165d2e8647705869e716aee.png" xlink:type="simple" xlink:show="embed" xlink:actuate="onLoad"/></draw:frame></text:p>
      <text:p text:style-name="Text_20_body"><draw:frame draw:style-name="media" draw:name="5" text:anchor-type="as-char" draw:z-index="5" svg:width="11.694583333333cm" svg:height="6.5616666666667cm"><draw:image xlink:href="Pictures/97021a98194597c213c37e81838f501b.png" xlink:type="simple" xlink:show="embed" xlink:actuate="onLoad"/></draw:frame></text:p>
      <text:p text:style-name="Text_20_body"><draw:frame draw:style-name="media" draw:name="6" text:anchor-type="as-char" draw:z-index="6" svg:width="11.694583333333cm" svg:height="6.5616666666667cm"><draw:image xlink:href="Pictures/cb100ca604c512c0eaf3b9332a62ddf6.png" xlink:type="simple" xlink:show="embed" xlink:actuate="onLoad"/></draw:frame></text:p>
      <text:p text:style-name="Text_20_body"><draw:frame draw:style-name="media" draw:name="7" text:anchor-type="as-char" draw:z-index="7" svg:width="11.694583333333cm" svg:height="6.5616666666667cm"><draw:image xlink:href="Pictures/9a00086f4173864ac500260725109adb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rugstore:medication_consumption</dc:title>
  </office:meta>
</office:document-meta>
</file>