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d4fb8b6044b53d10b8c6b49f07263c.png"/>
  <manifest:file-entry manifest:media-type="image/png" manifest:full-path="Pictures/556a1694028cbaf3186e1770e6c6d12a.png"/>
  <manifest:file-entry manifest:media-type="image/png" manifest:full-path="Pictures/d26e1c75125d92a82a4617d3227e23a5.png"/>
  <manifest:file-entry manifest:media-type="image/png" manifest:full-path="Pictures/4e75cf512294970e0a593fbdb908b3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rugstore:split_package_drugs"/><text:bookmark-start text:name="__RefHeading___склады_кабинетов_и_списание_в_единицах_дозировки_1"/><text:bookmark-start text:name="склады_кабинетов_и_списание_в_единицах_дозировки"/>Склады кабинетов и списание в единицах дозировки<text:bookmark-end text:name="__RefHeading___склады_кабинетов_и_списание_в_единицах_дозировки_1"/><text:bookmark-end text:name="склады_кабинетов_и_списание_в_единицах_дозировки"/></text:h>
      <text:p text:style-name="Text_20_body">Для работы с препаратами в единицах дозировки нужно</text:p>
      <text:list text:style-name="List_20_1" text:continue-numbering="false">
        <text:list-item>
          <text:p text:style-name="LastListParagraph_List_20_1_Content_First">в Настройках → Настройках системы установить галочку <text:span text:style-name="Strong_20_Emphasis">«Растаривать упаковки в кабинетах»</text:span></text:p>
        </text:list-item>
      </text:list>
      <text:p text:style-name="Text_20_body"><draw:frame draw:style-name="medialeft" draw:name="0" text:anchor-type="paragraph" draw:z-index="0" svg:width="14.76375cm" svg:height="2.6722916666667cm"><draw:image xlink:href="Pictures/36d4fb8b6044b53d10b8c6b49f07263c.png" xlink:type="simple" xlink:show="embed" xlink:actuate="onLoad"/></draw:frame></text:p>
      <text:list text:style-name="List_20_1" text:continue-numbering="false">
        <text:list-item>
          <text:p text:style-name="LastListParagraph_List_20_1_Content_First">создать кабинет со свойством <text:span text:style-name="Strong_20_Emphasis">«Аптечный склад»</text:span></text:p>
        </text:list-item>
      </text:list>
      <text:p text:style-name="Text_20_body">Создаем новый кабинет или заходим в настройки существующего и ставим галочку «Аптечный склад»</text:p>
      <text:p text:style-name="Text_20_body"><draw:frame draw:style-name="medialeft" draw:name="1" text:anchor-type="paragraph" draw:z-index="1" svg:width="37.729583333333cm" style:rel-width="100%" svg:height="6.0060416666667cm" style:rel-height="scale"><draw:image xlink:href="Pictures/556a1694028cbaf3186e1770e6c6d12a.png" xlink:type="simple" xlink:show="embed" xlink:actuate="onLoad"/></draw:frame></text:p>
      <text:p text:style-name="Text_20_body">Теперь кабинет будет доступен в аптеке и у сотрудников отделения, которому этот кабинет принадлежит</text:p>
      <text:list text:style-name="List_20_1" text:continue-numbering="false">
        <text:list-item>
          <text:p text:style-name="LastListParagraph_List_20_1_Content_First">указать у препарата <text:span text:style-name="Strong_20_Emphasis">количество в упаковке, дозировку и единицу измерения</text:span></text:p>
        </text:list-item>
      </text:list>
      <text:p text:style-name="Text_20_body">Заходим в Номенклатуру средств, находим нужный препарат и нажимаем редактировать</text:p>
      <text:p text:style-name="Text_20_body">Заполняем поля и нажимаем сохранить. Растаривание считается по формуле <text:span text:style-name="Strong_20_Emphasis">количество в упаковке х дозировку х количество запрошенных упаковок</text:span></text:p>
      <text:p text:style-name="Text_20_body"><draw:frame draw:style-name="medialeft" draw:name="2" text:anchor-type="paragraph" draw:z-index="2" svg:width="38.443958333333cm" style:rel-width="100%" svg:height="13.229166666667cm" style:rel-height="scale"><draw:image xlink:href="Pictures/d26e1c75125d92a82a4617d3227e23a5.png" xlink:type="simple" xlink:show="embed" xlink:actuate="onLoad"/></draw:frame></text:p>
      <text:p text:style-name="Text_20_body">Во время создания требования в аптеку сотрудники должны выбирать в селекторе кабинет, для которого хотят получить препарат и указать количество в <text:span text:style-name="Strong_20_Emphasis">упаковках</text:span></text:p>
      <text:p text:style-name="Text_20_body">После этого сотрудники аптеки отправят препарат в <text:span text:style-name="Strong_20_Emphasis">упаковках</text:span>, а на склад кабинета поступит он в <text:span text:style-name="Strong_20_Emphasis">единицах дозировки</text:span></text:p>
      <text:p text:style-name="Text_20_body"><text:span text:style-name="Strong_20_Emphasis"><draw:frame draw:style-name="medialeft" draw:name="3" text:anchor-type="paragraph" draw:z-index="3" svg:width="37.756041666667cm" style:rel-width="100%" svg:height="22.86cm" style:rel-height="scale"><draw:image xlink:href="Pictures/4e75cf512294970e0a593fbdb908b306.png" xlink:type="simple" xlink:show="embed" xlink:actuate="onLoad"/></draw:frame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rugstore:split_package_drugs</dc:title>
  </office:meta>
</office:document-meta>
</file>