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05ab3d9f75fd3fa4cc5866a9744e28.png"/>
  <manifest:file-entry manifest:media-type="image/png" manifest:full-path="Pictures/ceb3d3799c12ae6d3bbc0e5e8137e354.png"/>
  <manifest:file-entry manifest:media-type="image/png" manifest:full-path="Pictures/1da312eb30f334a6f9d0f25eb5ba78ad.png"/>
  <manifest:file-entry manifest:media-type="image/png" manifest:full-path="Pictures/ebb8d86ecff0448897dcf0a3f294fe83.png"/>
  <manifest:file-entry manifest:media-type="image/png" manifest:full-path="Pictures/738701e898f169bfd827c381a3f3561b.png"/>
  <manifest:file-entry manifest:media-type="image/png" manifest:full-path="Pictures/9018f575dd645b918bc8479c47d0d2a6.png"/>
  <manifest:file-entry manifest:media-type="image/png" manifest:full-path="Pictures/411fa279d3356c20a292f0c2d4fd1a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cabinets:create"/><text:bookmark-start text:name="__RefHeading___создание_нового_кабинета_1"/><text:bookmark-start text:name="создание_нового_кабинета"/>Создание нового кабинета<text:bookmark-end text:name="__RefHeading___создание_нового_кабинета_1"/><text:bookmark-end text:name="создание_нового_кабинета"/></text:h>
      <text:p text:style-name="Text_20_body">От логина системного администратора перейдите в блок «Расписание, кабинеты» и переключите отображение на «Кабинеты»
<draw:frame draw:style-name="mediacenter" draw:name="0" text:anchor-type="paragraph" draw:z-index="0" svg:width="15.875cm" svg:height="5.1732170744404cm"><draw:image xlink:href="Pictures/fa05ab3d9f75fd3fa4cc5866a9744e28.png" xlink:type="simple" xlink:show="embed" xlink:actuate="onLoad"/></draw:frame>
Нажмите кнопку «Добавить новый кабинет»
<draw:frame draw:style-name="mediacenter" draw:name="1" text:anchor-type="paragraph" draw:z-index="1" svg:width="15.875cm" svg:height="5.1732170744404cm"><draw:image xlink:href="Pictures/ceb3d3799c12ae6d3bbc0e5e8137e354.png" xlink:type="simple" xlink:show="embed" xlink:actuate="onLoad"/></draw:frame>
Будет открыта форма данных кабинета. Укажите название кабинета
<draw:frame draw:style-name="mediacenter" draw:name="2" text:anchor-type="paragraph" draw:z-index="2" svg:width="15.875cm" svg:height="3.1454756795422cm"><draw:image xlink:href="Pictures/1da312eb30f334a6f9d0f25eb5ba78ad.png" xlink:type="simple" xlink:show="embed" xlink:actuate="onLoad"/></draw:frame>
Укажите подразделение, в котором работает кабинет
<draw:frame draw:style-name="mediacenter" draw:name="3" text:anchor-type="paragraph" draw:z-index="3" svg:width="15.875cm" svg:height="3.1454756795422cm"><draw:image xlink:href="Pictures/ebb8d86ecff0448897dcf0a3f294fe83.png" xlink:type="simple" xlink:show="embed" xlink:actuate="onLoad"/></draw:frame>
Заполните другие данные по необходимости и нажмите кнопку «Сохранить»
<draw:frame draw:style-name="mediacenter" draw:name="4" text:anchor-type="paragraph" draw:z-index="4" svg:width="15.875cm" svg:height="3.1454756795422cm"><draw:image xlink:href="Pictures/738701e898f169bfd827c381a3f3561b.png" xlink:type="simple" xlink:show="embed" xlink:actuate="onLoad"/></draw:frame>
Кабинет будет добавлен и вас перебросит на механизм указания списка услуг. Заполните список услуг используя поиск по услугам или копированием данных из другого кабинета, после чего выйдите из редактора услуг
<draw:frame draw:style-name="mediacenter" draw:name="5" text:anchor-type="paragraph" draw:z-index="5" svg:width="15.875cm" svg:height="4.9582191780822cm"><draw:image xlink:href="Pictures/9018f575dd645b918bc8479c47d0d2a6.png" xlink:type="simple" xlink:show="embed" xlink:actuate="onLoad"/></draw:frame>
Вас перенесет в список правил расписания. Данные отделения и кабинета будут сразу заполнены кабинетом, который вы создавали. Нажмите кнопку добавления правила и добавьте расписание
<draw:frame draw:style-name="mediacenter" draw:name="6" text:anchor-type="paragraph" draw:z-index="6" svg:width="15.875cm" svg:height="4.9582191780822cm"><draw:image xlink:href="Pictures/411fa279d3356c20a292f0c2d4fd1a0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cabinets:create</dc:title>
  </office:meta>
</office:document-meta>
</file>