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322f3bedb0c944e6f9d7d911e22a28.png"/>
  <manifest:file-entry manifest:media-type="image/png" manifest:full-path="Pictures/a90fb00af5c7b4d55b127b4083ad26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drugstore:inline_editor"/><text:bookmark-start text:name="__RefHeading___редактор_назначений_стационара_1"/><text:bookmark-start text:name="редактор_назначений_стационара"/>Редактор назначений стационара<text:bookmark-end text:name="__RefHeading___редактор_назначений_стационара_1"/><text:bookmark-end text:name="редактор_назначений_стационара"/></text:h>
      <text:p text:style-name="Text_20_body">В системе предоставлен дополнительный редактор для редактирования назначений врачей от эксперта или от руководителя подразделения.</text:p>
      <text:p text:style-name="Text_20_body">Доступен функционал в заголовке записи “Назначения”
<draw:frame draw:style-name="mediacenter" draw:name="0" text:anchor-type="paragraph" draw:z-index="0" svg:width="24.077083333333cm" style:rel-width="100%" svg:height="16.748125cm" style:rel-height="scale"><draw:image xlink:href="Pictures/d9322f3bedb0c944e6f9d7d911e22a28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Некоторые кнопки могут отсутствовать в вашей версии системы</text:p></table:table-cell></table:table-row></table:table></draw:text-box></draw:frame></text:p>
      <text:h text:style-name="Heading_20_2" text:outline-level="2"><text:bookmark-start text:name="__RefHeading___сменить_тип_записи_на_соматическая_терапия_2"/><text:bookmark-start text:name="сменить_тип_записи_на_соматическая_терапия"/>Сменить тип записи на “Соматическая терапия”<text:bookmark-end text:name="__RefHeading___сменить_тип_записи_на_соматическая_терапия_2"/><text:bookmark-end text:name="сменить_тип_записи_на_соматическая_терапия"/></text:h>
      <text:p text:style-name="Text_20_body">Если назначение препарата было ошибочно добавлено в раздел “Психотропная терапия”, данная кнопка позволяет перенести препарат в раздел “Соматическая терапия”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Данная кнопка доступна только при использовании функционала разделения лечения на соматическую и психотропную терапии</text:p></table:table-cell></table:table-row></table:table></draw:text-box></draw:frame></text:p>
      <text:h text:style-name="Heading_20_2" text:outline-level="2"><text:bookmark-start text:name="__RefHeading___сменить_тип_записи_на_психотропная_терапия_3"/><text:bookmark-start text:name="сменить_тип_записи_на_психотропная_терапия"/>Сменить тип записи на “Психотропная терапия”<text:bookmark-end text:name="__RefHeading___сменить_тип_записи_на_психотропная_терапия_3"/><text:bookmark-end text:name="сменить_тип_записи_на_психотропная_терапия"/></text:h>
      <text:p text:style-name="Text_20_body">Если назначение препарата было ошибочно добавлено в раздел “Соматическая терапия”, данная кнопка позволяет перенести препарат в раздел “Психотропная терапия”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Данная кнопка доступна только при использовании функционала разделения лечения на соматическую и психотропную терапии</text:p></table:table-cell></table:table-row></table:table></draw:text-box></draw:frame></text:p>
      <text:h text:style-name="Heading_20_2" text:outline-level="2"><text:bookmark-start text:name="__RefHeading___отображать_лечение_по_дате_блокировки_записи_4"/><text:bookmark-start text:name="отображать_лечение_по_дате_блокировки_записи"/>Отображать лечение по дате блокировки записи<text:bookmark-end text:name="__RefHeading___отображать_лечение_по_дате_блокировки_записи_4"/><text:bookmark-end text:name="отображать_лечение_по_дате_блокировки_записи"/></text:h>
      <text:p text:style-name="Text_20_body">Меняет отображение лечения в записи на дату блокировки записи</text:p>
      <text:h text:style-name="Heading_20_2" text:outline-level="2"><text:bookmark-start text:name="__RefHeading___отображать_лечение_по_дате_создания_записи_5"/><text:bookmark-start text:name="отображать_лечение_по_дате_создания_записи"/>Отображать лечение по дате создания записи<text:bookmark-end text:name="__RefHeading___отображать_лечение_по_дате_создания_записи_5"/><text:bookmark-end text:name="отображать_лечение_по_дате_создания_записи"/></text:h>
      <text:p text:style-name="Text_20_body">Меняет отображение лечения в записи на дату создания записи</text:p>
      <text:h text:style-name="Heading_20_2" text:outline-level="2"><text:bookmark-start text:name="__RefHeading___изменение_параметров_назначения_6"/><text:bookmark-start text:name="изменение_параметров_назначения"/>Изменение параметров назначения<text:bookmark-end text:name="__RefHeading___изменение_параметров_назначения_6"/><text:bookmark-end text:name="изменение_параметров_назначения"/></text:h>
      <text:p text:style-name="Text_20_body">Переводит в редактор назначения</text:p>
      <text:h text:style-name="Heading_20_2" text:outline-level="2"><text:bookmark-start text:name="__RefHeading___копировать_назначений_7"/><text:bookmark-start text:name="копировать_назначений"/>Копировать назначений<text:bookmark-end text:name="__RefHeading___копировать_назначений_7"/><text:bookmark-end text:name="копировать_назначений"/></text:h>
      <text:p text:style-name="Text_20_body">Создает копию записи “Назначение” для дальнейшей корректировки</text:p>
      <text:h text:style-name="Heading_20_2" text:outline-level="2"><text:bookmark-start text:name="__RefHeading___добавить_новый_препарат_8"/><text:bookmark-start text:name="добавить_новый_препарат"/>Добавить новый препарат<text:bookmark-end text:name="__RefHeading___добавить_новый_препарат_8"/><text:bookmark-end text:name="добавить_новый_препарат"/></text:h>
      <text:p text:style-name="Text_20_body">Создает новую запись “Назначение” и переводит в редактор назначений</text:p>
      <text:h text:style-name="Heading_20_1" text:outline-level="1"><text:bookmark-start text:name="__RefHeading___редактор_назначений_9"/><text:bookmark-start text:name="редактор_назначений"/>Редактор назначений<text:bookmark-end text:name="__RefHeading___редактор_назначений_9"/><text:bookmark-end text:name="редактор_назначений"/></text:h>
      <text:p text:style-name="Text_20_body">Редактор назначений позволяет скорректировать параметры назначения
<draw:frame draw:style-name="mediacenter" draw:name="1" text:anchor-type="paragraph" draw:z-index="1" svg:width="23.865416666667cm" style:rel-width="100%" svg:height="16.51cm" style:rel-height="scale"><draw:image xlink:href="Pictures/a90fb00af5c7b4d55b127b4083ad2631.png" xlink:type="simple" xlink:show="embed" xlink:actuate="onLoad"/></draw:frame>
В редакторе предоставлен выбор всех параметров назначения с возможностью их изменить</text:p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Если корректируется существующее назначение или копия назначения, то поле “Препарат” нельзя поменять</text:p></table:table-cell></table:table-row></table:table></draw:text-box></draw:frame></text:p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Если добавляется новое назначения, то поле “Тип записи” нельзя поменять</text:p></table:table-cell></table:table-row></table:table></draw:text-box></draw:frame></text:p>
      <text:p text:style-name="Text_20_body">Вы можете поменять любое поле. В большинстве полей есть подсказки по заполнению аналогичные заполнению назначений от врача.</text:p>
      <text:h text:style-name="Heading_20_2" text:outline-level="2"><text:bookmark-start text:name="__RefHeading___пример_изменения_дозы_препарата_10"/><text:bookmark-start text:name="пример_изменения_дозы_препарата"/>Пример изменения дозы препарата<text:bookmark-end text:name="__RefHeading___пример_изменения_дозы_препарата_10"/><text:bookmark-end text:name="пример_изменения_дозы_препарата"/></text:h>
      <text:p text:style-name="Text_20_body">Представим, что пациенту назначен препарат Семакс по схеме 10-0-0-10 с 12-01-2000.</text:p>
      <text:p text:style-name="Text_20_body">Нам нужно, чтобы препарат с 15-01-2000 был по схеме 10-0-10-0.</text:p>
      <text:h text:style-name="Heading_20_3" text:outline-level="3"><text:bookmark-start text:name="__RefHeading___алгоритм_действий_11"/><text:bookmark-start text:name="алгоритм_действий"/>Алгоритм действий<text:bookmark-end text:name="__RefHeading___алгоритм_действий_11"/><text:bookmark-end text:name="алгоритм_действий"/></text:h>
      <text:p text:style-name="Text_20_body">Найти назначение препарата “Семакс” в карте пациента</text:p>
      <text:p text:style-name="Text_20_body">Копировать назначение</text:p>
      <text:p text:style-name="Text_20_body">Найти скопированное назначение и перейти в редактор</text:p>
      <text:p text:style-name="Text_20_body">Поменять в редакторе данные на:</text:p>
      <text:list text:style-name="List_20_1" text:continue-numbering="false">
        <text:list-item>
          <text:p text:style-name="List_20_1_Content_First"> Тип записи - Изменение дозы препарата</text:p>
        </text:list-item>
        <text:list-item>
          <text:p text:style-name="List_20_1_Content"> Дата начала - 15-01-2000</text:p>
        </text:list-item>
        <text:list-item>
          <text:p text:style-name="List_20_1_Content"> Вечер - 10</text:p>
        </text:list-item>
        <text:list-item>
          <text:p text:style-name="List_20_1_Content_Last"> Ночь - 10</text:p>
        </text:list-item>
      </text:list>
      <text:p text:style-name="Text_20_body">Сохранить данные нажав кнопку “Сохранить”</text:p>
      <text:h text:style-name="Heading_20_2" text:outline-level="2"><text:bookmark-start text:name="__RefHeading___пример_отмены_препарата_12"/><text:bookmark-start text:name="пример_отмены_препарата"/>Пример отмены препарата<text:bookmark-end text:name="__RefHeading___пример_отмены_препарата_12"/><text:bookmark-end text:name="пример_отмены_препарата"/></text:h>
      <text:p text:style-name="Text_20_body">Представим, что пациенту назначен препарат Семакс по схеме 10-0-0-10 с 12-01-2000.</text:p>
      <text:p text:style-name="Text_20_body">Нам нужно, чтобы препарат с 15-01-2000 был отменен</text:p>
      <text:h text:style-name="Heading_20_3" text:outline-level="3"><text:bookmark-start text:name="__RefHeading___алгоритм_действий_13"/><text:bookmark-start text:name="алгоритм_действий1"/>Алгоритм действий<text:bookmark-end text:name="__RefHeading___алгоритм_действий_13"/><text:bookmark-end text:name="алгоритм_действий1"/></text:h>
      <text:p text:style-name="Text_20_body">Найти назначение препарата “Семакс” в карте пациента</text:p>
      <text:p text:style-name="Text_20_body">Копировать назначение</text:p>
      <text:p text:style-name="Text_20_body">Найти скопированное назначение и перейти в редактор</text:p>
      <text:p text:style-name="Text_20_body">Поменять в редакторе данные на:</text:p>
      <text:list text:style-name="List_20_1" text:continue-numbering="false">
        <text:list-item>
          <text:p text:style-name="List_20_1_Content_First"> Тип записи - Отмена препарата</text:p>
        </text:list-item>
        <text:list-item>
          <text:p text:style-name="List_20_1_Content_Last"> Дата начала - 15-01-2000</text:p>
        </text:list-item>
      </text:list>
      <text:p text:style-name="Text_20_body">Сохранить данные нажав кнопку “Сохранить”</text:p>
      <text:h text:style-name="Heading_20_2" text:outline-level="2"><text:bookmark-start text:name="__RefHeading___пример_назначения_нового_препарата_14"/><text:bookmark-start text:name="пример_назначения_нового_препарата"/>Пример назначения нового препарата<text:bookmark-end text:name="__RefHeading___пример_назначения_нового_препарата_14"/><text:bookmark-end text:name="пример_назначения_нового_препарата"/></text:h>
      <text:p text:style-name="Text_20_body">Представим, что пациенту нужно назначить препарат Семакс по схеме 10-0-0-10 с 12-01-2000.</text:p>
      <text:h text:style-name="Heading_20_3" text:outline-level="3"><text:bookmark-start text:name="__RefHeading___алгоритм_действий_15"/><text:bookmark-start text:name="алгоритм_действий2"/>Алгоритм действий<text:bookmark-end text:name="__RefHeading___алгоритм_действий_15"/><text:bookmark-end text:name="алгоритм_действий2"/></text:h>
      <text:p text:style-name="Text_20_body">Найти любое назначение препарата в карте пациента (лучше то, что совпадает по дате)</text:p>
      <text:p text:style-name="Text_20_body">Нажать кнопку “Добавить новый препарат”</text:p>
      <text:p text:style-name="Text_20_body">Поменять в редакторе данные на:</text:p>
      <text:list text:style-name="List_20_1" text:continue-numbering="false">
        <text:list-item>
          <text:p text:style-name="List_20_1_Content_First"> Препарат - Семакс</text:p>
        </text:list-item>
        <text:list-item>
          <text:p text:style-name="List_20_1_Content"> Дата начала - 12-01-2000</text:p>
        </text:list-item>
        <text:list-item>
          <text:p text:style-name="List_20_1_Content"> Утро - 10</text:p>
        </text:list-item>
        <text:list-item>
          <text:p text:style-name="List_20_1_Content_Last"> Ночь - 10</text:p>
        </text:list-item>
      </text:list>
      <text:p text:style-name="Text_20_body">Сохранить данные нажав кнопку “Сохранить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drugstore:inline_editor</dc:title>
  </office:meta>
</office:document-meta>
</file>