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c822c7a474c56d92aa1192fe14be12.png"/>
  <manifest:file-entry manifest:media-type="image/png" manifest:full-path="Pictures/cc8913d20d20d8b43757fb45f1d367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extensioneditor"/><text:bookmark-start text:name="__RefHeading___установка_внутреннего_номера_ватс_для_сотрудника_1"/><text:bookmark-start text:name="установка_внутреннего_номера_ватс_для_сотрудника"/>Установка внутреннего номера ВАТС для сотрудника<text:bookmark-end text:name="__RefHeading___установка_внутреннего_номера_ватс_для_сотрудника_1"/><text:bookmark-end text:name="установка_внутреннего_номера_ватс_для_сотрудника"/></text:h>
      <text:p text:style-name="Text_20_body">Перейдите в раздел «Настройка»→«Взаимодействие с внешними системами»→«Внутренние номера ВАТС сотрудников»</text:p>
      <text:p text:style-name="Text_20_body"><draw:frame draw:style-name="mediacenter" draw:name="0" text:anchor-type="paragraph" draw:z-index="0" svg:width="47.14875cm" style:rel-width="100%" svg:height="20.690416666667cm" style:rel-height="scale"><draw:image xlink:href="Pictures/fec822c7a474c56d92aa1192fe14be12.png" xlink:type="simple" xlink:show="embed" xlink:actuate="onLoad"/></draw:frame></text:p>
      <text:p text:style-name="Text_20_body">Вы увидите список сотрудников регистратуры и их номера ВАТС (если пустое, значит номер не установлен).</text:p>
      <text:p text:style-name="Text_20_body"><draw:frame draw:style-name="mediacenter" draw:name="1" text:anchor-type="paragraph" draw:z-index="1" svg:width="35.348333333333cm" style:rel-width="100%" svg:height="10.742083333333cm" style:rel-height="scale"><draw:image xlink:href="Pictures/cc8913d20d20d8b43757fb45f1d367fc.png" xlink:type="simple" xlink:show="embed" xlink:actuate="onLoad"/></draw:frame></text:p>
      <text:p text:style-name="Text_20_body">В поле (1) указывается внутренний номер сотрудника<text:line-break/>
Кнопка (2) сохраняет номер сотрудника в системе<text:line-break/>
Кнопка (3) удаляет номер сотрудника в систем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extensioneditor</dc:title>
  </office:meta>
</office:document-meta>
</file>