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b25d44dec5d75389e76b1bfde177ec3.png"/>
  <manifest:file-entry manifest:media-type="image/png" manifest:full-path="Pictures/c44eb5ea0361f0f5955b145a780a0a26.png"/>
  <manifest:file-entry manifest:media-type="image/png" manifest:full-path="Pictures/c8706273aa296d3418c3de585302633d.png"/>
  <manifest:file-entry manifest:media-type="image/png" manifest:full-path="Pictures/f881ebac1222b8ff8222b9f6ec5dacee.png"/>
  <manifest:file-entry manifest:media-type="image/png" manifest:full-path="Pictures/65e1cc3a53ea20c331ad65eb8876ae82.png"/>
  <manifest:file-entry manifest:media-type="image/png" manifest:full-path="Pictures/166a35148206588c1000aa051b091145.png"/>
  <manifest:file-entry manifest:media-type="image/png" manifest:full-path="Pictures/9db511e12ef027ef6c6de787a45274cd.png"/>
  <manifest:file-entry manifest:media-type="image/png" manifest:full-path="Pictures/f04551e922494569c6d8505d67cfe94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external:dadata"/><text:bookmark-start text:name="__RefHeading___подключение_сервиса_dadata.ru_1"/><text:bookmark-start text:name="подключение_сервиса_dadata.ru"/>Подключение сервиса DaData.ru<text:bookmark-end text:name="__RefHeading___подключение_сервиса_dadata.ru_1"/><text:bookmark-end text:name="подключение_сервиса_dadata.ru"/></text:h>
      <text:p text:style-name="Text_20_body">Данный сервис позволяет упростить ввод данных следующих параметров</text:p>
      <text:list text:style-name="List_20_1" text:continue-numbering="false">
        <text:list-item>
          <text:p text:style-name="List_20_1_Content_First">Адрес проживания пациента</text:p>
        </text:list-item>
        <text:list-item>
          <text:p text:style-name="List_20_1_Content">Кем выдан паспорт пациента</text:p>
        </text:list-item>
        <text:list-item>
          <text:p text:style-name="List_20_1_Content_Last">Налоговый орган пациента</text:p>
        </text:list-item>
      </text:list>
      <text:p text:style-name="Text_20_body">Сервис является бесплатным до <text:a xlink:type="simple" xlink:href="https://dadata.ru/api/suggest/address/#pricing" text:style-name="Internet_20_link" text:visited-style-name="Visited_20_Internet_20_Link">10 тысяч запросов в сутки</text:a> (примерно 300 редактирований амбулаторных карт в день)</text:p>
      <text:h text:style-name="Heading_20_2" text:outline-level="2"><text:bookmark-start text:name="__RefHeading___подключение_2"/><text:bookmark-start text:name="подключение"/>Подключение<text:bookmark-end text:name="__RefHeading___подключение_2"/><text:bookmark-end text:name="подключение"/></text:h>
      <text:h text:style-name="Heading_20_3" text:outline-level="3"><text:bookmark-start text:name="__RefHeading___регистрация_в_сервисе_или_вход_3"/><text:bookmark-start text:name="регистрация_в_сервисе_или_вход"/>Регистрация в сервисе или вход<text:bookmark-end text:name="__RefHeading___регистрация_в_сервисе_или_вход_3"/><text:bookmark-end text:name="регистрация_в_сервисе_или_вход"/></text:h>
      <text:p text:style-name="Text_20_body">Перейдите на сайт <text:a xlink:type="simple" xlink:href="https://dadata.ru/" text:style-name="Internet_20_link" text:visited-style-name="Visited_20_Internet_20_Link">DaData.ru</text:a></text:p>
      <text:p text:style-name="Text_20_body">Нажмите кнопку «Войти»</text:p>
      <text:p text:style-name="Text_20_body"><draw:frame draw:style-name="media" draw:name="0" text:anchor-type="as-char" draw:z-index="0" svg:width="26.431875cm" style:rel-width="100%" svg:height="5.5297916666667cm" style:rel-height="scale"><draw:image xlink:href="Pictures/3b25d44dec5d75389e76b1bfde177ec3.png" xlink:type="simple" xlink:show="embed" xlink:actuate="onLoad"/></draw:frame></text:p>
      <text:p text:style-name="Text_20_body"> 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Если у вас уже есть учетные данные на данном сервисе, введите их во всплывающем окне и нажмите кнопку «Войти в систему» <text:line-break/> <text:line-break/></text:p>
            <text:p text:style-name="Text_20_body"><draw:frame draw:style-name="media" draw:name="1" text:anchor-type="as-char" draw:z-index="1" svg:width="13.731875cm" svg:height="12.22375cm"><draw:image xlink:href="Pictures/c44eb5ea0361f0f5955b145a780a0a26.png" xlink:type="simple" xlink:show="embed" xlink:actuate="onLoad"/></draw:frame></text:p>
          </table:table-cell>
          <table:table-cell office:value-type="string" table:style-name="tablecell">
            <text:p text:style-name="tablealignleft">Если учетной записи нет, нажмите кнопку «Зарегистрируйтесь»</text:p>
            <text:p text:style-name="Text_20_body"><draw:frame draw:style-name="media" draw:name="2" text:anchor-type="as-char" draw:z-index="2" svg:width="13.678958333333cm" svg:height="12.117916666667cm"><draw:image xlink:href="Pictures/c8706273aa296d3418c3de585302633d.png" xlink:type="simple" xlink:show="embed" xlink:actuate="onLoad"/></draw:frame></text:p>
            <text:p text:style-name="Text_20_body">В новом всплывающем окне введите ваши данные, и нажмите кнопку «Зарегистрироваться»</text:p>
            <text:p text:style-name="Text_20_body"><draw:frame draw:style-name="media" draw:name="3" text:anchor-type="as-char" draw:z-index="3" svg:width="13.837708333333cm" svg:height="17.700625cm"><draw:image xlink:href="Pictures/f881ebac1222b8ff8222b9f6ec5dacee.png" xlink:type="simple" xlink:show="embed" xlink:actuate="onLoad"/></draw:frame></text:p>
            <text:p text:style-name="Text_20_body">После регистрации вы либо сразу будете перемещены в личный кабинет, либо нужно будет войти в систему</text:p>
          </table:table-cell>
          <text:p text:style-name="Text_20_body"> <text:line-break/></text:p>
        </table:table-row>
      </table:table>
      <text:h text:style-name="Heading_20_3" text:outline-level="3"><text:bookmark-start text:name="__RefHeading___получение_api-ключа_4"/><text:bookmark-start text:name="получение_api-ключа"/>Получение API-ключа<text:bookmark-end text:name="__RefHeading___получение_api-ключа_4"/><text:bookmark-end text:name="получение_api-ключа"/></text:h>
      <text:p text:style-name="Text_20_body">Перейдите в личный кабинет</text:p>
      <text:p text:style-name="Text_20_body"><draw:frame draw:style-name="media" draw:name="4" text:anchor-type="as-char" draw:z-index="4" svg:width="28.363333333333cm" style:rel-width="100%" svg:height="5.4504166666667cm" style:rel-height="scale"><draw:image xlink:href="Pictures/65e1cc3a53ea20c331ad65eb8876ae82.png" xlink:type="simple" xlink:show="embed" xlink:actuate="onLoad"/></draw:frame></text:p>
      <text:p text:style-name="Text_20_body">В личном кабинете увидите API-ключ. Скоипруйте его</text:p>
      <text:p text:style-name="Text_20_body"><draw:frame draw:style-name="media" draw:name="5" text:anchor-type="as-char" draw:z-index="5" svg:width="25.664583333333cm" style:rel-width="100%" svg:height="17.62125cm" style:rel-height="scale"><draw:image xlink:href="Pictures/166a35148206588c1000aa051b091145.png" xlink:type="simple" xlink:show="embed" xlink:actuate="onLoad"/></draw:frame></text:p>
      <text:h text:style-name="Heading_20_3" text:outline-level="3"><text:bookmark-start text:name="__RefHeading___добавление_api-ключа_в_настройки_системы_5"/><text:bookmark-start text:name="добавление_api-ключа_в_настройки_системы"/>Добавление API-ключа в настройки системы<text:bookmark-end text:name="__RefHeading___добавление_api-ключа_в_настройки_системы_5"/><text:bookmark-end text:name="добавление_api-ключа_в_настройки_системы"/></text:h>
      <text:p text:style-name="Text_20_body">Перейдите в МИС  под логином системного администратора, и перейдите в раздел «Настройка»→«Настройки системы»</text:p>
      <text:p text:style-name="Text_20_body"><draw:frame draw:style-name="media" draw:name="6" text:anchor-type="as-char" draw:z-index="6" svg:width="45.455416666667cm" style:rel-width="100%" svg:height="14.684375cm" style:rel-height="scale"><draw:image xlink:href="Pictures/9db511e12ef027ef6c6de787a45274cd.png" xlink:type="simple" xlink:show="embed" xlink:actuate="onLoad"/></draw:frame></text:p>
      <text:p text:style-name="Text_20_body">Введите в поиск по параметрам «DADA» или просто найдите пунтк «Токен Dadata.ru». Вставьте значение вашего ключа в поле и нажмите кнопку сохранить</text:p>
      <text:p text:style-name="Text_20_body"><draw:frame draw:style-name="media" draw:name="7" text:anchor-type="as-char" draw:z-index="7" svg:width="36.882916666667cm" style:rel-width="100%" svg:height="10.054166666667cm" style:rel-height="scale"><draw:image xlink:href="Pictures/f04551e922494569c6d8505d67cfe94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external:dadata</dc:title>
  </office:meta>
</office:document-meta>
</file>