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mgdemo.ru:5555/doku.php?id=expert:external:email" text:style-name="Internet_20_link" text:visited-style-name="Visited_20_Internet_20_Link">Настройка</text:a>
<text:a xlink:type="simple" xlink:href="http://mgdemo.ru:5555/doku.php?id=personal:send_template_as_email" text:style-name="Internet_20_link" text:visited-style-name="Visited_20_Internet_20_Link">Отправка печатного документа по E-mail пациенту</text:a>
<text:a xlink:type="simple" xlink:href="http://mgdemo.ru:5555/doku.php?id=expert:external:lockemail" text:style-name="Internet_20_link" text:visited-style-name="Visited_20_Internet_20_Link">Автоматическая отправка при блокировке записи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external:emailmenu</dc:title>
  </office:meta>
</office:document-meta>
</file>