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2b71bdae1274d089b5622f00e6a8a5.png"/>
  <manifest:file-entry manifest:media-type="image/png" manifest:full-path="Pictures/60fee311b3373c6da0143a9ed7ff542d.png"/>
  <manifest:file-entry manifest:media-type="image/png" manifest:full-path="Pictures/18c90cbab40832c4d91d7907b22eca72.png"/>
  <manifest:file-entry manifest:media-type="image/png" manifest:full-path="Pictures/487f952027f61d52a2b7bc97f6674968.png"/>
  <manifest:file-entry manifest:media-type="image/png" manifest:full-path="Pictures/e567956268a6fc51e932c603157742b8.png"/>
  <manifest:file-entry manifest:media-type="image/png" manifest:full-path="Pictures/e7cc0117278c573a04814e25acbaea21.png"/>
  <manifest:file-entry manifest:media-type="image/png" manifest:full-path="Pictures/0243025826bb12eb0cf9915aed22df40.png"/>
  <manifest:file-entry manifest:media-type="image/png" manifest:full-path="Pictures/ab99d3153d7c56589dc7f1049171f301.png"/>
  <manifest:file-entry manifest:media-type="image/png" manifest:full-path="Pictures/2dceae634a3f5204e1d9de779c79152d.png"/>
  <manifest:file-entry manifest:media-type="image/png" manifest:full-path="Pictures/1e637513021dbda46980349c79592e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external:lockemail"/><text:bookmark-start text:name="__RefHeading___автоматическая_отправка_1"/><text:bookmark-start text:name="автоматическая_отправка"/>Автоматическая отправка<text:bookmark-end text:name="__RefHeading___автоматическая_отправка_1"/><text:bookmark-end text:name="автоматическая_отправка"/></text:h>
      <text:p text:style-name="Text_20_body">Данный механизм позволяет автоматически отправлять E-mail пациенту, при блокировке записи.</text:p>
      <text:p text:style-name="Text_20_body">Для включения механизма, нужно провести <text:a xlink:type="simple" xlink:href="http://mgdemo.ru:5555/doku.php?id=expert:external:email" text:style-name="Internet_20_link" text:visited-style-name="Visited_20_Internet_20_Link">настройку параметров отправки</text:a> и добавить записи в механизм автоматической отправки.</text:p>
      <text:h text:style-name="Heading_20_2" text:outline-level="2"><text:bookmark-start text:name="__RefHeading___настройка_записей_2"/><text:bookmark-start text:name="настройка_записей"/>Настройка записей<text:bookmark-end text:name="__RefHeading___настройка_записей_2"/><text:bookmark-end text:name="настройка_записей"/></text:h>
      <text:p text:style-name="Text_20_body">Для перехода к настройкам, войдите в систему под логином системного администратора и перейдите в раздел «Настройка» → «Автоматические письма при блокировке записей»
<draw:frame draw:style-name="mediacenter" draw:name="0" text:anchor-type="paragraph" draw:z-index="0" svg:width="46.51375cm" style:rel-width="100%" svg:height="12.091458333333cm" style:rel-height="scale"><draw:image xlink:href="Pictures/562b71bdae1274d089b5622f00e6a8a5.png" xlink:type="simple" xlink:show="embed" xlink:actuate="onLoad"/></draw:frame></text:p>
      <text:p text:style-name="Text_20_body">Вы увидите механизм настройки. По умолчанию в нем не будет никаких настроенных записей</text:p>
      <text:p text:style-name="Text_20_body"><draw:frame draw:style-name="mediacenter" draw:name="1" text:anchor-type="paragraph" draw:z-index="1" svg:width="38.073541666667cm" style:rel-width="100%" svg:height="11.297708333333cm" style:rel-height="scale"><draw:image xlink:href="Pictures/60fee311b3373c6da0143a9ed7ff542d.png" xlink:type="simple" xlink:show="embed" xlink:actuate="onLoad"/></draw:frame></text:p>
      <text:h text:style-name="Heading_20_3" text:outline-level="3"><text:bookmark-start text:name="__RefHeading___описание_интерфейса_3"/><text:bookmark-start text:name="описание_интерфейса"/>Описание интерфейса<text:bookmark-end text:name="__RefHeading___описание_интерфейса_3"/><text:bookmark-end text:name="описание_интерфейса"/></text:h>
      <text:p text:style-name="Text_20_body">В списке вы увидите настроенные записи. Если вы видите надпись «Список пуст», то настроенных записей нет и нужно добавить новую запись
В блоке «Информация» отображается описание столбцов списка и общая информация по механизму
<draw:frame draw:style-name="medialeft" draw:name="2" text:anchor-type="paragraph" draw:z-index="2" svg:width="1.0583333333333cm" svg:height="1.0054166666667cm"><draw:image xlink:href="Pictures/18c90cbab40832c4d91d7907b22eca72.png" xlink:type="simple" xlink:show="embed" xlink:actuate="onLoad"/></draw:frame> - Данная кнопка вызовет окно добавления новой записи в рассылку</text:p>
      <text:p text:style-name="Text_20_body"><draw:frame draw:style-name="medialeft" draw:name="3" text:anchor-type="paragraph" draw:z-index="3" svg:width="1.11125cm" svg:height="1.0054166666667cm"><draw:image xlink:href="Pictures/487f952027f61d52a2b7bc97f6674968.png" xlink:type="simple" xlink:show="embed" xlink:actuate="onLoad"/></draw:frame> - Данная кнопка вернет вас в меню «Настройка»</text:p>
      <text:h text:style-name="Heading_20_3" text:outline-level="3"><text:bookmark-start text:name="__RefHeading___всплывающее_окно_добавления_редактирования_записи_4"/><text:bookmark-start text:name="всплывающее_окно_добавления_редактирования_записи"/>Всплывающее окно добавления/редактирования записи<text:bookmark-end text:name="__RefHeading___всплывающее_окно_добавления_редактирования_записи_4"/><text:bookmark-end text:name="всплывающее_окно_добавления_редактирования_записи"/></text:h>
      <text:p text:style-name="Text_20_body"><draw:frame draw:style-name="mediacenter" draw:name="4" text:anchor-type="paragraph" draw:z-index="4" svg:width="30.136041666667cm" style:rel-width="100%" svg:height="13.387916666667cm" style:rel-height="scale"><draw:image xlink:href="Pictures/e567956268a6fc51e932c603157742b8.png" xlink:type="simple" xlink:show="embed" xlink:actuate="onLoad"/></draw:frame></text:p>
      <text:p text:style-name="Text_20_body">В данном окне, вы можете указать новую запись для отправки E-mail</text:p>
      <text:h text:style-name="Heading_20_4" text:outline-level="4"><text:bookmark-start text:name="__RefHeading___описание_полей_5"/><text:bookmark-start text:name="описание_полей"/>Описание полей<text:bookmark-end text:name="__RefHeading___описание_полей_5"/><text:bookmark-end text:name="описание_полей"/></text:h>
      <text:p text:style-name="Text_20_body"><text:span text:style-name="Strong_20_Emphasis">Запись</text:span> - Выпадающий список с поиском. Позволяет указать одну из записей, которые есть в вашей версии МИС</text:p>
      <text:p text:style-name="Text_20_body"><text:span text:style-name="Strong_20_Emphasis">Шаблон для формирования PDF</text:span> - Выпадающий список с поиском. Позволяет указать шаблон из списка печатных шаблонов системы, который будет использоваться для формирования PDF файла, который будет прикреплен к записи</text:p>
      <text:p text:style-name="Text_20_body"><text:span text:style-name="Strong_20_Emphasis">Шаблон темы письма</text:span> - Выпадающий список с поиском. Позволяет указать шаблон из списка печатных шаблонов системы, который будет использоваться для указания темы письма. Может быть пустым</text:p>
      <text:p text:style-name="Text_20_body"><text:span text:style-name="Strong_20_Emphasis">Шаблон текста письма</text:span> - Выпадающий список с поиском. Позволяет указать шаблон из списка печатных шаблонов системы, который будет использоваться для указания текста внутри письма. Может быть пустым</text:p>
      <text:p text:style-name="Text_20_body"><text:span text:style-name="Strong_20_Emphasis">Использовать стандартный шаблон тела письма</text:span> - Логический переключатель. При включенном состоянии, МИС будет добавлять стандартный шаблон тела письма при отсутствии шаблона тела письма</text:p>
      <text:p text:style-name="Text_20_body"><text:span text:style-name="Strong_20_Emphasis">Использовать стандартный шаблон темы письма</text:span> - Логический переключатель. При включенном состоянии, МИС будет добавлять стандартный шаблон темы письма при отсутствии шаблона темы письма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Поведение системы при разных состояниях шаблонов тела и темы письма и переключателей использования стандартных шаблонов указано в блоке «Информация» на странице редактора</text:p></table:table-cell></table:table-row></table:table></draw:text-box></draw:frame></text:p>
      <text:h text:style-name="Heading_20_3" text:outline-level="3"><text:bookmark-start text:name="__RefHeading___строка_с_указанием_записи_и_ее_параметров_отправки_6"/><text:bookmark-start text:name="строка_с_указанием_записи_и_ее_параметров_отправки"/>Строка с указанием записи и ее параметров отправки<text:bookmark-end text:name="__RefHeading___строка_с_указанием_записи_и_ее_параметров_отправки_6"/><text:bookmark-end text:name="строка_с_указанием_записи_и_ее_параметров_отправки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На изображение с настройкой записи «Врач→Анализ» представлена тестовая информация! В вашей МИС все будет зависеть от настроек</text:p></table:table-cell></table:table-row></table:table></draw:text-box></draw:frame></text:p>
      <text:p text:style-name="Text_20_body"><draw:frame draw:style-name="mediacenter" draw:name="5" text:anchor-type="paragraph" draw:z-index="5" svg:width="37.597291666667cm" style:rel-width="100%" svg:height="5.8208333333333cm" style:rel-height="scale"><draw:image xlink:href="Pictures/e7cc0117278c573a04814e25acbaea21.png" xlink:type="simple" xlink:show="embed" xlink:actuate="onLoad"/></draw:frame></text:p>
      <text:h text:style-name="Heading_20_4" text:outline-level="4"><text:bookmark-start text:name="__RefHeading___описание_столбцов_7"/><text:bookmark-start text:name="описание_столбцов"/>Описание столбцов<text:bookmark-end text:name="__RefHeading___описание_столбцов_7"/><text:bookmark-end text:name="описание_столбцов"/></text:h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Каждый из столбцов внутри строки интерактивный, и повторяет действия всплывающего окна добавления и редактирования.</text:p></table:table-cell></table:table-row></table:table></draw:text-box></draw:frame></text:p>
      <text:p text:style-name="Text_20_body">(1) «Запись» - это запись в карте пациента, на которую будет ориентирован механизм. </text:p>
      <text:p text:style-name="Text_20_body">(2) «Шаблон для формирования PDF» - наименование файла из шаблонов системы, который будет использоваться как печатный шаблон при обычной печати, но будет преобразован в PDF и прикреплен к письму</text:p>
      <text:p text:style-name="Text_20_body">(3) «Шаблон темы письма» - наименование файла из шаблонов системы, который будет использоваться как шаблон текста, который будет указан в теме будущего письма на E-mail</text:p>
      <text:p text:style-name="Text_20_body">(4) «Шаблон текста письма» - наименование файла из шаблонов системы, который будет использоваться как шаблон текста, который будет указан в теле будущего письма на E-mail</text:p>
      <text:p text:style-name="Text_20_body">(5) «Использовать стандартный шаблон тела письма» - флаг использования стандартного шаблона.</text:p>
      <text:p text:style-name="Text_20_body">(6) «Использовать стандартный шаблон темы письма» - флаг использования стандартного шаблона.</text:p>
      <text:h text:style-name="Heading_20_4" text:outline-level="4"><text:bookmark-start text:name="__RefHeading___описание_кнопок_8"/><text:bookmark-start text:name="описание_кнопок"/>Описание кнопок<text:bookmark-end text:name="__RefHeading___описание_кнопок_8"/><text:bookmark-end text:name="описание_кнопок"/></text:h>
      <text:p text:style-name="Text_20_body"><draw:frame draw:style-name="media" draw:name="6" text:anchor-type="as-char" draw:z-index="6" svg:width="1.3229166666667cm" svg:height="1.0054166666667cm"><draw:image xlink:href="Pictures/0243025826bb12eb0cf9915aed22df40.png" xlink:type="simple" xlink:show="embed" xlink:actuate="onLoad"/></draw:frame> - Кнопка-индикатор. Если вы видите эту кнопку, то данные в столбце имеют логическое значение «ИСТИНА». При нажатии, меняет значение на логическое «ЛОЖЬ» и меняется на кнопку «Нет»</text:p>
      <text:p text:style-name="Text_20_body"><draw:frame draw:style-name="media" draw:name="7" text:anchor-type="as-char" draw:z-index="7" svg:width="1.4022916666667cm" svg:height="1.0054166666667cm"><draw:image xlink:href="Pictures/ab99d3153d7c56589dc7f1049171f301.png" xlink:type="simple" xlink:show="embed" xlink:actuate="onLoad"/></draw:frame> - Кнопка-индикатор. Если вы видите эту кнопку, то данные в столбце имеют логическое значение «ЛОЖЬ». При нажатии, меняет значение на логическое «ИСТИНА» и меняется на кнопку «Да»</text:p>
      <text:p text:style-name="Text_20_body"><draw:frame draw:style-name="media" draw:name="8" text:anchor-type="as-char" draw:z-index="8" svg:width="1.1377083333333cm" svg:height="1.0054166666667cm"><draw:image xlink:href="Pictures/2dceae634a3f5204e1d9de779c79152d.png" xlink:type="simple" xlink:show="embed" xlink:actuate="onLoad"/></draw:frame> - Кнопка вызова окна редактирования. Предустанавливает параметры из строки во всплывающее окно</text:p>
      <text:p text:style-name="Text_20_body"><draw:frame draw:style-name="media" draw:name="9" text:anchor-type="as-char" draw:z-index="9" svg:width="1.0583333333333cm" svg:height="1.0054166666667cm"><draw:image xlink:href="Pictures/1e637513021dbda46980349c79592e92.png" xlink:type="simple" xlink:show="embed" xlink:actuate="onLoad"/></draw:frame> - Кнопка удаления. При нажатии удаляет текущую строку из базы данны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external:lockemail</dc:title>
  </office:meta>
</office:document-meta>
</file>