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391df459764e1ea1542bd7ff2dd4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xpert:external:remd"/>Для того чтобы перейти в форму Мониторинга выгрузок электронных медицинских документов. Необходимо В разделе Настройка  в группе «Взаимодействие с внешними системами» выбрать пункт «Выгрузка данных в РЭМД»
<draw:frame draw:style-name="media" draw:name="0" text:anchor-type="as-char" draw:z-index="0" svg:width="10.583333333333cm" svg:height="5.4870512820513cm"><draw:image xlink:href="Pictures/15391df459764e1ea1542bd7ff2dd42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external:remd</dc:title>
  </office:meta>
</office:document-meta>
</file>