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d7abf1fef6297d584adfce0f83bb56.png"/>
  <manifest:file-entry manifest:media-type="image/png" manifest:full-path="Pictures/86d6cc9b338e6cea9aec26c41079f209.png"/>
  <manifest:file-entry manifest:media-type="image/png" manifest:full-path="Pictures/7ff9f9dc512ba149cbbdf5f2efee50e9.png"/>
  <manifest:file-entry manifest:media-type="image/png" manifest:full-path="Pictures/2a894fc94a75360ec0a2ea8d5e2c3504.png"/>
  <manifest:file-entry manifest:media-type="image/png" manifest:full-path="Pictures/d4e4a3c8d8312a9d09eb0b78b25576c4.png"/>
  <manifest:file-entry manifest:media-type="image/png" manifest:full-path="Pictures/3a92c56144d90a4c1f3c74996e92fc7e.png"/>
  <manifest:file-entry manifest:media-type="image/png" manifest:full-path="Pictures/fc1e4e090818f6d5a99dcbb34e9d7c37.png"/>
  <manifest:file-entry manifest:media-type="image/png" manifest:full-path="Pictures/30e82fa853d109b38fde08de3447de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files:linker"/><text:bookmark-start text:name="__RefHeading___привязка_файлов_к_записям_для_скачивания_1"/><text:bookmark-start text:name="привязка_файлов_к_записям_для_скачивания"/>Привязка файлов к записям для скачивания<text:bookmark-end text:name="__RefHeading___привязка_файлов_к_записям_для_скачивания_1"/><text:bookmark-end text:name="привязка_файлов_к_записям_для_скачивания"/></text:h>
      <text:p text:style-name="Text_20_body">Данный механизм позволяет прикрепить к ЭПМЗ файл, который будет доступен для скачивания и взаимодействия</text:p>
      <text:h text:style-name="Heading_20_2" text:outline-level="2"><text:bookmark-start text:name="__RefHeading___расположение_механизма_2"/><text:bookmark-start text:name="расположение_механизма"/>Расположение механизма<text:bookmark-end text:name="__RefHeading___расположение_механизма_2"/><text:bookmark-end text:name="расположение_механизма"/></text:h>
      <text:p text:style-name="Text_20_body">Механизм доступен системному администратоу в разделе «Настройка»→«Настройка форм и шаблонов»→«Файлы для скачивания»</text:p>
      <text:p text:style-name="Text_20_body"><draw:frame draw:style-name="media" draw:name="0" text:anchor-type="as-char" draw:z-index="0" svg:width="10.583333333333cm" svg:height="3.559958190802cm"><draw:image xlink:href="Pictures/38d7abf1fef6297d584adfce0f83bb56.png" xlink:type="simple" xlink:show="embed" xlink:actuate="onLoad"/></draw:frame></text:p>
      <text:h text:style-name="Heading_20_2" text:outline-level="2"><text:bookmark-start text:name="__RefHeading___общий_вид_на_спискок_файлов_3"/><text:bookmark-start text:name="общий_вид_на_спискок_файлов"/>Общий вид на спискок файлов<text:bookmark-end text:name="__RefHeading___общий_вид_на_спискок_файлов_3"/><text:bookmark-end text:name="общий_вид_на_спискок_файлов"/></text:h>
      <text:p text:style-name="Text_20_body"><draw:frame draw:style-name="media" draw:name="1" text:anchor-type="as-char" draw:z-index="1" svg:width="24.050625cm" style:rel-width="100%" svg:height="8.5725cm" style:rel-height="scale"><draw:image xlink:href="Pictures/86d6cc9b338e6cea9aec26c41079f209.png" xlink:type="simple" xlink:show="embed" xlink:actuate="onLoad"/></draw:frame></text:p>
      <text:p text:style-name="Text_20_body">Описание</text:p>
      <text:list text:style-name="List_20_1" text:continue-numbering="false">
        <text:list-item>
          <text:p text:style-name="List_20_1_Content_First">Кнопка для добавления нового файла</text:p>
        </text:list-item>
        <text:list-item>
          <text:p text:style-name="List_20_1_Content">Кнопка для привязки файла к записи</text:p>
        </text:list-item>
        <text:list-item>
          <text:p text:style-name="List_20_1_Content">Удаление файла</text:p>
        </text:list-item>
        <text:list-item>
          <text:p text:style-name="List_20_1_Content">Поиск по файлам в списке</text:p>
        </text:list-item>
        <text:list-item>
          <text:p text:style-name="List_20_1_Content_Last">Имя файла и его тип</text:p>
        </text:list-item>
      </text:list>
      <text:h text:style-name="Heading_20_2" text:outline-level="2"><text:bookmark-start text:name="__RefHeading___добавление_файла_4"/><text:bookmark-start text:name="добавление_файла"/>Добавление файла<text:bookmark-end text:name="__RefHeading___добавление_файла_4"/><text:bookmark-end text:name="добавление_файла"/></text:h>
      <text:p text:style-name="Text_20_body">Нажмите на кнопку «Добавить файл»</text:p>
      <text:p text:style-name="Text_20_body">Появиться всплывающее окно с полем для перетаскивания фалов.</text:p>
      <text:p text:style-name="Text_20_body"> <draw:frame draw:style-name="media" draw:name="2" text:anchor-type="as-char" draw:z-index="2" svg:width="13.467291666667cm" svg:height="10.16cm"><draw:image xlink:href="Pictures/7ff9f9dc512ba149cbbdf5f2efee50e9.png" xlink:type="simple" xlink:show="embed" xlink:actuate="onLoad"/></draw:frame></text:p>
      <text:p text:style-name="Text_20_body">Перетащите файл в область, или кликните по области для открытия диалогового окна поиска файла.</text:p>
      <text:p text:style-name="Text_20_body">После добавления всех необходимых файлов нажмите кнопку «Закрыть». Страница будет перезагружена и будет отображен новый список файлов.</text:p>
      <text:h text:style-name="Heading_20_2" text:outline-level="2"><text:bookmark-start text:name="__RefHeading___удаление_файла_5"/><text:bookmark-start text:name="удаление_файла"/>Удаление файла<text:bookmark-end text:name="__RefHeading___удаление_файла_5"/><text:bookmark-end text:name="удаление_файла"/></text:h>
      <text:p text:style-name="Text_20_body">Нажмите кнопку «Удалить файл» напротив нужного файла.</text:p>
      <text:p text:style-name="Text_20_body">Будет выведено уведомление с требованием подтверждения</text:p>
      <text:p text:style-name="Text_20_body"><draw:frame draw:style-name="media" draw:name="3" text:anchor-type="as-char" draw:z-index="3" svg:width="17.092083333333cm" style:rel-width="100%" svg:height="4.6302083333333cm" style:rel-height="scale"><draw:image xlink:href="Pictures/2a894fc94a75360ec0a2ea8d5e2c3504.png" xlink:type="simple" xlink:show="embed" xlink:actuate="onLoad"/></draw:frame></text:p>
      <text:p text:style-name="Text_20_body">Нажмите «Да» для удаления файла и отвязки всех кнопок на данный файл от всех записей</text:p>
      <text:p text:style-name="Text_20_body">Нажмите «Нет» для отмены удаления файла</text:p>
      <text:h text:style-name="Heading_20_2" text:outline-level="2"><text:bookmark-start text:name="__RefHeading___привязка_файла_к_записи_6"/><text:bookmark-start text:name="привязка_файла_к_записи"/>Привязка файла к записи<text:bookmark-end text:name="__RefHeading___привязка_файла_к_записи_6"/><text:bookmark-end text:name="привязка_файла_к_записи"/></text:h>
      <text:p text:style-name="Text_20_body">Нажмите на кнопку привязки файла к записи.</text:p>
      <text:p text:style-name="Text_20_body">Будет выведено всплывающее окно, с указанием параметров привязки файла</text:p>
      <text:p text:style-name="Text_20_body"><draw:frame draw:style-name="media" draw:name="4" text:anchor-type="as-char" draw:z-index="4" svg:width="13.308541666667cm" svg:height="12.117916666667cm"><draw:image xlink:href="Pictures/d4e4a3c8d8312a9d09eb0b78b25576c4.png" xlink:type="simple" xlink:show="embed" xlink:actuate="onLoad"/></draw:frame></text:p>
      <text:p text:style-name="Text_20_body">Укажите необходимые параметры и нажмите кнопку «Привязать»</text:p>
      <text:p text:style-name="Text_20_body">При нажатии кнопки «Отмена» привязка файла к записи не будет произведена</text:p>
      <text:h text:style-name="Heading_20_3" text:outline-level="3"><text:bookmark-start text:name="__RefHeading___выберите_запись_7"/><text:bookmark-start text:name="выберите_запись"/>Выберите запись<text:bookmark-end text:name="__RefHeading___выберите_запись_7"/><text:bookmark-end text:name="выберите_запись"/></text:h>
      <text:p text:style-name="Text_20_body">В данном выпадающем списке выведен весь список типов ЭПМЗ с возможностью поиска по имени записи. Укажите запись, на которую хотите вывести кнопку для скачивания файла.</text:p>
      <text:h text:style-name="Heading_20_3" text:outline-level="3"><text:bookmark-start text:name="__RefHeading___позиция_кнопки_8"/><text:bookmark-start text:name="позиция_кнопки"/>Позиция кнопки<text:bookmark-end text:name="__RefHeading___позиция_кнопки_8"/><text:bookmark-end text:name="позиция_кнопки"/></text:h>
      <text:p text:style-name="Text_20_body">У любой ЭПМЗ есть три возможных положения кнопки:</text:p>
      <text:list text:style-name="List_20_1" text:continue-numbering="false">
        <text:list-item>
          <text:p text:style-name="List_20_1_Content_First">Кнопочная панель статуса (слева) в режиме просмотра записи<draw:frame draw:style-name="media" draw:name="5" text:anchor-type="as-char" draw:z-index="5" svg:width="5.2916666666667cm" svg:height="1.1376092384519cm"><draw:image xlink:href="Pictures/3a92c56144d90a4c1f3c74996e92fc7e.png" xlink:type="simple" xlink:show="embed" xlink:actuate="onLoad"/></draw:frame></text:p>
        </text:list-item>
        <text:list-item>
          <text:p text:style-name="List_20_1_Content">Кнопочная панель справа в режиме просмотра записи<draw:frame draw:style-name="media" draw:name="6" text:anchor-type="as-char" draw:z-index="6" svg:width="5.2916666666667cm" svg:height="1.1364920874152cm"><draw:image xlink:href="Pictures/fc1e4e090818f6d5a99dcbb34e9d7c37.png" xlink:type="simple" xlink:show="embed" xlink:actuate="onLoad"/></draw:frame></text:p>
        </text:list-item>
        <text:list-item>
          <text:p text:style-name="List_20_1_Content_Last">Кнопочная панель в режиме редактирования<draw:frame draw:style-name="media" draw:name="7" text:anchor-type="as-char" draw:z-index="7" svg:width="5.2916666666667cm" svg:height="2.8025951348748cm"><draw:image xlink:href="Pictures/30e82fa853d109b38fde08de3447dee0.png" xlink:type="simple" xlink:show="embed" xlink:actuate="onLoad"/></draw:frame></text:p>
        </text:list-item>
      </text:list>
      <text:h text:style-name="Heading_20_3" text:outline-level="3"><text:bookmark-start text:name="__RefHeading___режим_доступности_кнопки_9"/><text:bookmark-start text:name="режим_доступности_кнопки"/>Режим доступности кнопки<text:bookmark-end text:name="__RefHeading___режим_доступности_кнопки_9"/><text:bookmark-end text:name="режим_доступности_кнопки"/></text:h>
      <text:p text:style-name="Text_20_body">Данная настройка позволяет выбрать, в каких случаях кнопка доступна</text:p>
      <text:list text:style-name="List_20_1" text:continue-numbering="false">
        <text:list-item>
          <text:p text:style-name="List_20_1_Content_First">На незаблокированной записи</text:p>
        </text:list-item>
        <text:list-item>
          <text:p text:style-name="List_20_1_Content">На заблокированной записи</text:p>
        </text:list-item>
        <text:list-item>
          <text:p text:style-name="List_20_1_Content_Last">Всегда (и на незаблокированной и на заблокированной записи)</text:p>
        </text:list-item>
      </text:list>
      <text:h text:style-name="Heading_20_3" text:outline-level="3"><text:bookmark-start text:name="__RefHeading___доступ_к_кнопке_10"/><text:bookmark-start text:name="доступ_к_кнопке"/>Доступ к кнопке<text:bookmark-end text:name="__RefHeading___доступ_к_кнопке_10"/><text:bookmark-end text:name="доступ_к_кнопке"/></text:h>
      <text:p text:style-name="Text_20_body">Доступ к кнопке ограничивается одним из следующих параметров</text:p>
      <text:list text:style-name="List_20_1" text:continue-numbering="false">
        <text:list-item>
          <text:p text:style-name="List_20_1_Content_First">Все пользователи - Кнопка видна любому сотруднику</text:p>
        </text:list-item>
        <text:list-item>
          <text:p text:style-name="List_20_1_Content">Только автор записи - Кнопка видна только сотруднику, который добавил ЭПМЗ в карту</text:p>
        </text:list-item>
        <text:list-item>
          <text:p text:style-name="List_20_1_Content_Last">Группа пользователей (множественный выбор) - Кнопка видна только сотрудникам из данной группы пользователей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files:linker</dc:title>
  </office:meta>
</office:document-meta>
</file>