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ert:loyalty_progam"/><text:bookmark-start text:name="__RefHeading___система_лояльности_пациентов_1"/><text:bookmark-start text:name="система_лояльности_пациентов"/>Система лояльности пациентов<text:bookmark-end text:name="__RefHeading___система_лояльности_пациентов_1"/><text:bookmark-end text:name="система_лояльности_пациентов"/></text:h>
      <text:p text:style-name="Text_20_body">Система лояльности пациентов позволяет пациентам накапливать бонусы на специальном счете, после чего может оплатить ими часть стоимости услуг</text:p>
      <text:h text:style-name="Heading_20_2" text:outline-level="2"><text:bookmark-start text:name="__RefHeading___основные_понятия_2"/><text:bookmark-start text:name="основные_понятия"/>Основные понятия<text:bookmark-end text:name="__RefHeading___основные_понятия_2"/><text:bookmark-end text:name="основные_понятия"/></text:h>
      <text:h text:style-name="Heading_20_3" text:outline-level="3"><text:bookmark-start text:name="__RefHeading___аккаунт_3"/><text:bookmark-start text:name="аккаунт"/>Аккаунт<text:bookmark-end text:name="__RefHeading___аккаунт_3"/><text:bookmark-end text:name="аккаунт"/></text:h>
      <text:p text:style-name="Text_20_body">Это виртуальное хранилище бонусов, которое отслеживает привязанных к аккаунту пациентов и процент разрешенной оплаты. Для каждого аккаунта можно изменить разрешенное количество привязанных пациентов и процент суммы чека для оплаты. По умолчанию аккаунт создается со стандартными ограничениями из настроек. Суммарный баланс аккаунта вычисляется динамически на основе операций.</text:p>
      <text:h text:style-name="Heading_20_3" text:outline-level="3"><text:bookmark-start text:name="__RefHeading___операция_4"/><text:bookmark-start text:name="операция"/>Операция<text:bookmark-end text:name="__RefHeading___операция_4"/><text:bookmark-end text:name="операция"/></text:h>
      <text:p text:style-name="Text_20_body">Это событие зачисления или списания бонуса с аккаунта.</text:p>
      <text:h text:style-name="Heading_20_3" text:outline-level="3"><text:bookmark-start text:name="__RefHeading___принудительное_зачисление_5"/><text:bookmark-start text:name="принудительное_зачисление"/>Принудительное зачисление<text:bookmark-end text:name="__RefHeading___принудительное_зачисление_5"/><text:bookmark-end text:name="принудительное_зачисление"/></text:h>
      <text:p text:style-name="Text_20_body">Это заготовка для операции, которая хранит информацию о необходимом количестве бонусов, зачисляемых на аккаунт. Принудительные зачисления могут зачисляться автоматически, при происхождении определенных событий(регистрация аккаунта,объединение аккаунтов), либо принудительно сотрудником. У каждого принудительного зачисления есть ограничение на группу пользователей, которая может начислить бонусы. Так же зачисление может требовать подтверждения от администратора системы для активации.</text:p>
      <text:h text:style-name="Heading_20_3" text:outline-level="3"><text:bookmark-start text:name="__RefHeading___заявка_на_передачу_бонусов_6"/><text:bookmark-start text:name="заявка_на_передачу_бонусов"/>Заявка на передачу бонусов<text:bookmark-end text:name="__RefHeading___заявка_на_передачу_бонусов_6"/><text:bookmark-end text:name="заявка_на_передачу_бонусов"/></text:h>
      <text:p text:style-name="Text_20_body">Это специальная сущность, которая имеет уникальный идентификатор(номер). Передача может быть сформирована с аккаунта ,либо принудительно администратором системы. Передача может быть осуществлена напрямую между аккаунтами по желанию пациента, либо выдан уникальный ключ передачи(номер) на руки. Сумма передачи задается вручную. При создании передачи администратором системы, заявка формируется в независимо от аккаунта списания (“бонус из воздуха”)и зачисляется в обычном варианте.</text:p>
      <text:h text:style-name="Heading_20_2" text:outline-level="2"><text:bookmark-start text:name="__RefHeading___основные_настройки_7"/><text:bookmark-start text:name="основные_настройки"/>Основные настройки<text:bookmark-end text:name="__RefHeading___основные_настройки_7"/><text:bookmark-end text:name="основные_настройки"/></text:h>
      <text:h text:style-name="Heading_20_3" text:outline-level="3"><text:bookmark-start text:name="__RefHeading___расположение_настроек_8"/><text:bookmark-start text:name="расположение_настроек"/>Расположение настроек<text:bookmark-end text:name="__RefHeading___расположение_настроек_8"/><text:bookmark-end text:name="расположение_настроек"/></text:h>
      <text:p text:style-name="Text_20_body">Настройка → Системные функции→Настройки системы → Система лояльности пациентов</text:p>
      <text:h text:style-name="Heading_20_3" text:outline-level="3"><text:bookmark-start text:name="__RefHeading___список_настроек_9"/><text:bookmark-start text:name="список_настроек"/>Список настроек<text:bookmark-end text:name="__RefHeading___список_настроек_9"/><text:bookmark-end text:name="список_настроек"/></text:h>
      <text:h text:style-name="Heading_20_4" text:outline-level="4"><text:bookmark-start text:name="__RefHeading___временные_ограничения_10"/><text:bookmark-start text:name="временные_ограничения"/>Временные ограничения<text:bookmark-end text:name="__RefHeading___временные_ограничения_10"/><text:bookmark-end text:name="временные_ограничения"/></text:h>
      <text:h text:style-name="Heading_20_5" text:outline-level="5"><text:bookmark-start text:name="__RefHeading___период_жизни_бонуса_на_счете_11"/><text:bookmark-start text:name="период_жизни_бонуса_на_счете"/>Период жизни бонуса на счете<text:bookmark-end text:name="__RefHeading___период_жизни_бонуса_на_счете_11"/><text:bookmark-end text:name="период_жизни_бонуса_на_счете"/></text:h>
      <text:p text:style-name="Text_20_body">Это время, которое будет активен бонус на счету. По истечении данного времени бонус автоматически станет не активен и спишется со счета. Данная настройка заполняется в соответствии с <text:a xlink:type="simple" xlink:href="https://www.php.net/manual/ru/dateinterval.construct.php" text:style-name="Internet_20_link" text:visited-style-name="Visited_20_Internet_20_Link">PHP DateInterval Fromat String</text:a>. Например</text:p>
      <table:table table:style-name="Table">
        <table:table-column/>
        <table:table-column/>
        <table:table-row>
          <table:table-cell office:value-type="string" table:style-name="tableheader">
            <text:p text:style-name="Table_20_Heading">Значение параметра</text:p>
          </table:table-cell>
          <table:table-cell office:value-type="string" table:style-name="tableheader">
            <text:p text:style-name="Table_20_Heading">Время жизни</text:p>
          </table:table-cell>
        </table:table-row>
        <table:table-row>
          <table:table-cell office:value-type="string" table:style-name="tablecell">
            <text:p text:style-name="tablealignleft">P1Y</text:p>
          </table:table-cell>
          <table:table-cell office:value-type="string" table:style-name="tablecell">
            <text:p text:style-name="tablealignleft">1 год</text:p>
          </table:table-cell>
        </table:table-row>
        <table:table-row>
          <table:table-cell office:value-type="string" table:style-name="tablecell">
            <text:p text:style-name="tablealignleft">P2W</text:p>
          </table:table-cell>
          <table:table-cell office:value-type="string" table:style-name="tablecell">
            <text:p text:style-name="tablealignleft">2 недели</text:p>
          </table:table-cell>
        </table:table-row>
        <table:table-row>
          <table:table-cell office:value-type="string" table:style-name="tablecell">
            <text:p text:style-name="tablealignleft">P1Y6M</text:p>
          </table:table-cell>
          <table:table-cell office:value-type="string" table:style-name="tablecell">
            <text:p text:style-name="tablealignleft">1 год и 6 месяцев</text:p>
          </table:table-cell>
        </table:table-row>
      </table:table>
      <text:h text:style-name="Heading_20_5" text:outline-level="5"><text:bookmark-start text:name="__RefHeading___период_до_и_после_дня_рождения_пациента_для_активации_зачисления_бонусов_12"/><text:bookmark-start text:name="период_до_и_после_дня_рождения_пациента_для_активации_зачисления_бонусов"/>Период, до и после дня рождения пациента для активации зачисления бонусов<text:bookmark-end text:name="__RefHeading___период_до_и_после_дня_рождения_пациента_для_активации_зачисления_бонусов_12"/><text:bookmark-end text:name="период_до_и_после_дня_рождения_пациента_для_активации_зачисления_бонусов"/></text:h>
      <text:p text:style-name="Text_20_body">Это время, которое вычитается и добавляется к текущей дате, для определения возможности начисления бонуса за день рождения, относительно дня рождения пациента.Данная настройка заполняется в соответствии с <text:a xlink:type="simple" xlink:href="https://www.php.net/manual/ru/dateinterval.construct.php" text:style-name="Internet_20_link" text:visited-style-name="Visited_20_Internet_20_Link">PHP DateInterval Fromat String</text:a>. Как это работает: Период = 2 недели Текущая дата = 10.01.2000 Дата рождения пациента 1 = 07.01.1996 ⇒ Дата для проверки пациента 1 = 07.01.2000 Дата рождения пациента 2 = 18.01.1987 ⇒ Дата для проверки пациента 3 = 18.01.2000 Дата рождения пациента 3 = 02.02.1999 ⇒ Дата для проверки пациента 3 = 02.02.2000 Ограничение слева = Текущая дата - Период = 27.12.1999 Ограничение справа = Текущая дата + Период = 24.01.2000 Проверка даты ⇒ Ограничение слева ⇐ Дата для проверки пациента ⇐ Ограничение справа По итогу: Пациент 1 ⇒ Разрешить бонус Пациент 2 ⇒ Разрешить бонус Пациент 3 ⇒ Запретить бонус</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xpert:loyalty_progam</dc:title>
  </office:meta>
</office:document-meta>
</file>