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fb1cbfd72a51ab30984dbfb07a6877.png"/>
  <manifest:file-entry manifest:media-type="image/png" manifest:full-path="Pictures/75388f6c200329a05c462144544092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loyalty_program:activate_bonuses"/><text:bookmark-start text:name="__RefHeading___активация_бонусов_на_счете_1"/><text:bookmark-start text:name="активация_бонусов_на_счете"/>Активация бонусов на счете<text:bookmark-end text:name="__RefHeading___активация_бонусов_на_счете_1"/><text:bookmark-end text:name="активация_бонусов_на_счете"/></text:h>
      <text:p text:style-name="Text_20_body">Для входа в механизм, перейдите в раздел от системного администратора</text:p>
      <text:p text:style-name="Text_20_body"><draw:frame draw:style-name="media" draw:name="0" text:anchor-type="as-char" draw:z-index="0" svg:width="30.585833333333cm" style:rel-width="100%" svg:height="21.298958333333cm" style:rel-height="scale"><draw:image xlink:href="Pictures/68fb1cbfd72a51ab30984dbfb07a6877.png" xlink:type="simple" xlink:show="embed" xlink:actuate="onLoad"/></draw:frame></text:p>
      <text:p text:style-name="Text_20_body">В списке вы увидите все бонусы, которые ожидают действия</text:p>
      <text:p text:style-name="Text_20_body"><draw:frame draw:style-name="media" draw:name="1" text:anchor-type="as-char" draw:z-index="1" svg:width="37.385625cm" style:rel-width="100%" svg:height="10.821458333333cm" style:rel-height="scale"><draw:image xlink:href="Pictures/75388f6c200329a05c462144544092b3.png" xlink:type="simple" xlink:show="embed" xlink:actuate="onLoad"/></draw:frame></text:p>
      <text:list text:style-name="List_20_1" text:continue-numbering="false">
        <text:list-item>
          <text:p text:style-name="List_20_1_Content_First">Кнопка возврата в меню. При нажатии, возвращает в менб «Настройка»</text:p>
        </text:list-item>
        <text:list-item>
          <text:p text:style-name="List_20_1_Content">Столбец таблицы, в котором указывается наименование зачисления, которое ожидает подтверждения</text:p>
        </text:list-item>
        <text:list-item>
          <text:p text:style-name="List_20_1_Content">Столбец таблицы, с указанием суммы бонусов, которые ожидают подтверждения</text:p>
        </text:list-item>
        <text:list-item>
          <text:p text:style-name="List_20_1_Content">Столбец таблицы, отображающий список пациентов на аккаунте, который ожидает зачисления бонусов</text:p>
        </text:list-item>
        <text:list-item>
          <text:p text:style-name="List_20_1_Content">Кнопка подтверждения. При нажатии, бонусы активируются на счете, строка таблицы исчезает (ожидание подтверждения обработано)</text:p>
        </text:list-item>
        <text:list-item>
          <text:p text:style-name="List_20_1_Content_Last">Кнопка отмены. При нажатии, бонусы удаляются со счета, строка таблицы исчезает (ожидание подтверждения обработано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loyalty_program:activate_bonuses</dc:title>
  </office:meta>
</office:document-meta>
</file>