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0f7753b60047b6de02765946687711.png"/>
  <manifest:file-entry manifest:media-type="image/png" manifest:full-path="Pictures/e6500dbb7ad6e7c20d31e42895ed5c22.png"/>
  <manifest:file-entry manifest:media-type="image/png" manifest:full-path="Pictures/b41c4c46ab340fa0aa2014acf183747d.png"/>
  <manifest:file-entry manifest:media-type="image/png" manifest:full-path="Pictures/f3730a44d4a18c48f0d1069785c158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old:mailer"/><text:bookmark-start text:name="__RefHeading___модуль_рассылки_1"/><text:bookmark-start text:name="модуль_рассылки"/>Модуль рассылки<text:bookmark-end text:name="__RefHeading___модуль_рассылки_1"/><text:bookmark-end text:name="модуль_рассылки"/></text:h>
      <text:p text:style-name="Text_20_body"><text:span text:style-name="Strong_20_Emphasis">Рассылка рекламных сообщений</text:span></text:p>
      <text:p text:style-name="Text_20_body">1) Выбор условий:</text:p>
      <text:list text:style-name="List_20_1" text:continue-numbering="false">
        <text:list-item>
          <text:p text:style-name="LastListParagraph_List_20_1_Content_First">поиск по Дню Рождения</text:p>
        </text:list-item>
      </text:list>
      <text:p text:style-name="Text_20_body">Состоит из двух дат. Первая - сегодняшний день, задает начальную дату поиска; вторая дата задает конечную дату поиска включительно.</text:p>
      <text:p text:style-name="Text_20_body">Пример:</text:p>
      <text:p text:style-name="Text_20_body"><draw:frame draw:style-name="media" draw:name="0" text:anchor-type="as-char" draw:z-index="0" svg:width="20.055416666667cm" style:rel-width="100%" svg:height="12.22375cm" style:rel-height="scale"><draw:image xlink:href="Pictures/760f7753b60047b6de02765946687711.png" xlink:type="simple" xlink:show="embed" xlink:actuate="onLoad"/></draw:frame></text:p>
      <text:p text:style-name="Text_20_body">Рис.1 – условие поиска: по Дню Рождения</text:p>
      <text:list text:style-name="List_20_1" text:continue-numbering="false">
        <text:list-item>
          <text:p text:style-name="LastListParagraph_List_20_1_Content_First">Поиск по условию</text:p>
        </text:list-item>
      </text:list>
      <text:p text:style-name="Text_20_body">Позволяет произвести поиск по оказанной услуге. В поле ввода указывается название услуги или его часть; допускается ввод нескольких названий или частей названий через запятую.</text:p>
      <text:p text:style-name="Text_20_body">Пример:</text:p>
      <text:p text:style-name="Text_20_body"><draw:frame draw:style-name="media" draw:name="1" text:anchor-type="as-char" draw:z-index="1" svg:width="20.16125cm" style:rel-width="100%" svg:height="12.303125cm" style:rel-height="scale"><draw:image xlink:href="Pictures/e6500dbb7ad6e7c20d31e42895ed5c22.png" xlink:type="simple" xlink:show="embed" xlink:actuate="onLoad"/></draw:frame></text:p>
      <text:p text:style-name="Text_20_body">Рис.2 – Поиск по услуге</text:p>
      <text:p text:style-name="Text_20_body">Возможно совместное использование условий.</text:p>
      <text:p text:style-name="Text_20_body">2) Поле «Тема сообщения» задает тему сообщения. Пример:</text:p>
      <text:p text:style-name="Text_20_body"><draw:frame draw:style-name="media" draw:name="2" text:anchor-type="as-char" draw:z-index="2" svg:width="20.187708333333cm" style:rel-width="100%" svg:height="9.7366666666667cm" style:rel-height="scale"><draw:image xlink:href="Pictures/b41c4c46ab340fa0aa2014acf183747d.png" xlink:type="simple" xlink:show="embed" xlink:actuate="onLoad"/></draw:frame></text:p>
      <text:p text:style-name="Text_20_body">Рис.3 – пример вводимого текста</text:p>
      <text:p text:style-name="Text_20_body">Результат (письмо):</text:p>
      <text:p text:style-name="Text_20_body"><draw:frame draw:style-name="media" draw:name="3" text:anchor-type="as-char" draw:z-index="3" svg:width="21.854583333333cm" style:rel-width="100%" svg:height="5.9002083333333cm" style:rel-height="scale"><draw:image xlink:href="Pictures/f3730a44d4a18c48f0d1069785c15805.png" xlink:type="simple" xlink:show="embed" xlink:actuate="onLoad"/></draw:frame></text:p>
      <text:p text:style-name="Text_20_body">Рис.4 – вид письма</text:p>
      <text:p text:style-name="Text_20_body">Поле «Текст сообщения»:  основной текст сообщения, акции. </text:p>
      <text:p text:style-name="Text_20_body">Комбинации символов:</text:p>
      <text:list text:style-name="List_20_1" text:continue-numbering="false">
        <text:list-item>
          <text:p text:style-name="List_20_1_Content_First">%username% автоматически заменяется на ФИО пациента из полученного списка; 
</text:p>
        </text:list-item>
        <text:list-item>
          <text:p text:style-name="List_20_1_Content">%phone% заменяется на контактный телефон;
</text:p>
        </text:list-item>
        <text:list-item>
          <text:p text:style-name="List_20_1_Content_Last">%mailaddress% - на адрес электронной почты медицинского учреждения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old:mailer</dc:title>
  </office:meta>
</office:document-meta>
</file>