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0ce7c5b43b8dff7b71354e1e55d03e.png"/>
  <manifest:file-entry manifest:media-type="image/png" manifest:full-path="Pictures/134cdcee776cb4dd162217bc25fbc308.png"/>
  <manifest:file-entry manifest:media-type="image/png" manifest:full-path="Pictures/24abf07182490e714d05c7ba4fc3d71d.png"/>
  <manifest:file-entry manifest:media-type="image/png" manifest:full-path="Pictures/cdd9e9f8cd6a2ef317ec7d920266ec9c.png"/>
  <manifest:file-entry manifest:media-type="image/png" manifest:full-path="Pictures/a1eee09129775f2db280efc8faafb41d.png"/>
  <manifest:file-entry manifest:media-type="image/png" manifest:full-path="Pictures/6c4d8d7963270585553e4243a940f820.png"/>
  <manifest:file-entry manifest:media-type="image/png" manifest:full-path="Pictures/83db106d976faca4247533b64c4c9ed4.png"/>
  <manifest:file-entry manifest:media-type="image/png" manifest:full-path="Pictures/c79638aed4b744b7bcde3a079b0356c2.png"/>
  <manifest:file-entry manifest:media-type="image/png" manifest:full-path="Pictures/32f5126015ec0013c2c8300e3d035f85.png"/>
  <manifest:file-entry manifest:media-type="image/png" manifest:full-path="Pictures/3e1a9434c016221b8c34c7012e803ebe.png"/>
  <manifest:file-entry manifest:media-type="image/png" manifest:full-path="Pictures/cce872f3d5990ab0665458b9717549a9.png"/>
  <manifest:file-entry manifest:media-type="image/png" manifest:full-path="Pictures/c8a5f6e77bb4f7e629e23871f01b018c.png"/>
  <manifest:file-entry manifest:media-type="image/png" manifest:full-path="Pictures/2506111f5687eabe4130665ec58c0f31.png"/>
  <manifest:file-entry manifest:media-type="image/png" manifest:full-path="Pictures/3c061675301e0a612ed0be05720631c0.png"/>
  <manifest:file-entry manifest:media-type="image/png" manifest:full-path="Pictures/06efa51228c66441f3b6f3a09c57f977.png"/>
  <manifest:file-entry manifest:media-type="image/png" manifest:full-path="Pictures/59eca37fe6d4f6b6a100a9ada9b9ed7b.png"/>
  <manifest:file-entry manifest:media-type="image/png" manifest:full-path="Pictures/33f48de193009cb5140ea9074c04f68a.png"/>
  <manifest:file-entry manifest:media-type="image/png" manifest:full-path="Pictures/3ba146b0ce0436cb04a3a3831aa7d25b.png"/>
  <manifest:file-entry manifest:media-type="image/png" manifest:full-path="Pictures/5014f83b82ce0c3544e1dcdd68966675.png"/>
  <manifest:file-entry manifest:media-type="image/png" manifest:full-path="Pictures/d5c228dcd1c76ed3095f8b738ac3ace3.png"/>
  <manifest:file-entry manifest:media-type="image/png" manifest:full-path="Pictures/672289b153d64103ee4d01f7a58233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old:prices:reports"/><text:bookmark-start text:name="__RefHeading___услуг.docx_1"/><text:bookmark-start text:name="услуг.docx"/>услуг.docx<text:bookmark-end text:name="__RefHeading___услуг.docx_1"/><text:bookmark-end text:name="услуг.docx"/></text:h>
      <text:p text:style-name="Text_20_body">Медицинская информационная система «Ника». Работа с финансовой отчетностью.</text:p>
      <text:p text:style-name="Text_20_body">Как устроен учет услуг в МИС «Ника».</text:p>
      <text:p text:style-name="Text_20_body">Открываем странички для работы с финансами клинки.</text:p>
      <text:p text:style-name="Text_20_body">Работа с договорами.</text:p>
      <text:p text:style-name="Text_20_body">Создаем новый договор.</text:p>
      <text:p text:style-name="Text_20_body">Редактируем параметры договора.</text:p>
      <text:p text:style-name="Text_20_body">Удаляем договор.</text:p>
      <text:p text:style-name="Text_20_body">Работа с прейскурантами.</text:p>
      <text:p text:style-name="Text_20_body">Создаем новый прейскурант.</text:p>
      <text:p text:style-name="Text_20_body">Удаляем прейскурант.</text:p>
      <text:p text:style-name="Text_20_body">Редактируем прейскурант.</text:p>
      <text:p text:style-name="Text_20_body">Добавление новых услуг.</text:p>
      <text:p text:style-name="Text_20_body">Добавление неклассифицированных в КМУ и ПМУ услуг.</text:p>
      <text:p text:style-name="Text_20_body">Формируем финансовый отчет.</text:p>
      <text:p text:style-name="Text_20_body"><text:a xlink:type="simple" xlink:href="http://mgdemo.ru:5555/doku.php?id=about:blank" text:style-name="Internet_20_link" text:visited-style-name="Visited_20_Internet_20_Link">blank</text:a></text:p>
      <text:p text:style-name="Text_20_body">Как устроен учет услуг в МИС «Ника».</text:p>
      <text:list text:style-name="List_20_1" text:continue-numbering="false">
        <text:list-item>
          <text:p text:style-name="List_20_1_Content_First">За каждым пациентом в регистратуре закрепляются источники оплаты услуг  (платные услуги, договора ОМС или ДМС, договора с юридическими лицами).</text:p>
        </text:list-item>
        <text:list-item>
          <text:p text:style-name="List_20_1_Content">В прейскурантах хранятся сведения об услуге – код, название, стоимость и вид электронной медицинской запись в электронной истории болезни, к которой привязана услуга. Например, услуга «<text:span text:style-name="Emphasis">Прием (осмотр, консультация) врача - гастроэнтеролога первичный</text:span>» с кодом 01.004.01 и ценой 800 руб. привязана к записи «<text:span text:style-name="Emphasis">Осмотр гастроэнтеролога первичный</text:span>» в разделе «<text:span text:style-name="Emphasis">осмотры специалистов» </text:span>электронной истории болезни пациента<text:span text:style-name="Emphasis">.</text:span>
Алгоритм учета услуг (при оплате услуги послее ее оказания):
</text:p>
        </text:list-item>
        <text:list-item>
          <text:p text:style-name="List_20_1_Content">Пациент приходит на прием к врачу или на исследование в кабинет.</text:p>
        </text:list-item>
        <text:list-item>
          <text:p text:style-name="List_20_1_Content">Медицинский сотрудник создает запись в электронной карте пациента, заносит данные и блокирует запись.</text:p>
        </text:list-item>
        <text:list-item>
          <text:p text:style-name="List_20_1_Content">У регистратора в списке пациентов с незарегистрированными услугами появляется фамилия пациента и в его карте появляется напоминание о незарегистрированной услуге, соответствующей записи в карте.</text:p>
        </text:list-item>
        <text:list-item>
          <text:p text:style-name="List_20_1_Content">Регистратор (администратор на ресепшн) регистрирует услугу, выбрав доступный для этого пациента источник оплаты.</text:p>
        </text:list-item>
        <text:list-item>
          <text:p text:style-name="List_20_1_Content">В карте пациента появляется незаблокированная запись «<text:span text:style-name="Emphasis">счет</text:span>». Регистратор печатает счет (акт оказания услуг), пациент его подписывает и оплачивает (в случае платных услуг).</text:p>
          <text:list text:style-name="Numbering_20_1">
            <text:list-item>
              <text:p text:style-name="Numbering_20_1_Content"> Счет блокируется. Услуга заносится в общий реестр оказанных услуг. После блокировки удалить счет и услугу из реестра может только директор клиники или его заместитель, пометив счет как ошибочный.</text:p>
            </text:list-item>
          </text:list>
          <text:p text:style-name="LastListParagraph_Text_20_body">Открываем странички для работы с финансами клинки.</text:p>
        </text:list-item>
      </text:list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33.866666666667cm" style:rel-width="100%" svg:height="27.093333333333cm" style:rel-height="scale"><draw:image xlink:href="Pictures/140ce7c5b43b8dff7b71354e1e55d03e.png" xlink:type="simple" xlink:show="embed" xlink:actuate="onLoad"/></draw:frame></text:p>
          </table:table-cell>
          <table:table-cell office:value-type="string" table:style-name="tablecell">
            <text:p text:style-name="tablealignleft">Нажмите кнопку «<text:span text:style-name="Emphasis">Финансы</text:span>» в разделе «<text:span text:style-name="Emphasis">отчеты</text:span>» в левой части окна программы.<text:line-break/>На экране появится меню для работы с финансами: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33.866666666667cm" style:rel-width="100%" svg:height="27.093333333333cm" style:rel-height="scale"><draw:image xlink:href="Pictures/134cdcee776cb4dd162217bc25fbc308.png" xlink:type="simple" xlink:show="embed" xlink:actuate="onLoad"/></draw:frame></text:p>
          </table:table-cell>
          <table:table-cell office:value-type="string" table:style-name="tablecell">
            <text:p text:style-name="tablealignleft">Нажмите кнопку «<text:span text:style-name="Emphasis">Договора</text:span>» для работы с договорами.<text:line-break/><text:a xlink:type="simple" xlink:href="http://mgdemo.ru:5555/doku.php?id=about:blank" text:style-name="Internet_20_link" text:visited-style-name="Visited_20_Internet_20_Link">blank</text:a><text:line-break/>Нажмите кнопку «<text:span text:style-name="Emphasis">отчеты</text:span>» для работы с финансовым отчетом.<text:line-break/></text:p>
          </table:table-cell>
        </table:table-row>
      </table:table>
      <text:p text:style-name="Text_20_body">Работа с договорами.</text:p>
      <text:p text:style-name="Text_20_body"><draw:frame draw:style-name="media" draw:name="2" text:anchor-type="as-char" draw:z-index="2" svg:width="33.866666666667cm" style:rel-width="100%" svg:height="27.093333333333cm" style:rel-height="scale"><draw:image xlink:href="Pictures/24abf07182490e714d05c7ba4fc3d71d.png" xlink:type="simple" xlink:show="embed" xlink:actuate="onLoad"/></draw:frame></text:p>
      <text:p text:style-name="Text_20_body">В таблице показаны договора, срок действия  которых не закончился (дата выбирается в левом верхнем углу).</text:p>
      <text:p text:style-name="Text_20_body">Создаем новый договор.</text:p>
      <text:p text:style-name="Text_20_body">Нажмите кнопку <draw:frame draw:style-name="media" draw:name="3" text:anchor-type="as-char" draw:z-index="3" svg:width="1.27cm" svg:height="1.27cm"><draw:image xlink:href="Pictures/cdd9e9f8cd6a2ef317ec7d920266ec9c.png" xlink:type="simple" xlink:show="embed" xlink:actuate="onLoad"/></draw:frame>, чтобы создать новый договор. На экране появится форма:</text:p>
      <text:p text:style-name="Text_20_body"><draw:frame draw:style-name="media" draw:name="4" text:anchor-type="as-char" draw:z-index="4" svg:width="33.866666666667cm" style:rel-width="100%" svg:height="27.093333333333cm" style:rel-height="scale"><draw:image xlink:href="Pictures/a1eee09129775f2db280efc8faafb41d.png" xlink:type="simple" xlink:show="embed" xlink:actuate="onLoad"/></draw:frame></text:p>
      <text:list text:style-name="List_20_1" text:continue-numbering="false">
        <text:list-item>
          <text:p text:style-name="List_20_1_Content_First">Выберете вид договора.</text:p>
          <text:list text:style-name="Numbering_20_1">
            <text:list-item>
              <text:p text:style-name="Numbering_20_1_Content"> Для договоров со страховыми компаниями и юридическими лицами введите название компании.</text:p>
            </text:list-item>
            <text:list-item>
              <text:p text:style-name="Numbering_20_1_Content"> Введите сроки действия договоров. Срок окончания действия договора вводить необязательно.</text:p>
            </text:list-item>
            <text:list-item>
              <text:p text:style-name="Numbering_20_1_Content"> Нажмите кнопку  <draw:frame draw:style-name="media" draw:name="5" text:anchor-type="as-char" draw:z-index="5" svg:width="1.27cm" svg:height="1.27cm"><draw:image xlink:href="Pictures/6c4d8d7963270585553e4243a940f820.png" xlink:type="simple" xlink:show="embed" xlink:actuate="onLoad"/></draw:frame> «<text:span text:style-name="Emphasis">сохранить</text:span>».</text:p>
            </text:list-item>
          </text:list>
          <text:p text:style-name="LastListParagraph_Text_20_body">Редактируем параметры договора.</text:p>
        </text:list-item>
      </text:list>
      <text:p text:style-name="Text_20_body">Нажмите кнопку <draw:frame draw:style-name="media" draw:name="6" text:anchor-type="as-char" draw:z-index="6" svg:width="0.84666666666667cm" svg:height="0.84666666666667cm"><draw:image xlink:href="Pictures/83db106d976faca4247533b64c4c9ed4.png" xlink:type="simple" xlink:show="embed" xlink:actuate="onLoad"/></draw:frame>, чтобы редактировать нужный договор. На экране появится форма:</text:p>
      <text:p text:style-name="Text_20_body"><draw:frame draw:style-name="media" draw:name="7" text:anchor-type="as-char" draw:z-index="7" svg:width="33.866666666667cm" style:rel-width="100%" svg:height="27.093333333333cm" style:rel-height="scale"><draw:image xlink:href="Pictures/c79638aed4b744b7bcde3a079b0356c2.png" xlink:type="simple" xlink:show="embed" xlink:actuate="onLoad"/></draw:frame></text:p>
      <text:list text:style-name="List_20_1" text:continue-numbering="false">
        <text:list-item>
          <text:p text:style-name="List_20_1_Content_First">Отредактируйте нужные параметры.</text:p>
        </text:list-item>
        <text:list-item>
          <text:p text:style-name="List_20_1_Content_Last">Нажмите кнопку  <draw:frame draw:style-name="media" draw:name="8" text:anchor-type="as-char" draw:z-index="8" svg:width="1.27cm" svg:height="1.27cm"><draw:image xlink:href="Pictures/6c4d8d7963270585553e4243a940f820.png" xlink:type="simple" xlink:show="embed" xlink:actuate="onLoad"/></draw:frame> «<text:span text:style-name="Emphasis">сохранить</text:span>».
Удаляем договор. </text:p>
        </text:list-item>
      </text:list>
      <text:p text:style-name="Text_20_body">Нажмите кнопку <draw:frame draw:style-name="media" draw:name="9" text:anchor-type="as-char" draw:z-index="9" svg:width="0.84666666666667cm" svg:height="0.84666666666667cm"><draw:image xlink:href="Pictures/32f5126015ec0013c2c8300e3d035f85.png" xlink:type="simple" xlink:show="embed" xlink:actuate="onLoad"/></draw:frame>, чтобы удалить договор.</text:p>
      <text:p text:style-name="Text_20_body">Работа с прейскурантами.</text:p>
      <text:p text:style-name="Text_20_body">К каждому договору прилагаются прейскуранты, актуальные в заданный промежуток времени. Нажмите кнопку <draw:frame draw:style-name="media" draw:name="10" text:anchor-type="as-char" draw:z-index="10" svg:width="0.84666666666667cm" svg:height="0.84666666666667cm"><draw:image xlink:href="Pictures/3e1a9434c016221b8c34c7012e803ebe.png" xlink:type="simple" xlink:show="embed" xlink:actuate="onLoad"/></draw:frame>, чтобы посмотреть список прейскурантов, прикрепленных к договору:</text:p>
      <text:p text:style-name="Text_20_body"><draw:frame draw:style-name="media" draw:name="11" text:anchor-type="as-char" draw:z-index="11" svg:width="33.866666666667cm" style:rel-width="100%" svg:height="27.093333333333cm" style:rel-height="scale"><draw:image xlink:href="Pictures/cce872f3d5990ab0665458b9717549a9.png" xlink:type="simple" xlink:show="embed" xlink:actuate="onLoad"/></draw:frame></text:p>
      <text:p text:style-name="Text_20_body">Создаем новый прейскурант. </text:p>
      <text:p text:style-name="Text_20_body">Нажмите кнопку <draw:frame draw:style-name="media" draw:name="12" text:anchor-type="as-char" draw:z-index="12" svg:width="1.27cm" svg:height="1.27cm"><draw:image xlink:href="Pictures/cdd9e9f8cd6a2ef317ec7d920266ec9c.png" xlink:type="simple" xlink:show="embed" xlink:actuate="onLoad"/></draw:frame>, чтобы добавить новый прейскурант. На экране появится форма:</text:p>
      <text:p text:style-name="Text_20_body"><draw:frame draw:style-name="media" draw:name="13" text:anchor-type="as-char" draw:z-index="13" svg:width="33.866666666667cm" style:rel-width="100%" svg:height="27.093333333333cm" style:rel-height="scale"><draw:image xlink:href="Pictures/c8a5f6e77bb4f7e629e23871f01b018c.png" xlink:type="simple" xlink:show="embed" xlink:actuate="onLoad"/></draw:frame></text:p>
      <text:list text:style-name="List_20_1" text:continue-numbering="false">
        <text:list-item>
          <text:p text:style-name="List_20_1_Content_First">Введите название прейскуранта.</text:p>
        </text:list-item>
        <text:list-item>
          <text:p text:style-name="List_20_1_Content">Введите сроки действия прейскуранта. Срок окончания действия прейскуранта можно не вводить.</text:p>
        </text:list-item>
        <text:list-item>
          <text:p text:style-name="List_20_1_Content_Last">Нажмите кнопку  <draw:frame draw:style-name="media" draw:name="14" text:anchor-type="as-char" draw:z-index="14" svg:width="1.27cm" svg:height="1.27cm"><draw:image xlink:href="Pictures/6c4d8d7963270585553e4243a940f820.png" xlink:type="simple" xlink:show="embed" xlink:actuate="onLoad"/></draw:frame> «<text:span text:style-name="Emphasis">сохранить</text:span>».
Удаляем прейскурант.</text:p>
        </text:list-item>
      </text:list>
      <text:p text:style-name="Text_20_body">Нажмите кнопку <draw:frame draw:style-name="media" draw:name="15" text:anchor-type="as-char" draw:z-index="15" svg:width="0.84666666666667cm" svg:height="0.84666666666667cm"><draw:image xlink:href="Pictures/32f5126015ec0013c2c8300e3d035f85.png" xlink:type="simple" xlink:show="embed" xlink:actuate="onLoad"/></draw:frame>, чтобы удалить прейскурант.</text:p>
      <text:p text:style-name="Text_20_body">Редактируем прейскурант.</text:p>
      <text:p text:style-name="Text_20_body">Нажмите кнопку <draw:frame draw:style-name="media" draw:name="16" text:anchor-type="as-char" draw:z-index="16" svg:width="0.66145833333333cm" svg:height="0.37041666666667cm"><draw:image xlink:href="Pictures/2506111f5687eabe4130665ec58c0f31.png" xlink:type="simple" xlink:show="embed" xlink:actuate="onLoad"/></draw:frame>, чтобы увидеть список услуг и цены (прейскурант):</text:p>
      <text:p text:style-name="Text_20_body"><draw:frame draw:style-name="media" draw:name="17" text:anchor-type="as-char" draw:z-index="17" svg:width="33.866666666667cm" style:rel-width="100%" svg:height="27.093333333333cm" style:rel-height="scale"><draw:image xlink:href="Pictures/3c061675301e0a612ed0be05720631c0.png" xlink:type="simple" xlink:show="embed" xlink:actuate="onLoad"/></draw:frame></text:p>
      <text:p text:style-name="Text_20_body">Добавление новых услуг.</text:p>
      <text:p text:style-name="Text_20_body">Вы можете добавить услугу, выбрав её название и код с помощью классификатора простых медицинских услуг (ПМУ), комплексных медицинских услуг (КМУ) или использовать название электронной медицинской записи в карте пациента в качестве названия услуги (другая услуга).</text:p>
      <text:p text:style-name="Text_20_body">Щелкните на ссылки ПМУ или КМУ в последней строке таблицы для выбора кода и названия услуги с помощью общероссийских классификаторов услуг:<draw:frame draw:style-name="media" draw:name="18" text:anchor-type="as-char" draw:z-index="18" svg:width="33.866666666667cm" style:rel-width="100%" svg:height="27.093333333333cm" style:rel-height="scale"><draw:image xlink:href="Pictures/06efa51228c66441f3b6f3a09c57f977.png" xlink:type="simple" xlink:show="embed" xlink:actuate="onLoad"/></draw:frame></text:p>
      <text:p text:style-name="Text_20_body"><text:line-break/></text:p>
      <text:p text:style-name="Text_20_body">Выбрав услугу, необходимо обязательно привязать её к соответствующей электронной медицинской записи в карте пациента. Затем нажмите кнопку «<text:span text:style-name="Emphasis">Выбрать</text:span>». Новая услуга появится в последней строке прейскуранта:</text:p>
      <text:p text:style-name="Text_20_body"><draw:frame draw:style-name="media" draw:name="19" text:anchor-type="as-char" draw:z-index="19" svg:width="33.866666666667cm" style:rel-width="100%" svg:height="27.093333333333cm" style:rel-height="scale"><draw:image xlink:href="Pictures/59eca37fe6d4f6b6a100a9ada9b9ed7b.png" xlink:type="simple" xlink:show="embed" xlink:actuate="onLoad"/></draw:frame></text:p>
      <text:p text:style-name="Text_20_body">Укажите цену услуги, щелкнув мышкой по полю «<text:span text:style-name="Emphasis">стоимость</text:span>».  Нажмите кнопку <draw:frame draw:style-name="media" draw:name="20" text:anchor-type="as-char" draw:z-index="20" svg:width="0.635cm" svg:height="0.635cm"><draw:image xlink:href="Pictures/33f48de193009cb5140ea9074c04f68a.png" xlink:type="simple" xlink:show="embed" xlink:actuate="onLoad"/></draw:frame>, чтобы сохранить услугу или ссылку «<text:span text:style-name="Emphasis">удалить</text:span>» под кодом услуги. </text:p>
      <text:p text:style-name="Text_20_body">Добавление неклассифицированных в КМУ и ПМУ услуг. </text:p>
      <text:p text:style-name="Text_20_body">Классификаторы ПМУ и КМУ имеют достаточно сложную структуру, поэтому найти нужный пункт в них достаточно сложно, кроме того в них  представлены  не все современные медицинские услуги. Если страховая компания не требует использовать коды ПМУ и КМУ в отчетах, то их можно не использовать. Для создания неклассифицированной услуги щелкните по ссылке «Д<text:span text:style-name="Emphasis">ругие</text:span>» в нижней строке прейскуранта, выберете раздел карты и нужную запись:</text:p>
      <text:p text:style-name="Text_20_body"><draw:frame draw:style-name="media" draw:name="21" text:anchor-type="as-char" draw:z-index="21" svg:width="33.866666666667cm" style:rel-width="100%" svg:height="27.093333333333cm" style:rel-height="scale"><draw:image xlink:href="Pictures/3ba146b0ce0436cb04a3a3831aa7d25b.png" xlink:type="simple" xlink:show="embed" xlink:actuate="onLoad"/></draw:frame></text:p>
      <text:p text:style-name="Text_20_body">В качестве кода услуги программа предложит идентификатор записи в системе, который Вы можете заменить на любой другой код. Нажмите кнопку выбрать. Обратите внимание, что название услуги будет совпадать с названием записи в электронной медицинской карте. Укажите цену услуги, щелкнув мышкой по полю «<text:span text:style-name="Emphasis">стоимость</text:span>».  Нажмите кнопку <draw:frame draw:style-name="media" draw:name="22" text:anchor-type="as-char" draw:z-index="22" svg:width="0.635cm" svg:height="0.635cm"><draw:image xlink:href="Pictures/33f48de193009cb5140ea9074c04f68a.png" xlink:type="simple" xlink:show="embed" xlink:actuate="onLoad"/></draw:frame>, чтобы сохранить услугу или ссылку «<text:span text:style-name="Emphasis">удалить</text:span>» под кодом услуги. </text:p>
      <text:p text:style-name="Text_20_body">Формируем финансовый отчет.</text:p>
      <text:p text:style-name="Text_20_body">Нажмите кнопку <draw:frame draw:style-name="media" draw:name="23" text:anchor-type="as-char" draw:z-index="23" svg:width="2.936875cm" svg:height="2.936875cm"><draw:image xlink:href="Pictures/5014f83b82ce0c3544e1dcdd68966675.png" xlink:type="simple" xlink:show="embed" xlink:actuate="onLoad"/></draw:frame>в меню «финансы»<locallink name=".">_1fob9te</locallink> На экране появится таблица – выборка из реестра зарегистрированных услуг:</text:p>
      <text:p text:style-name="Text_20_body"><draw:frame draw:style-name="media" draw:name="24" text:anchor-type="as-char" draw:z-index="24" svg:width="33.866666666667cm" style:rel-width="100%" svg:height="27.093333333333cm" style:rel-height="scale"><draw:image xlink:href="Pictures/d5c228dcd1c76ed3095f8b738ac3ace3.png" xlink:type="simple" xlink:show="embed" xlink:actuate="onLoad"/></draw:frame></text:p>
      <text:list text:style-name="List_20_1" text:continue-numbering="false">
        <text:list-item>
          <text:p text:style-name="List_20_1_Content_First"><text:span text:style-name="Emphasis">Диапазон дат. </text:span>Задает временной интервал для формирования выборки из реестра услуг.</text:p>
        </text:list-item>
        <text:list-item>
          <text:p text:style-name="List_20_1_Content"><text:span text:style-name="Emphasis">Фильтр по коду услуги. </text:span>Используется для отбора услуг по коду. Нажмите кнопку <draw:frame draw:style-name="media" draw:name="25" text:anchor-type="as-char" draw:z-index="25" svg:width="0.635cm" svg:height="0.635cm"><draw:image xlink:href="Pictures/672289b153d64103ee4d01f7a5823381.png" xlink:type="simple" xlink:show="embed" xlink:actuate="onLoad"/></draw:frame><text:span text:style-name="Emphasis">, </text:span>после ввода кода, чтобы обновить таблицу.</text:p>
        </text:list-item>
        <text:list-item>
          <text:p text:style-name="List_20_1_Content"><text:span text:style-name="Emphasis">Фильтр по отделениям клиники. </text:span>Используется для вывода услуг, оказанных выбранным отделением.</text:p>
        </text:list-item>
        <text:list-item>
          <text:p text:style-name="List_20_1_Content"><text:span text:style-name="Emphasis">Фильтр по специальностям сотрудника клиники.</text:span> Используется для вывода услуг, сотрудниками выбранной специальности.</text:p>
        </text:list-item>
        <text:list-item>
          <text:p text:style-name="List_20_1_Content"><text:span text:style-name="Emphasis">Фильтр по ФИО сотрудника клиники. </text:span>Выберете ФИО сотрудника, чтобы посмотреть список оказанных им услуг.</text:p>
        </text:list-item>
        <text:list-item>
          <text:p text:style-name="List_20_1_Content_Last"><text:span text:style-name="Emphasis">Группировать по пациентам.</text:span> Вывод услуг, сгруппированных по ФИО пациента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old:prices:reports</dc:title>
  </office:meta>
</office:document-meta>
</file>