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d2c193c0ad0672be11f4b3e126f7c7.png"/>
  <manifest:file-entry manifest:media-type="image/png" manifest:full-path="Pictures/8ec590796d962f8e204347d8f2965077.png"/>
  <manifest:file-entry manifest:media-type="image/png" manifest:full-path="Pictures/0445b807e4fe46af3f69b80baaf0b2b9.png"/>
  <manifest:file-entry manifest:media-type="image/png" manifest:full-path="Pictures/ebb3ef192bb1cc8e85492f5ed3497431.png"/>
  <manifest:file-entry manifest:media-type="image/png" manifest:full-path="Pictures/acaadf94a9203ce9e9a0988d657e7cec.png"/>
  <manifest:file-entry manifest:media-type="image/png" manifest:full-path="Pictures/a63f99470df31a3fc41cd3c475b71371.png"/>
  <manifest:file-entry manifest:media-type="image/png" manifest:full-path="Pictures/803a76adb70c3a0dfbe78f829f804f03.png"/>
  <manifest:file-entry manifest:media-type="image/png" manifest:full-path="Pictures/94de22d1679e95735603e39227f6aa63.png"/>
  <manifest:file-entry manifest:media-type="image/png" manifest:full-path="Pictures/7a45ba5548d2b3af212323ff767ace95.png"/>
  <manifest:file-entry manifest:media-type="image/png" manifest:full-path="Pictures/9a7dec135e7b07f3517f30db062a7635.png"/>
  <manifest:file-entry manifest:media-type="image/png" manifest:full-path="Pictures/67f2dc240aac8504389e220616c4aa3e.png"/>
  <manifest:file-entry manifest:media-type="image/png" manifest:full-path="Pictures/bbff15be20a54f848b2072978805ee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old:userspecdep:spec"/><text:bookmark-start text:name="__RefHeading___настройка_специальностей_мед._персонала_1"/><text:bookmark-start text:name="настройка_специальностей_мед._персонала"/>Настройка специальностей мед. персонала<text:bookmark-end text:name="__RefHeading___настройка_специальностей_мед._персонала_1"/><text:bookmark-end text:name="настройка_специальностей_мед._персонала"/></text:h>
      <text:p text:style-name="Text_20_body">Добавление новых специальностей</text:p>
      <text:p text:style-name="Text_20_body">Общие сведения о специальностях медицинского персонала.</text:p>
      <text:p text:style-name="Text_20_body">Все пользователи делятся на 3 большие группы (класса):</text:p>
      <text:list text:style-name="Numbering_20_1" text:continue-numbering="false">
        <text:list-item>
          <text:p text:style-name="Numbering_20_1_Content_First">немедицинские работники,
</text:p>
        </text:list-item>
        <text:list-item>
          <text:p text:style-name="Numbering_20_1_Content">средний медицинский персонал,
</text:p>
        </text:list-item>
        <text:list-item>
          <text:p text:style-name="Numbering_20_1_Content">старший медицинский персонал (врачи).Каждый пользователь должен принадлежать к одной из 8-ми групп:</text:p>
        </text:list-item>
        <text:list-item>
          <text:p text:style-name="Numbering_20_1_Content">Системный администратор,
</text:p>
        </text:list-item>
        <text:list-item>
          <text:p text:style-name="Numbering_20_1_Content">Главная сестра, управляющие,
</text:p>
        </text:list-item>
        <text:list-item>
          <text:p text:style-name="Numbering_20_1_Content">Экономисты и бухгалтеры,
</text:p>
        </text:list-item>
        <text:list-item>
          <text:p text:style-name="Numbering_20_1_Content">Заместитель главного врача по лечебной работе,
</text:p>
        </text:list-item>
        <text:list-item>
          <text:p text:style-name="Numbering_20_1_Content">Директор,
</text:p>
        </text:list-item>
        <text:list-item>
          <text:p text:style-name="Numbering_20_1_Content">Регистратор,
</text:p>
        </text:list-item>
        <text:list-item>
          <text:p text:style-name="Numbering_20_1_Content">Врач-специалист,
</text:p>
        </text:list-item>
        <text:list-item>
          <text:p text:style-name="Numbering_20_1_Content">Средний медицинский персонал.
</text:p>
        </text:list-item>
        <text:list-item>
          <text:p text:style-name="Numbering_20_1_Content_Last">СуперпользовательГруппа определяет, какие функции и какая информация доступна пользователю в системе.</text:p>
        </text:list-item>
      </text:list>
      <text:p text:style-name="Text_20_body">Группа «<text:span text:style-name="Strong_20_Emphasis">Системный администратор»</text:span> предполагает функцию «системного администратора» (сотрудника IT),</text:p>
      <text:p text:style-name="Text_20_body">который имеет доступ к настройкам программы, но не имеет доступа к медицинской, финансовой и статистической информации.</text:p>
      <text:p text:style-name="Text_20_body"><text:span text:style-name="Strong_20_Emphasis">«Системный администратор»</text:span> может иметь расширенные полномочия, если ему делегированы  полномочия «эксперта».</text:p>
      <text:p text:style-name="Text_20_body"><draw:frame draw:style-name="media" draw:name="0" text:anchor-type="as-char" draw:z-index="0" svg:width="6.6675cm" svg:height="8.810625cm"><draw:image xlink:href="Pictures/41d2c193c0ad0672be11f4b3e126f7c7.png" xlink:type="simple" xlink:show="embed" xlink:actuate="onLoad"/></draw:frame></text:p>
      <text:p text:style-name="Text_20_body">«Меню системного администратора»</text:p>
      <text:p text:style-name="Text_20_body">Пользователь с этими полномочиями имеет доступ ко всей информации, хранящейся в МИС.</text:p>
      <text:p text:style-name="Text_20_body">Только «эксперт» может сделать экспертом администратора или лишить его этих полномочий.</text:p>
      <text:p text:style-name="Text_20_body">Пользователи внутри группы имеют «специальность». Специальность определяет, какие  разделы и записи являются основными для сотрудника. Например, для врача педиатра основной  раздел – «педиатрия», записи – осмотр педиатра (первичный) и осмотр педиатра вторичный.</text:p>
      <text:p text:style-name="Text_20_body">Для процедурной (прививочной) медицинской сестры доступ к медицинской карте ограничен разделом «прививки» и она может создать запись (отметку о проведении прививки) только, если врач педиатр создал направление на прививку.</text:p>
      <text:p text:style-name="Text_20_body"><draw:frame draw:style-name="media" draw:name="1" text:anchor-type="as-char" draw:z-index="1" svg:width="6.429375cm" svg:height="6.1383333333333cm"><draw:image xlink:href="Pictures/8ec590796d962f8e204347d8f2965077.png" xlink:type="simple" xlink:show="embed" xlink:actuate="onLoad"/></draw:frame></text:p>
      <text:p text:style-name="Text_20_body">«Меню главной сестры, управляющего»</text:p>
      <text:p text:style-name="Text_20_body">В меню «<text:span text:style-name="Strong_20_Emphasis">Экономиста и бухгалтера</text:span>» пользователю доступны только расписание, аптека и учет услуг.<text:line-break/>
<draw:frame draw:style-name="media" draw:name="2" text:anchor-type="as-char" draw:z-index="2" svg:width="7.1172916666667cm" svg:height="3.7041666666667cm"><draw:image xlink:href="Pictures/0445b807e4fe46af3f69b80baaf0b2b9.png" xlink:type="simple" xlink:show="embed" xlink:actuate="onLoad"/></draw:frame></text:p>
      <text:p text:style-name="Text_20_body">«Меню Экономиста и бухгалтера»</text:p>
      <text:p text:style-name="Text_20_body">В меню «<text:span text:style-name="Strong_20_Emphasis">Заместитель главного врача по лечебной работе</text:span>» пользователю доступен только модуль работы клиники. </text:p>
      <text:p text:style-name="Text_20_body"><draw:frame draw:style-name="media" draw:name="3" text:anchor-type="as-char" draw:z-index="3" svg:width="7.0908333333333cm" svg:height="5.08cm"><draw:image xlink:href="Pictures/ebb3ef192bb1cc8e85492f5ed3497431.png" xlink:type="simple" xlink:show="embed" xlink:actuate="onLoad"/></draw:frame></text:p>
      <text:p text:style-name="Text_20_body">«Меню Заместитель главного врача по лечебной работе»</text:p>
      <text:p text:style-name="Text_20_body">В меню «<text:span text:style-name="Strong_20_Emphasis">Директора</text:span>» пользователю доступны все модули, кроме модуля настройки, выполняемой системным администратором. </text:p>
      <text:p text:style-name="Text_20_body"><draw:frame draw:style-name="media" draw:name="4" text:anchor-type="as-char" draw:z-index="4" svg:width="7.6729166666667cm" svg:height="8.3872916666667cm"><draw:image xlink:href="Pictures/acaadf94a9203ce9e9a0988d657e7cec.png" xlink:type="simple" xlink:show="embed" xlink:actuate="onLoad"/></draw:frame></text:p>
      <text:p text:style-name="Text_20_body">«Меню Директора»</text:p>
      <text:p text:style-name="Text_20_body">Суперпользователь, в свою очередь, имеет полный доступ к МИС, ко всем ее настройкам и разделам.</text:p>
      <text:p text:style-name="Text_20_body">Управление специальностями.</text:p>
      <text:p text:style-name="Text_20_body">Для доступа к панели управления специальностями:</text:p>
      <text:p text:style-name="Text_20_body">1. Нажимаем кнопку «<text:span text:style-name="Emphasis">Пользователи и специальности</text:span>» в левом верхнем углу экрана.</text:p>
      <text:p text:style-name="Text_20_body"><draw:frame draw:style-name="media" draw:name="5" text:anchor-type="as-char" draw:z-index="5" svg:width="10.371666666667cm" svg:height="6.5616666666667cm"><draw:image xlink:href="Pictures/a63f99470df31a3fc41cd3c475b71371.png" xlink:type="simple" xlink:show="embed" xlink:actuate="onLoad"/></draw:frame></text:p>
      <text:p text:style-name="Text_20_body">2. На экране появится меню пользователей и специальностей:</text:p>
      <text:p text:style-name="Text_20_body"><draw:frame draw:style-name="media" draw:name="6" text:anchor-type="as-char" draw:z-index="6" svg:width="18.706041666667cm" style:rel-width="100%" svg:height="6.19125cm" style:rel-height="scale"><draw:image xlink:href="Pictures/803a76adb70c3a0dfbe78f829f804f03.png" xlink:type="simple" xlink:show="embed" xlink:actuate="onLoad"/></draw:frame></text:p>
      <text:p text:style-name="Text_20_body">3. Нажмите кнопку ссылку «Медицинские  специальности».</text:p>
      <text:p text:style-name="Text_20_body">На экране <text:span text:style-name="Emphasis">появится таблица</text:span>:</text:p>
      <text:p text:style-name="Text_20_body"><draw:frame draw:style-name="media" draw:name="7" text:anchor-type="as-char" draw:z-index="7" svg:width="15.213541666667cm" svg:height="7.6464583333333cm"><draw:image xlink:href="Pictures/94de22d1679e95735603e39227f6aa63.png" xlink:type="simple" xlink:show="embed" xlink:actuate="onLoad"/></draw:frame></text:p>
      <text:p text:style-name="Text_20_body">Удаление специальностей.</text:p>
      <text:p text:style-name="Text_20_body">Специальность не может быть удалена, но может быть неактивной или активной.</text:p>
      <text:p text:style-name="Text_20_body">Снимите (или установите галочки) в столбце «Активна», чтобы сделать специальность неактивной,</text:p>
      <text:p text:style-name="Text_20_body">если соответствующие специалисты не работают в вашей клинике, или вновь установите, если специальность оказалось вновь востребованной.</text:p>
      <text:p text:style-name="Text_20_body">Добавление новых специальностей и настройка имеющихся.</text:p>
      <text:p text:style-name="Text_20_body">Если нужной специальности нет в таблице, ее можно создать. Нажмите кнопку <draw:frame draw:style-name="media" draw:name="8" text:anchor-type="as-char" draw:z-index="8" svg:width="0.97895833333333cm" svg:height="1.1377083333333cm"><draw:image xlink:href="Pictures/7a45ba5548d2b3af212323ff767ace95.png" xlink:type="simple" xlink:show="embed" xlink:actuate="onLoad"/></draw:frame>, «добавить</text:p>
      <text:p text:style-name="Text_20_body">специальность».</text:p>
      <text:p text:style-name="Text_20_body">Чтобы настроить нужную специальность из таблицы, нажмите кнопку <draw:frame draw:style-name="media" draw:name="9" text:anchor-type="as-char" draw:z-index="9" svg:width="0.66145833333333cm" svg:height="0.76729166666667cm"><draw:image xlink:href="Pictures/9a7dec135e7b07f3517f30db062a7635.png" xlink:type="simple" xlink:show="embed" xlink:actuate="onLoad"/></draw:frame> «редактировать» .</text:p>
      <text:p text:style-name="Text_20_body">Появится форма:</text:p>
      <text:p text:style-name="Text_20_body"><draw:frame draw:style-name="media" draw:name="10" text:anchor-type="as-char" draw:z-index="10" svg:width="16.615833333333cm" svg:height="3.0691666666667cm"><draw:image xlink:href="Pictures/67f2dc240aac8504389e220616c4aa3e.png" xlink:type="simple" xlink:show="embed" xlink:actuate="onLoad"/></draw:frame></text:p>
      <text:p text:style-name="Text_20_body">«Добавление новых записей» - указывается тот раздел, в который специалист может вносить изменения</text:p>
      <text:p text:style-name="Text_20_body">Заполните поля формы. И нажмите кнопку <draw:frame draw:style-name="media" draw:name="11" text:anchor-type="as-char" draw:z-index="11" svg:width="1.1377083333333cm" svg:height="1.0847916666667cm"><draw:image xlink:href="Pictures/bbff15be20a54f848b2072978805ee02.png" xlink:type="simple" xlink:show="embed" xlink:actuate="onLoad"/></draw:frame> «Сохранить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old:userspecdep:spec</dc:title>
  </office:meta>
</office:document-meta>
</file>