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ef56761ce9f93bb23ab26bfad8affb.png"/>
  <manifest:file-entry manifest:media-type="image/png" manifest:full-path="Pictures/37fea07cc0dcb816b97943db148f1cda.png"/>
  <manifest:file-entry manifest:media-type="image/png" manifest:full-path="Pictures/6a7e8697bd967b0d42f3622735369cc5.png"/>
  <manifest:file-entry manifest:media-type="image/png" manifest:full-path="Pictures/7bf3b7bbf6022a764a7adfd54f24c9fe.png"/>
  <manifest:file-entry manifest:media-type="image/png" manifest:full-path="Pictures/56ee783162e3ed9b6dd3cb4073cf4ce7.png"/>
  <manifest:file-entry manifest:media-type="image/png" manifest:full-path="Pictures/fb7401c87e913e338bbe3304270e6126.png"/>
  <manifest:file-entry manifest:media-type="image/png" manifest:full-path="Pictures/9e17485385eabac2926c63f788d291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old:userspecdep:user"/><text:bookmark-start text:name="__RefHeading___управление_учетными_записями_1"/><text:bookmark-start text:name="управление_учетными_записями"/>Управление учетными записями<text:bookmark-end text:name="__RefHeading___управление_учетными_записями_1"/><text:bookmark-end text:name="управление_учетными_записями"/></text:h>
      <text:p text:style-name="Text_20_body">Работа с учетными записями пользователей системы.</text:p>
      <text:p text:style-name="Text_20_body">Открываем страницу работы с пользователями.</text:p>
      <text:p text:style-name="Text_20_body">Создаем новую учетную запись пользователя.</text:p>
      <text:p text:style-name="Text_20_body">Инактивированные пользователи.</text:p>
      <text:p text:style-name="Text_20_body">Редактируем учетную запись пользователя.</text:p>
      <text:p text:style-name="Text_20_body">Изменение логина и пароля пользователя.</text:p>
      <text:p text:style-name="Text_20_body"><text:a xlink:type="simple" xlink:href="http://mgdemo.ru:5555/doku.php?id=about:blank" text:style-name="Internet_20_link" text:visited-style-name="Visited_20_Internet_20_Link">blank</text:a></text:p>
      <text:p text:style-name="Text_20_body">Открываем страницу работы с пользователями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Нажимаем кнопку «<text:span text:style-name="Emphasis">Пользователи</text:span>» в левом верхнем углу экрана. <text:line-break/></text:p>
          </table:table-cell>
          <table:table-cell office:value-type="string" table:style-name="tablecell">
            <text:p text:style-name="tablealignleft"> <draw:frame draw:style-name="media" draw:name="0" text:anchor-type="as-char" draw:z-index="0" svg:width="7.1172916666667cm" svg:height="5.4504166666667cm"><draw:image xlink:href="Pictures/44ef56761ce9f93bb23ab26bfad8affb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На экране появится таблица пользователей: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20.425833333333cm" style:rel-width="100%" svg:height="13.6525cm" style:rel-height="scale"><draw:image xlink:href="Pictures/37fea07cc0dcb816b97943db148f1cda.png" xlink:type="simple" xlink:show="embed" xlink:actuate="onLoad"/></draw:frame>  - Нажмите кнопку «создать нового пользователя», для создания новой учетной записи.  - Кнопка «инактивированные пользователи», открывает список неактивных пользователей.   - Выпадающий список «<text:span text:style-name="Emphasis">выбор подразделения</text:span>» поможет вам выбрать увидеть в списке пользователей из нужного подразделения вашей клиники.  - Нажмите кнопку <draw:frame draw:style-name="media" draw:name="2" text:anchor-type="as-char" draw:z-index="2" svg:width="0.42333333333333cm" svg:height="0.42333333333333cm"><draw:image xlink:href="Pictures/6a7e8697bd967b0d42f3622735369cc5.png" xlink:type="simple" xlink:show="embed" xlink:actuate="onLoad"/></draw:frame>, чтобы редактировать учетную запись пользователя_2et92p0<text:span text:style-name="Emphasis">или </text:span>сменить логин и пароль.</text:p>
          </table:table-cell>
        </table:table-row>
      </table:table>
      <text:p text:style-name="Text_20_body">Создаем новую учетную запись пользователя.</text:p>
      <text:p text:style-name="Text_20_body">После нажатия кнопки «<text:span text:style-name="Emphasis">создать нового пользователя», </text:span>на экране появится форма:</text:p>
      <text:p text:style-name="Text_20_body"><draw:frame draw:style-name="media" draw:name="3" text:anchor-type="as-char" draw:z-index="3" svg:width="17.330208333333cm" style:rel-width="100%" svg:height="10.107083333333cm" style:rel-height="scale"><draw:image xlink:href="Pictures/7bf3b7bbf6022a764a7adfd54f24c9fe.png" xlink:type="simple" xlink:show="embed" xlink:actuate="onLoad"/></draw:frame></text:p>
      <text:list text:style-name="List_20_1" text:continue-numbering="false">
        <text:list-item>
          <text:p text:style-name="List_20_1_Content_First">Введите ФИО сотрудника вашей клиники.</text:p>
        </text:list-item>
        <text:list-item>
          <text:p text:style-name="List_20_1_Content">Выберете подразделение с помощью выпадающего списка.</text:p>
        </text:list-item>
        <text:list-item>
          <text:p text:style-name="List_20_1_Content">Выберете класс пользователя (вид медицинского персонала).</text:p>
        </text:list-item>
        <text:list-item>
          <text:p text:style-name="List_20_1_Content">Выберете группу пользователя.</text:p>
        </text:list-item>
        <text:list-item>
          <text:p text:style-name="List_20_1_Content">Для врачей и медицинских сестер необходимо выбрать специальность.</text:p>
        </text:list-item>
        <text:list-item>
          <text:p text:style-name="List_20_1_Content">Заведующим подразделением или старшим сестрам устанавливается галочка «<text:span text:style-name="Emphasis">Руководитель подразделения</text:span>».</text:p>
        </text:list-item>
        <text:list-item>
          <text:p text:style-name="List_20_1_Content">Для сотрудников, имеющих право изменять ФИО пациента, устанавливается соответствующая галочка. Как правило, это право дается регистратору, остальному медицинскому персоналу эту функцию нужно обязательно запретить.</text:p>
        </text:list-item>
        <text:list-item>
          <text:p text:style-name="List_20_1_Content">Введите логин. Мы рекомендуем использовать инициалы пользователя и часть фамилии. Такой подход помогает избежать появления одинаковых логинов. <text:span text:style-name="Strong_20_Emphasis">Всегда используйте латинский шрифт!</text:span></text:p>
        </text:list-item>
        <text:list-item>
          <text:p text:style-name="List_20_1_Content">Придумайте пароль. Важно, чтобы пароль был безопасным,  для этого используйте случайное сочетание прописных и заглавных букв  (<text:span text:style-name="Strong_20_Emphasis">латинских!</text:span>) и несколько цифр. Всего пароль должен содержать не менее 7 знаков. Не используйте осмысленных слов в пароле, т. к. существуют программы для взлома информационных систем, которые последовательно подбирают пароль по словарю. <text:span text:style-name="Strong_20_Emphasis">Помните, что безопасный пароль – важнейший элемент информационной безопасности.</text:span></text:p>
        </text:list-item>
        <text:list-item>
          <text:p text:style-name="List_20_1_Content_Last">Нажмите кнопку <draw:frame draw:style-name="media" draw:name="4" text:anchor-type="as-char" draw:z-index="4" svg:width="1.27cm" svg:height="1.27cm"><draw:image xlink:href="Pictures/56ee783162e3ed9b6dd3cb4073cf4ce7.png" xlink:type="simple" xlink:show="embed" xlink:actuate="onLoad"/></draw:frame>, чтобы создать учетную запись.
Инактивированные пользователи.</text:p>
        </text:list-item>
      </text:list>
      <text:p text:style-name="Text_20_body">Медицинская информационная система «Ника» хранит информацию  обо всех пользователях, которые когда-либо работали с программой. </text:p>
      <text:p text:style-name="Text_20_body">Учетные записи уволенных сотрудников необходимо инактивировать, чтобы никто не смог воспользоваться их паролем и войти в систему (см. раздел «<text:span text:style-name="Emphasis">редактирование учетной записи пользователя</text:span>»). </text:p>
      <text:p text:style-name="Text_20_body"> Программа автоматически инактивирует учетные записи, которыми не пользовались более 75 дней.</text:p>
      <text:p text:style-name="Text_20_body">Чтобы увидеть список неактивных пользователей, нажмите кнопку «<text:span text:style-name="Emphasis">инактивированные пользователи</text:span>» над таблицей учетных записей.</text:p>
      <text:p text:style-name="Text_20_body">Если сотрудник длительно отсутствовал на работе (длительный отпуск или заболевание) и его учетная запись инактивирована, найдите его в этом списке, нажмите кнопку <draw:frame draw:style-name="media" draw:name="5" text:anchor-type="as-char" draw:z-index="5" svg:width="0.42333333333333cm" svg:height="0.42333333333333cm"><draw:image xlink:href="Pictures/6a7e8697bd967b0d42f3622735369cc5.png" xlink:type="simple" xlink:show="embed" xlink:actuate="onLoad"/></draw:frame> в строке с нужными ФИО и в появившейся форме установите флажок «<text:span text:style-name="Emphasis">продолжает работать</text:span>»:</text:p>
      <text:p text:style-name="Text_20_body"><draw:frame draw:style-name="media" draw:name="6" text:anchor-type="as-char" draw:z-index="6" svg:width="17.30375cm" style:rel-width="100%" svg:height="11.43cm" style:rel-height="scale"><draw:image xlink:href="Pictures/fb7401c87e913e338bbe3304270e6126.png" xlink:type="simple" xlink:show="embed" xlink:actuate="onLoad"/></draw:frame></text:p>
      <text:p text:style-name="Text_20_body">Нажмите кнопку «<text:span text:style-name="Emphasis">сохранить</text:span>» <draw:frame draw:style-name="media" draw:name="7" text:anchor-type="as-char" draw:z-index="7" svg:width="1.27cm" svg:height="1.27cm"><draw:image xlink:href="Pictures/9e17485385eabac2926c63f788d2911c.png" xlink:type="simple" xlink:show="embed" xlink:actuate="onLoad"/></draw:frame>.</text:p>
      <text:p text:style-name="Text_20_body">Нажмите кнопку <draw:frame draw:style-name="media" draw:name="8" text:anchor-type="as-char" draw:z-index="8" svg:width="0.42333333333333cm" svg:height="0.42333333333333cm"><draw:image xlink:href="Pictures/6a7e8697bd967b0d42f3622735369cc5.png" xlink:type="simple" xlink:show="embed" xlink:actuate="onLoad"/></draw:frame> в строке с ФИО сотрудника и введите новый пароль, т. к. старый пароль был стерт системой.</text:p>
      <text:p text:style-name="Text_20_body"><text:span text:style-name="Strong_20_Emphasis">Редактируем учетную запись пользователя</text:span>.</text:p>
      <text:p text:style-name="Text_20_body">Нажав кнопку «<text:span text:style-name="Emphasis">редактировать учетную запись</text:span>» <draw:frame draw:style-name="media" draw:name="9" text:anchor-type="as-char" draw:z-index="9" svg:width="0.42333333333333cm" svg:height="0.42333333333333cm"><draw:image xlink:href="Pictures/6a7e8697bd967b0d42f3622735369cc5.png" xlink:type="simple" xlink:show="embed" xlink:actuate="onLoad"/></draw:frame>, Вы увидите форму:</text:p>
      <text:p text:style-name="Text_20_body"><draw:frame draw:style-name="media" draw:name="10" text:anchor-type="as-char" draw:z-index="10" svg:width="17.30375cm" style:rel-width="100%" svg:height="11.43cm" style:rel-height="scale"><draw:image xlink:href="Pictures/fb7401c87e913e338bbe3304270e6126.png" xlink:type="simple" xlink:show="embed" xlink:actuate="onLoad"/></draw:frame></text:p>
      <text:p text:style-name="Text_20_body">Установите нужные параметры и сохраните изменения, нажав кнопку  «<text:span text:style-name="Emphasis">сохранить</text:span>» <draw:frame draw:style-name="media" draw:name="11" text:anchor-type="as-char" draw:z-index="11" svg:width="1.27cm" svg:height="1.27cm"><draw:image xlink:href="Pictures/9e17485385eabac2926c63f788d2911c.png" xlink:type="simple" xlink:show="embed" xlink:actuate="onLoad"/></draw:frame>.</text:p>
      <text:p text:style-name="Text_20_body"><text:span text:style-name="Strong_20_Emphasis">Помните, что нельзя одновременно изменить параметры  пользователя и его логин с паролем!</text:span></text:p>
      <text:p text:style-name="Text_20_body">Изменение  логина и пароля пользователя.</text:p>
      <text:p text:style-name="Text_20_body">В форме для редактирования учетной записи введите новый пароль и нажмите «<text:span text:style-name="Emphasis">сохранить</text:span>» <draw:frame draw:style-name="media" draw:name="12" text:anchor-type="as-char" draw:z-index="12" svg:width="1.27cm" svg:height="1.27cm"><draw:image xlink:href="Pictures/9e17485385eabac2926c63f788d2911c.png" xlink:type="simple" xlink:show="embed" xlink:actuate="onLoad"/></draw:frame>.</text:p>
      <text:p text:style-name="Text_20_body">Если Вы изменили логин, то пароль необходимо ввести заново.</text:p>
      <text:p text:style-name="Text_20_body"><text:span text:style-name="Strong_20_Emphasis">Помните, что изменения других параметров учетной записи, не сохранятся , если вы меняете пароль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old:userspecdep:user</dc:title>
  </office:meta>
</office:document-meta>
</file>