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c9ee6a0da55b5dc477658b5ad7e0c4.png"/>
  <manifest:file-entry manifest:media-type="image/png" manifest:full-path="Pictures/5fc42ac69a5e8f58f98cc8245637be2d.png"/>
  <manifest:file-entry manifest:media-type="image/png" manifest:full-path="Pictures/ae7e53eb481af3237cdee84e9ba31ebd.png"/>
  <manifest:file-entry manifest:media-type="image/jpeg" manifest:full-path="Pictures/a96bb85c12daabfd7c15b935a38e6f5b.jpg"/>
  <manifest:file-entry manifest:media-type="image/jpeg" manifest:full-path="Pictures/fe34f3f0e193c489b1f10e6a961fed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change_pricelist"/><text:bookmark-start text:name="__RefHeading___перенос_услуги_в_другой_раздел_прайс-листа_1"/><text:bookmark-start text:name="перенос_услуги_в_другой_раздел_прайс-листа"/>Перенос услуги в другой раздел прайс-листа<text:bookmark-end text:name="__RefHeading___перенос_услуги_в_другой_раздел_прайс-листа_1"/><text:bookmark-end text:name="перенос_услуги_в_другой_раздел_прайс-листа"/></text:h>
      <text:p text:style-name="Text_20_body">Данное руководство перемещает услугу в другой раздел прайс-листа. Если требуется переместить запись (протокол врача) в другой раздел - воспользуйтесь <text:a xlink:type="simple" xlink:href="http://mgdemo.ru:5555/doku.php?id=expert:records:change_chapter" text:style-name="Internet_20_link" text:visited-style-name="Visited_20_Internet_20_Link">этой инструкцией</text:a></text:p>
      <text:p text:style-name="Text_20_body">Перейдите в раздел «Учет услуг»→«Настройки»→«Прейскуранты»</text:p>
      <text:p text:style-name="Text_20_body"><draw:frame draw:style-name="mediacenter" draw:name="0" text:anchor-type="paragraph" draw:z-index="0" svg:width="48.154166666667cm" style:rel-width="100%" svg:height="11.43cm" style:rel-height="scale"><draw:image xlink:href="Pictures/bcc9ee6a0da55b5dc477658b5ad7e0c4.png" xlink:type="simple" xlink:show="embed" xlink:actuate="onLoad"/></draw:frame>Выберите нужный прейскурант и перейдите к разделам</text:p>
      <text:p text:style-name="Text_20_body"><draw:frame draw:style-name="mediacenter" draw:name="1" text:anchor-type="paragraph" draw:z-index="1" svg:width="22.410208333333cm" style:rel-width="100%" svg:height="11.932708333333cm" style:rel-height="scale"><draw:image xlink:href="Pictures/5fc42ac69a5e8f58f98cc8245637be2d.png" xlink:type="simple" xlink:show="embed" xlink:actuate="onLoad"/></draw:frame>Выберите нужный раздел и перейдите к просмотру услуг</text:p>
      <text:p text:style-name="Text_20_body"><draw:frame draw:style-name="mediacenter" draw:name="2" text:anchor-type="paragraph" draw:z-index="2" svg:width="29.68625cm" style:rel-width="100%" svg:height="8.3872916666667cm" style:rel-height="scale"><draw:image xlink:href="Pictures/ae7e53eb481af3237cdee84e9ba31ebd.png" xlink:type="simple" xlink:show="embed" xlink:actuate="onLoad"/></draw:frame>Найдите нужную услугу и нажмите кнопку переноса</text:p>
      <text:p text:style-name="Text_20_body"><draw:frame draw:style-name="mediacenter" draw:name="3" text:anchor-type="paragraph" draw:z-index="3" svg:width="18.785416666667cm" style:rel-width="100%" svg:height="4.1804166666667cm" style:rel-height="scale"><draw:image xlink:href="Pictures/a96bb85c12daabfd7c15b935a38e6f5b.jpg" xlink:type="simple" xlink:show="embed" xlink:actuate="onLoad"/></draw:frame>В появившемся окне выберите другой раздел прейскуранта и нажмите «Перенести»</text:p>
      <text:p text:style-name="Text_20_body"><draw:frame draw:style-name="mediacenter" draw:name="4" text:anchor-type="paragraph" draw:z-index="4" svg:width="23.706666666667cm" style:rel-width="100%" svg:height="8.255cm" style:rel-height="scale"><draw:image xlink:href="Pictures/fe34f3f0e193c489b1f10e6a961fed2d.jpg" xlink:type="simple" xlink:show="embed" xlink:actuate="onLoad"/></draw:frame>Готово. Услуга теперь находится в выбранном раздел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change_pricelist</dc:title>
  </office:meta>
</office:document-meta>
</file>