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60728189bc704f1573f4d7ff541514.png"/>
  <manifest:file-entry manifest:media-type="image/png" manifest:full-path="Pictures/54ca4c33ec02ddc95b4be296bee50be3.png"/>
  <manifest:file-entry manifest:media-type="image/png" manifest:full-path="Pictures/780e0fa84ccd88101dc2952477ac5d4e.png"/>
  <manifest:file-entry manifest:media-type="image/png" manifest:full-path="Pictures/19c8b8c027697948fb454be28e162cd7.png"/>
  <manifest:file-entry manifest:media-type="image/png" manifest:full-path="Pictures/cda150bac1623c3cf329df2f3dc9b0f8.png"/>
  <manifest:file-entry manifest:media-type="image/png" manifest:full-path="Pictures/3e4748ffac99a3890c278d7d5fb5009c.png"/>
  <manifest:file-entry manifest:media-type="image/png" manifest:full-path="Pictures/3221a2bb5233469c4d6f377938df0640.png"/>
  <manifest:file-entry manifest:media-type="image/png" manifest:full-path="Pictures/f33e4da011b13b6cdf87d947213e574f.png"/>
  <manifest:file-entry manifest:media-type="image/png" manifest:full-path="Pictures/c2a21bd1f56bd85409780ce9d2c4a327.png"/>
  <manifest:file-entry manifest:media-type="image/png" manifest:full-path="Pictures/b54ed0576a37af94cf17c8054cf303ea.png"/>
  <manifest:file-entry manifest:media-type="image/png" manifest:full-path="Pictures/86272ac4a64095d5eee687ca61601969.png"/>
  <manifest:file-entry manifest:media-type="image/png" manifest:full-path="Pictures/dfd5cd471d03bfed6e069e5f41af43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prices:drug_linkage"/><text:bookmark-start text:name="__RefHeading___привязка_номенклатуры_к_услуге_1"/><text:bookmark-start text:name="привязка_номенклатуры_к_услуге"/>Привязка номенклатуры к услуге<text:bookmark-end text:name="__RefHeading___привязка_номенклатуры_к_услуге_1"/><text:bookmark-end text:name="привязка_номенклатуры_к_услуге"/></text:h>
      <text:p text:style-name="Text_20_body">Для привязки номенклатуры аптеки к услуге перейдите в раздел прейскуранты:</text:p>
      <text:p text:style-name="Text_20_body"><draw:frame draw:style-name="media" draw:name="0" text:anchor-type="as-char" draw:z-index="0" svg:width="14.975416666667cm" svg:height="4.9287179655959cm"><draw:image xlink:href="Pictures/3060728189bc704f1573f4d7ff541514.png" xlink:type="simple" xlink:show="embed" xlink:actuate="onLoad"/></draw:frame></text:p>
      <text:p text:style-name="Text_20_body">Выберите нужный прейскурант и нажмите на кнопку просмотра разделов прейскуранта</text:p>
      <text:p text:style-name="Text_20_body"><draw:frame draw:style-name="media" draw:name="1" text:anchor-type="as-char" draw:z-index="1" svg:width="14.975416666667cm" svg:height="3.1190033309958cm"><draw:image xlink:href="Pictures/54ca4c33ec02ddc95b4be296bee50be3.png" xlink:type="simple" xlink:show="embed" xlink:actuate="onLoad"/></draw:frame></text:p>
      <text:p text:style-name="Text_20_body">Выберите нужный раздел и перейдите в просмотр списка услуг</text:p>
      <text:p text:style-name="Text_20_body"><draw:frame draw:style-name="media" draw:name="2" text:anchor-type="as-char" draw:z-index="2" svg:width="14.975416666667cm" svg:height="2.8803205609817cm"><draw:image xlink:href="Pictures/780e0fa84ccd88101dc2952477ac5d4e.png" xlink:type="simple" xlink:show="embed" xlink:actuate="onLoad"/></draw:frame></text:p>
      <text:p text:style-name="Text_20_body">Найдите в списке нужную услугу и нажмите на кнопку перехода в редактор привязанной номенклатуры</text:p>
      <text:p text:style-name="Text_20_body"><draw:frame draw:style-name="media" draw:name="3" text:anchor-type="as-char" draw:z-index="3" svg:width="14.975416666667cm" svg:height="2.3342705195783cm"><draw:image xlink:href="Pictures/19c8b8c027697948fb454be28e162cd7.png" xlink:type="simple" xlink:show="embed" xlink:actuate="onLoad"/></draw:frame></text:p>
      <text:p text:style-name="Text_20_body">Система запросит подтверждение действий. Нажмите OK</text:p>
      <text:p text:style-name="Text_20_body"><draw:frame draw:style-name="media" draw:name="4" text:anchor-type="as-char" draw:z-index="4" svg:width="14.975416666667cm" svg:height="6.0612293556641cm"><draw:image xlink:href="Pictures/cda150bac1623c3cf329df2f3dc9b0f8.png" xlink:type="simple" xlink:show="embed" xlink:actuate="onLoad"/></draw:frame></text:p>
      <text:p text:style-name="Text_20_body">Откроется интерфейс привязки номенклатуры к услуге. Начните вводить наименование услуги в поле “Добавить новый препарат”</text:p>
      <text:p text:style-name="Text_20_body"><draw:frame draw:style-name="media" draw:name="5" text:anchor-type="as-char" draw:z-index="5" svg:width="14.975416666667cm" svg:height="3.340589819319cm"><draw:image xlink:href="Pictures/3e4748ffac99a3890c278d7d5fb5009c.png" xlink:type="simple" xlink:show="embed" xlink:actuate="onLoad"/></draw:frame></text:p>
      <text:p text:style-name="Text_20_body">В процессе ввода символов будет появляться список подсказок из текущей номенклатуры аптеки в системе</text:p>
      <text:p text:style-name="Text_20_body"><draw:frame draw:style-name="media" draw:name="6" text:anchor-type="as-char" draw:z-index="6" svg:width="14.975416666667cm" svg:height="1.7966345931577cm"><draw:image xlink:href="Pictures/3221a2bb5233469c4d6f377938df0640.png" xlink:type="simple" xlink:show="embed" xlink:actuate="onLoad"/></draw:frame></text:p>
      <text:p text:style-name="Text_20_body">Выберите нужный препарат из подсказок и кликните по нему мышкой. Препарат будет добавлен</text:p>
      <text:p text:style-name="Text_20_body"><draw:frame draw:style-name="media" draw:name="7" text:anchor-type="as-char" draw:z-index="7" svg:width="14.975416666667cm" svg:height="2.0311000819864cm"><draw:image xlink:href="Pictures/f33e4da011b13b6cdf87d947213e574f.png" xlink:type="simple" xlink:show="embed" xlink:actuate="onLoad"/></draw:frame></text:p>
      <text:p text:style-name="Text_20_body">Для редактирования количества - Нажмите на пустое поле под буквой N напротив препарата</text:p>
      <text:p text:style-name="Text_20_body"><draw:frame draw:style-name="media" draw:name="8" text:anchor-type="as-char" draw:z-index="8" svg:width="14.975416666667cm" svg:height="1.4445405389776cm"><draw:image xlink:href="Pictures/c2a21bd1f56bd85409780ce9d2c4a327.png" xlink:type="simple" xlink:show="embed" xlink:actuate="onLoad"/></draw:frame></text:p>
      <text:p text:style-name="Text_20_body">Отобразится редактор количества</text:p>
      <text:p text:style-name="Text_20_body"><draw:frame draw:style-name="media" draw:name="9" text:anchor-type="as-char" draw:z-index="9" svg:width="14.975416666667cm" svg:height="1.4829213156671cm"><draw:image xlink:href="Pictures/b54ed0576a37af94cf17c8054cf303ea.png" xlink:type="simple" xlink:show="embed" xlink:actuate="onLoad"/></draw:frame></text:p>
      <text:p text:style-name="Text_20_body">Введите необходимое количество единиц фасовок препарата.</text:p>
      <text:p text:style-name="Text_20_body"><draw:frame draw:style-name="media" draw:name="10" text:anchor-type="as-char" draw:z-index="10" svg:width="14.975416666667cm" svg:height="1.9479378871301cm"><draw:image xlink:href="Pictures/86272ac4a64095d5eee687ca61601969.png" xlink:type="simple" xlink:show="embed" xlink:actuate="onLoad"/></draw:frame></text:p>
      <text:p text:style-name="Text_20_body">Нажмите на кнопку сохранить, для сохранения количества.</text:p>
      <text:p text:style-name="Text_20_body">Или нажмите кнопку отмены, для отмены изменений количества</text:p>
      <text:p text:style-name="Text_20_body"><draw:frame draw:style-name="media" draw:name="11" text:anchor-type="as-char" draw:z-index="11" svg:width="14.975416666667cm" svg:height="1.541897625764cm"><draw:image xlink:href="Pictures/dfd5cd471d03bfed6e069e5f41af43f0.png" xlink:type="simple" xlink:show="embed" xlink:actuate="onLoad"/></draw:frame></text:p>
      <text:p text:style-name="Text_20_body">Препарат добавлен.</text:p>
      <text:p text:style-name="Text_20_body">Для удаления препарата из привязки - Нажмите на красную кнопку удаления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prices:drug_linkage</dc:title>
  </office:meta>
</office:document-meta>
</file>