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2b7aedb059a19bba7461606f09208fe.png"/>
  <manifest:file-entry manifest:media-type="image/png" manifest:full-path="Pictures/0ec2f3939d6548e6ccde96222225f875.png"/>
  <manifest:file-entry manifest:media-type="image/png" manifest:full-path="Pictures/30d8494f43e3e26e709781e718774087.png"/>
  <manifest:file-entry manifest:media-type="image/png" manifest:full-path="Pictures/86eed9045b73bd51b459a4bba1dbed47.png"/>
  <manifest:file-entry manifest:media-type="image/png" manifest:full-path="Pictures/569431a51a38680f129661168ab70f98.png"/>
  <manifest:file-entry manifest:media-type="image/png" manifest:full-path="Pictures/da31e82d1a25789f0ecc858e43888a1d.png"/>
  <manifest:file-entry manifest:media-type="image/png" manifest:full-path="Pictures/0caf654301e092c0006b9e0ab7e1e78c.png"/>
  <manifest:file-entry manifest:media-type="image/png" manifest:full-path="Pictures/80698e89f08fb4c6aa49c615b7866a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prices:external_lab"/><text:bookmark-start text:name="__RefHeading___добавление_позиций_из_прайслиста_внешней_лаборатории_1"/><text:bookmark-start text:name="добавление_позиций_из_прайслиста_внешней_лаборатории"/>Добавление позиций из прайслиста внешней лаборатории<text:bookmark-end text:name="__RefHeading___добавление_позиций_из_прайслиста_внешней_лаборатории_1"/><text:bookmark-end text:name="добавление_позиций_из_прайслиста_внешней_лаборатории"/></text:h>
      <text:p text:style-name="Text_20_body">Для добавления новой услуги перейдите в раздел прейскуранты:</text:p>
      <text:p text:style-name="Text_20_body"><draw:frame draw:style-name="media" draw:name="0" text:anchor-type="as-char" draw:z-index="0" svg:width="14.975416666667cm" svg:height="4.9287179655959cm"><draw:image xlink:href="Pictures/32b7aedb059a19bba7461606f09208fe.png" xlink:type="simple" xlink:show="embed" xlink:actuate="onLoad"/></draw:frame></text:p>
      <text:p text:style-name="Text_20_body">Выберите нужный прейскурант и нажмите на кнопку просмотра разделов прейскуранта</text:p>
      <text:p text:style-name="Text_20_body"><draw:frame draw:style-name="media" draw:name="1" text:anchor-type="as-char" draw:z-index="1" svg:width="14.975416666667cm" svg:height="3.1190033309958cm"><draw:image xlink:href="Pictures/0ec2f3939d6548e6ccde96222225f875.png" xlink:type="simple" xlink:show="embed" xlink:actuate="onLoad"/></draw:frame></text:p>
      <text:p text:style-name="Text_20_body">Выберите нужный раздел и перейдите в просмотр списка услуг</text:p>
      <text:p text:style-name="Text_20_body"><draw:frame draw:style-name="media" draw:name="2" text:anchor-type="as-char" draw:z-index="2" svg:width="14.975416666667cm" svg:height="2.8803205609817cm"><draw:image xlink:href="Pictures/30d8494f43e3e26e709781e718774087.png" xlink:type="simple" xlink:show="embed" xlink:actuate="onLoad"/></draw:frame></text:p>
      <text:p text:style-name="Text_20_body">Найдите внизу списка кнопку “Создать только услугу“ и нажмите на кнопку для перехода в режим создания услуги</text:p>
      <text:p text:style-name="Text_20_body"><draw:frame draw:style-name="media" draw:name="3" text:anchor-type="as-char" draw:z-index="3" svg:width="14.975416666667cm" svg:height="1.3905744047619cm"><draw:image xlink:href="Pictures/86eed9045b73bd51b459a4bba1dbed47.png" xlink:type="simple" xlink:show="embed" xlink:actuate="onLoad"/></draw:frame></text:p>
      <text:p text:style-name="Text_20_body">Нажмите кнопку “Создать без привязки к записи“. <text:span text:style-name="Strong_20_Emphasis">Остальные поля</text:span> в данном случае <text:span text:style-name="Strong_20_Emphasis">не заполняем</text:span>!!!</text:p>
      <text:p text:style-name="Text_20_body"><draw:frame draw:style-name="media" draw:name="4" text:anchor-type="as-char" draw:z-index="4" svg:width="14.975416666667cm" svg:height="5.1955527210884cm"><draw:image xlink:href="Pictures/569431a51a38680f129661168ab70f98.png" xlink:type="simple" xlink:show="embed" xlink:actuate="onLoad"/></draw:frame></text:p>
      <text:p text:style-name="Text_20_body">Необходимо заполнить поля для этого введите название услуги и ее код</text:p>
      <text:p text:style-name="Text_20_body"><draw:frame draw:style-name="media" draw:name="5" text:anchor-type="as-char" draw:z-index="5" svg:width="14.975416666667cm" svg:height="3.9794813519814cm"><draw:image xlink:href="Pictures/da31e82d1a25789f0ecc858e43888a1d.png" xlink:type="simple" xlink:show="embed" xlink:actuate="onLoad"/></draw:frame></text:p>
      <text:p text:style-name="Text_20_body">После заполнения нажмите “Выбрать“. Позиция будет добавлена в список услуг.</text:p>
      <text:p text:style-name="Text_20_body"><draw:frame draw:style-name="media" draw:name="6" text:anchor-type="as-char" draw:z-index="6" svg:width="14.975416666667cm" svg:height="2.7423563734291cm"><draw:image xlink:href="Pictures/0caf654301e092c0006b9e0ab7e1e78c.png" xlink:type="simple" xlink:show="embed" xlink:actuate="onLoad"/></draw:frame></text:p>
      <text:p text:style-name="Text_20_body">Заполните ее стоимость и нажмите сохранить.</text:p>
      <text:p text:style-name="Text_20_body"><draw:frame draw:style-name="media" draw:name="7" text:anchor-type="as-char" draw:z-index="7" svg:width="14.975416666667cm" svg:height="1.9039979711452cm"><draw:image xlink:href="Pictures/80698e89f08fb4c6aa49c615b7866ac4.png" xlink:type="simple" xlink:show="embed" xlink:actuate="onLoad"/></draw:frame></text:p>
      <text:p text:style-name="Text_20_body">Услуга добавлен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prices:external_lab</dc:title>
  </office:meta>
</office:document-meta>
</file>