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43363d130763cb7206eb9b377a56e5.png"/>
  <manifest:file-entry manifest:media-type="image/png" manifest:full-path="Pictures/c914aab8d9bc48e7e7baf6ab6a6a9dba.png"/>
  <manifest:file-entry manifest:media-type="image/png" manifest:full-path="Pictures/777a452f390774eaf3d6f2d6548d2d24.png"/>
  <manifest:file-entry manifest:media-type="image/png" manifest:full-path="Pictures/baed53313060d64edef894a19d291682.png"/>
  <manifest:file-entry manifest:media-type="image/png" manifest:full-path="Pictures/1007d8a14d61f1219d28ecfdacecd8e8.png"/>
  <manifest:file-entry manifest:media-type="image/png" manifest:full-path="Pictures/5ab08fe8e384e6aec38fa96cc41d31f9.png"/>
  <manifest:file-entry manifest:media-type="image/png" manifest:full-path="Pictures/605460a3d1607ae1ab428d5fc90c89d5.png"/>
  <manifest:file-entry manifest:media-type="image/png" manifest:full-path="Pictures/4df123eccd7652ef91f5ff3473a31c1a.png"/>
  <manifest:file-entry manifest:media-type="image/png" manifest:full-path="Pictures/d86d78a84599d7fc26a0d24a4565e25e.png"/>
  <manifest:file-entry manifest:media-type="image/png" manifest:full-path="Pictures/b4427d8f759e141cb60f18a6ae6281b5.png"/>
  <manifest:file-entry manifest:media-type="image/png" manifest:full-path="Pictures/d155d1814a14b8d163929f856007f441.png"/>
  <manifest:file-entry manifest:media-type="image/png" manifest:full-path="Pictures/e044f67c1aea557ee075e1f387f6c52e.png"/>
  <manifest:file-entry manifest:media-type="image/png" manifest:full-path="Pictures/6225ceeaabb7ff4a7d30a16306526c03.png"/>
  <manifest:file-entry manifest:media-type="image/png" manifest:full-path="Pictures/455dc61959780796446ee2be756036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new_programs"/><text:bookmark-start text:name="__RefHeading___программы_лечения_пациентов_1"/><text:bookmark-start text:name="программы_лечения_пациентов"/>Программы лечения пациентов<text:bookmark-end text:name="__RefHeading___программы_лечения_пациентов_1"/><text:bookmark-end text:name="программы_лечения_пациентов"/></text:h>
      <text:p text:style-name="Text_20_body">В МИС  программой лечения называется фиксированный набор услуг, который можно сформировать заранее, для быстрого оформления списка услуг пациента для курсового амбулаторного лечения или привязки блока услуг к стационару.</text:p>
      <text:h text:style-name="Heading_20_2" text:outline-level="2"><text:bookmark-start text:name="__RefHeading___виды_программ_2"/><text:bookmark-start text:name="виды_программ"/>Виды программ<text:bookmark-end text:name="__RefHeading___виды_программ_2"/><text:bookmark-end text:name="виды_программ"/></text:h>
      <text:p text:style-name="Text_20_body">В системе есть подразделение на два вида программ:</text:p>
      <text:list text:style-name="List_20_1" text:continue-numbering="false">
        <text:list-item>
          <text:p text:style-name="List_20_1_Content_First">Программа лечения со скидкой на услуги</text:p>
        </text:list-item>
        <text:list-item>
          <text:p text:style-name="List_20_1_Content_Last">Программа лечения с фиксированной стоимостью</text:p>
        </text:list-item>
      </text:list>
      <text:h text:style-name="Heading_20_2" text:outline-level="2"><text:bookmark-start text:name="__RefHeading___особенности_видов_программ_3"/><text:bookmark-start text:name="особенности_видов_программ"/>Особенности видов программ<text:bookmark-end text:name="__RefHeading___особенности_видов_программ_3"/><text:bookmark-end text:name="особенности_видов_программ"/></text:h>
      <text:h text:style-name="Heading_20_3" text:outline-level="3"><text:bookmark-start text:name="__RefHeading___общие_особенности_4"/><text:bookmark-start text:name="общие_особенности"/>Общие особенности<text:bookmark-end text:name="__RefHeading___общие_особенности_4"/><text:bookmark-end text:name="общие_особенности"/></text:h>
      <text:list text:style-name="List_20_1" text:continue-numbering="false">
        <text:list-item>
          <text:p text:style-name="List_20_1_Content_First">В программе может быть неограниченное количество услуг</text:p>
        </text:list-item>
        <text:list-item>
          <text:p text:style-name="List_20_1_Content">Каждая услуга может иметь свое количество</text:p>
        </text:list-item>
        <text:list-item>
          <text:p text:style-name="List_20_1_Content">Услуги в программе функционируют как обычные услуги сотрудников (привязка услуг сохраняется к специалистам и кабинетам)</text:p>
        </text:list-item>
        <text:list-item>
          <text:p text:style-name="List_20_1_Content">По программе будет открыт соответствующий реестр (Реестр курсового амбулаторного лечения для амбулаторного пациента и стационарный реестр для госпитализированного пациента)</text:p>
        </text:list-item>
        <text:list-item>
          <text:p text:style-name="List_20_1_Content">Оплата всей программы одним чеком</text:p>
        </text:list-item>
        <text:list-item>
          <text:p text:style-name="List_20_1_Content_Last">Возможно указание разделов внутри списка услуг для более удобной навигации по услугам</text:p>
        </text:list-item>
      </text:list>
      <text:h text:style-name="Heading_20_3" text:outline-level="3"><text:bookmark-start text:name="__RefHeading___программа_лечения_со_скидкой_на_услуги_5"/><text:bookmark-start text:name="программа_лечения_со_скидкой_на_услуги"/>Программа лечения со скидкой на услуги<text:bookmark-end text:name="__RefHeading___программа_лечения_со_скидкой_на_услуги_5"/><text:bookmark-end text:name="программа_лечения_со_скидкой_на_услуги"/></text:h>
      <text:list text:style-name="List_20_1" text:continue-numbering="false">
        <text:list-item>
          <text:p text:style-name="List_20_1_Content_First">Каждая услуга в программе имеет возможность установки скидки</text:p>
        </text:list-item>
        <text:list-item>
          <text:p text:style-name="List_20_1_Content">Каждая услуга имеет в итоге свою стоимость, в зависимости от скидки</text:p>
        </text:list-item>
        <text:list-item>
          <text:p text:style-name="List_20_1_Content">При регистрации чека выводится информация по всем услугам из списка</text:p>
        </text:list-item>
        <text:list-item>
          <text:p text:style-name="List_20_1_Content">При осуществлении возврата, система автоматически подставляет стоимости услуг в чек возврата</text:p>
        </text:list-item>
        <text:list-item>
          <text:p text:style-name="List_20_1_Content_Last">Удобно, для оформления пациента фиксированного списка услуг</text:p>
        </text:list-item>
      </text:list>
      <text:h text:style-name="Heading_20_3" text:outline-level="3"><text:bookmark-start text:name="__RefHeading___программа_с_фиксированной_стоимостью_6"/><text:bookmark-start text:name="программа_с_фиксированной_стоимостью"/>Программа с фиксированной стоимостью<text:bookmark-end text:name="__RefHeading___программа_с_фиксированной_стоимостью_6"/><text:bookmark-end text:name="программа_с_фиксированной_стоимостью"/></text:h>
      <text:list text:style-name="List_20_1" text:continue-numbering="false">
        <text:list-item>
          <text:p text:style-name="List_20_1_Content_First">Каждая услуга не имеет стоимости</text:p>
        </text:list-item>
        <text:list-item>
          <text:p text:style-name="List_20_1_Content">Стоимость программы задается вручную. Она будет регистрироваться в чеке при оплате программы</text:p>
        </text:list-item>
        <text:list-item>
          <text:p text:style-name="List_20_1_Content">В чек выводится код и наименование программы без списка услуг</text:p>
        </text:list-item>
        <text:list-item>
          <text:p text:style-name="List_20_1_Content">При оформлении возврата, система не подставляет стоимости услуг в чек. Сумма возврата должна быть согласована с руководством клиники.</text:p>
        </text:list-item>
        <text:list-item>
          <text:p text:style-name="List_20_1_Content_Last">Удобно для оформления списка услуг, который может поменяться в процессе. Например, если услуги могут быть изменены по показаниям одного врача, можно просто включить их в список услуг на этапе формирования программы, а при оформлении - удалить ненужные услуги в зависимости от ситуации</text:p>
        </text:list-item>
      </text:list>
      <text:h text:style-name="Heading_20_2" text:outline-level="2"><text:bookmark-start text:name="__RefHeading___добавление_программы_лечения_7"/><text:bookmark-start text:name="добавление_программы_лечения"/>Добавление программы лечения<text:bookmark-end text:name="__RefHeading___добавление_программы_лечения_7"/><text:bookmark-end text:name="добавление_программы_лечения"/></text:h>
      <text:p text:style-name="Text_20_body">Войдите в систему из под логина системного администратора</text:p>
      <text:p text:style-name="Text_20_body">Перейдите в раздел «Учет услуг» → «Программы лечения»</text:p>
      <text:p text:style-name="Text_20_body"><draw:frame draw:style-name="media" draw:name="0" text:anchor-type="as-char" draw:z-index="0" svg:width="26.458333333333cm" style:rel-width="100%" svg:height="10.133283676417cm" style:rel-height="scale"><draw:image xlink:href="Pictures/8e43363d130763cb7206eb9b377a56e5.png" xlink:type="simple" xlink:show="embed" xlink:actuate="onLoad"/></draw:frame></text:p>
      <text:p text:style-name="Text_20_body">Вы увидите список программ. Если программ нет, то будет выведена красная надпись «Нет программ лечения»</text:p>
      <text:p text:style-name="Text_20_body"><draw:frame draw:style-name="media" draw:name="1" text:anchor-type="as-char" draw:z-index="1" svg:width="36.83cm" style:rel-width="100%" svg:height="8.7841666666667cm" style:rel-height="scale"><draw:image xlink:href="Pictures/c914aab8d9bc48e7e7baf6ab6a6a9dba.png" xlink:type="simple" xlink:show="embed" xlink:actuate="onLoad"/></draw:frame></text:p>
      <text:p text:style-name="Text_20_body">Для добавления программы, нажмите кнопку «Добавить программу лечения»</text:p>
      <text:p text:style-name="Text_20_body"><draw:frame draw:style-name="media" draw:name="2" text:anchor-type="as-char" draw:z-index="2" svg:width="36.5125cm" style:rel-width="100%" svg:height="8.3079166666667cm" style:rel-height="scale"><draw:image xlink:href="Pictures/777a452f390774eaf3d6f2d6548d2d24.png" xlink:type="simple" xlink:show="embed" xlink:actuate="onLoad"/></draw:frame></text:p>
      <text:p text:style-name="Text_20_body">Появиться всплывающее окно с настройками добавления программы. Укажите наименование программы, выберите параметры программы и нажмите кнопку «Добавить»</text:p>
      <text:p text:style-name="Text_20_body"><draw:frame draw:style-name="media" draw:name="3" text:anchor-type="as-char" draw:z-index="3" svg:width="31.194375cm" style:rel-width="100%" svg:height="10.556875cm" style:rel-height="scale"><draw:image xlink:href="Pictures/baed53313060d64edef894a19d291682.png" xlink:type="simple" xlink:show="embed" xlink:actuate="onLoad"/></draw:frame></text:p>
      <text:p text:style-name="Text_20_body">Программа будет добавлена</text:p>
      <text:p text:style-name="Text_20_body"><draw:frame draw:style-name="media" draw:name="4" text:anchor-type="as-char" draw:z-index="4" svg:width="37.173958333333cm" style:rel-width="100%" svg:height="8.9164583333333cm" style:rel-height="scale"><draw:image xlink:href="Pictures/1007d8a14d61f1219d28ecfdacecd8e8.png" xlink:type="simple" xlink:show="embed" xlink:actuate="onLoad"/></draw:frame></text:p>
      <text:h text:style-name="Heading_20_2" text:outline-level="2"><text:bookmark-start text:name="__RefHeading___параметры_программы_8"/><text:bookmark-start text:name="параметры_программы"/>Параметры программы<text:bookmark-end text:name="__RefHeading___параметры_программы_8"/><text:bookmark-end text:name="параметры_программы"/></text:h>
      <text:h text:style-name="Heading_20_3" text:outline-level="3"><text:bookmark-start text:name="__RefHeading___ограничить_действие_программы_по_времени_9"/><text:bookmark-start text:name="ограничить_действие_программы_по_времени"/>Ограничить действие программы по времени<text:bookmark-end text:name="__RefHeading___ограничить_действие_программы_по_времени_9"/><text:bookmark-end text:name="ограничить_действие_программы_по_времени"/></text:h>
      <text:p text:style-name="Text_20_body">При установке данной галочки, будут выведены поля для установки даты начала и окончания действия программы.</text:p>
      <text:p text:style-name="Text_20_body"><draw:frame draw:style-name="media" draw:name="5" text:anchor-type="as-char" draw:z-index="5" svg:width="31.220833333333cm" style:rel-width="100%" svg:height="12.805833333333cm" style:rel-height="scale"><draw:image xlink:href="Pictures/5ab08fe8e384e6aec38fa96cc41d31f9.png" xlink:type="simple" xlink:show="embed" xlink:actuate="onLoad"/></draw:frame></text:p>
      <text:p text:style-name="Text_20_body">Данные параметры позволяют настроить промежуток дат, в котором программа будет доступна для оформления. Каждое из полей может остаться пустым, для отсутствия ограничения.</text:p>
      <text:h text:style-name="Heading_20_4" text:outline-level="4"><text:bookmark-start text:name="__RefHeading___например_10"/><text:bookmark-start text:name="например"/>Например:<text:bookmark-end text:name="__RefHeading___например_10"/><text:bookmark-end text:name="например"/></text:h>
      <text:p text:style-name="Text_20_body">Текущая дата - 10 августа 2024 года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Желаемое состояние программы лечения</text:p>
          </table:table-cell>
          <table:table-cell office:value-type="string" table:style-name="tableheader">
            <text:p text:style-name="Table_20_Heading">Значение в поле «Начало действия»</text:p>
          </table:table-cell>
          <table:table-cell office:value-type="string" table:style-name="tableheader">
            <text:p text:style-name="Table_20_Heading">Значение в поле «Конец действия»</text:p>
          </table:table-cell>
        </table:table-row>
        <table:table-row>
          <table:table-cell office:value-type="string" table:style-name="tablecell">
            <text:p text:style-name="tablealignleft">Вы хотите запустить новую программу с 10 сентября 2024 года без окончания срока действия</text:p>
          </table:table-cell>
          <table:table-cell office:value-type="string" table:style-name="tablecell">
            <text:p text:style-name="tablealignleft">10.09.2024</text:p>
          </table:table-cell>
          <table:table-cell office:value-type="string" table:style-name="tablecell">
            <text:p text:style-name="tablealignleft">Пусто</text:p>
          </table:table-cell>
        </table:table-row>
        <table:table-row>
          <table:table-cell office:value-type="string" table:style-name="tablecell">
            <text:p text:style-name="tablealignleft">Вы хотите запустить программу с сегодняшнего числа без окончания срока действия</text:p>
          </table:table-cell>
          <table:table-cell office:value-type="string" table:style-name="tablecell">
            <text:p text:style-name="tablealignleft">Пусто</text:p>
          </table:table-cell>
          <table:table-cell office:value-type="string" table:style-name="tablecell">
            <text:p text:style-name="tablealignleft">Пусто</text:p>
          </table:table-cell>
        </table:table-row>
        <table:table-row>
          <table:table-cell office:value-type="string" table:style-name="tablecell">
            <text:p text:style-name="tablealignleft">Вы хотите запустить программу с сегодняшнего числа до 10 ноября 2024 года</text:p>
          </table:table-cell>
          <table:table-cell office:value-type="string" table:style-name="tablecell">
            <text:p text:style-name="tablealignleft">Пусто</text:p>
          </table:table-cell>
          <table:table-cell office:value-type="string" table:style-name="tablecell">
            <text:p text:style-name="tablealignleft">10.11.2024</text:p>
          </table:table-cell>
        </table:table-row>
        <table:table-row>
          <table:table-cell office:value-type="string" table:style-name="tablecell">
            <text:p text:style-name="tablealignleft">Вы хотите запустить программу с 10 сентября по 15 сентября 2024 года</text:p>
          </table:table-cell>
          <table:table-cell office:value-type="string" table:style-name="tablecell">
            <text:p text:style-name="tablealignleft">10.09.2024</text:p>
          </table:table-cell>
          <table:table-cell office:value-type="string" table:style-name="tablecell">
            <text:p text:style-name="tablealignleft">15.09.2024</text:p>
          </table:table-cell>
        </table:table-row>
      </table:table>
      <text:h text:style-name="Heading_20_3" text:outline-level="3"><text:bookmark-start text:name="__RefHeading___программа_с_фиксированной_стоимостью_11"/><text:bookmark-start text:name="программа_с_фиксированной_стоимостью1"/>Программа с фиксированной стоимостью<text:bookmark-end text:name="__RefHeading___программа_с_фиксированной_стоимостью_11"/><text:bookmark-end text:name="программа_с_фиксированной_стоимостью1"/></text:h>
      <text:p text:style-name="Text_20_body">При установке данной галочки, будут отображены поля для указания Кода, наименования, комментария и стоимости программы с и без скидки.</text:p>
      <text:p text:style-name="Text_20_body"><draw:frame draw:style-name="media" draw:name="6" text:anchor-type="as-char" draw:z-index="6" svg:width="31.855833333333cm" style:rel-width="100%" svg:height="16.007291666667cm" style:rel-height="scale"><draw:image xlink:href="Pictures/605460a3d1607ae1ab428d5fc90c89d5.png" xlink:type="simple" xlink:show="embed" xlink:actuate="onLoad"/></draw:frame></text:p>
      <text:p text:style-name="Text_20_body">Поля «Код», «Наименование» и «Стоимость» будут использованы при оформлении чека на услуги. Данные именно из этих полей попадут на чек как новая услуга.</text:p>
      <text:p text:style-name="Text_20_body">Поле «Комментарий» информационное и не выходит на печать. Его видно только при выборе программы при оформлении платежа.</text:p>
      <text:h text:style-name="Heading_20_3" text:outline-level="3"><text:bookmark-start text:name="__RefHeading___фиксированный_список_услуг_12"/><text:bookmark-start text:name="фиксированный_список_услуг"/>Фиксированный список услуг<text:bookmark-end text:name="__RefHeading___фиксированный_список_услуг_12"/><text:bookmark-end text:name="фиксированный_список_услуг"/></text:h>
      <text:p text:style-name="Text_20_body">При установке данной галочки измениться поведение программы.</text:p>
      <text:p text:style-name="Text_20_body"><draw:frame draw:style-name="media" draw:name="7" text:anchor-type="as-char" draw:z-index="7" svg:width="30.850416666667cm" style:rel-width="100%" svg:height="10.133541666667cm" style:rel-height="scale"><draw:image xlink:href="Pictures/4df123eccd7652ef91f5ff3473a31c1a.png" xlink:type="simple" xlink:show="embed" xlink:actuate="onLoad"/></draw:frame></text:p>
      <text:p text:style-name="Text_20_body">Если галочка не стоит, то при добавление программы в платеж, регистратор сможет удалить или добавить услуги в список <text:line-break/>Если галочка стоит, то редактирование списка услуг будет заблокировано, при оформлении платежа</text:p>
      <text:h text:style-name="Heading_20_2" text:outline-level="2"><text:bookmark-start text:name="__RefHeading___работа_с_программой_13"/><text:bookmark-start text:name="работа_с_программой"/>Работа с программой<text:bookmark-end text:name="__RefHeading___работа_с_программой_13"/><text:bookmark-end text:name="работа_с_программой"/></text:h>
      <text:p text:style-name="Text_20_body">При необходимости, можно отредактировать параметры программы в любое время. Для этого можно воспользоваться функциональными кнопками, справа от наименования программы</text:p>
      <text:p text:style-name="Text_20_body"><draw:frame draw:style-name="media" draw:name="8" text:anchor-type="as-char" draw:z-index="8" svg:width="36.618333333333cm" style:rel-width="100%" svg:height="8.5195833333333cm" style:rel-height="scale"><draw:image xlink:href="Pictures/d86d78a84599d7fc26a0d24a4565e25e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Иконка</text:p>
          </table:table-cell>
          <table:table-cell office:value-type="string" table:style-name="tableheader">
            <text:p text:style-name="Table_20_Heading">Подсказка</text:p>
          </table:table-cell>
          <table:table-cell office:value-type="string" table:style-name="tableheader">
            <text:p text:style-name="Table_20_Heading">Действие по нажатию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9" text:anchor-type="paragraph" draw:z-index="9" svg:width="1.1641666666667cm" svg:height="1.0583333333333cm"><draw:image xlink:href="Pictures/b4427d8f759e141cb60f18a6ae6281b5.png" xlink:type="simple" xlink:show="embed" xlink:actuate="onLoad"/></draw:frame></text:p>
          </table:table-cell>
          <table:table-cell office:value-type="string" table:style-name="tablecell">
            <text:p text:style-name="tablealignleft">Редактировать программу лечения</text:p>
          </table:table-cell>
          <table:table-cell office:value-type="string" table:style-name="tablecell">
            <text:p text:style-name="tablealignleft">Вызывает всплывающее окно редактирования параметров услуг, аналогичное окну при добавлении услуги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0" text:anchor-type="paragraph" draw:z-index="10" svg:width="1.1641666666667cm" svg:height="1.0583333333333cm"><draw:image xlink:href="Pictures/d155d1814a14b8d163929f856007f441.png" xlink:type="simple" xlink:show="embed" xlink:actuate="onLoad"/></draw:frame></text:p>
          </table:table-cell>
          <table:table-cell office:value-type="string" table:style-name="tablecell">
            <text:p text:style-name="tablealignleft">Просмотр списка услуг</text:p>
          </table:table-cell>
          <table:table-cell office:value-type="string" table:style-name="tablecell">
            <text:p text:style-name="tablealignleft">Производит переход на страницу управления списком услуг в программе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1" text:anchor-type="paragraph" draw:z-index="11" svg:width="1.11125cm" svg:height="1.0583333333333cm"><draw:image xlink:href="Pictures/e044f67c1aea557ee075e1f387f6c52e.png" xlink:type="simple" xlink:show="embed" xlink:actuate="onLoad"/></draw:frame></text:p>
          </table:table-cell>
          <table:table-cell office:value-type="string" table:style-name="tablecell">
            <text:p text:style-name="tablealignleft">Распечатать программу лечения</text:p>
          </table:table-cell>
          <table:table-cell office:value-type="string" table:style-name="tablecell">
            <text:p text:style-name="tablealignleft">Вызывает печать списка услуг программы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2" text:anchor-type="paragraph" draw:z-index="12" svg:width="1.11125cm" svg:height="1.0583333333333cm"><draw:image xlink:href="Pictures/6225ceeaabb7ff4a7d30a16306526c03.png" xlink:type="simple" xlink:show="embed" xlink:actuate="onLoad"/></draw:frame></text:p>
          </table:table-cell>
          <table:table-cell office:value-type="string" table:style-name="tablecell">
            <text:p text:style-name="tablealignleft">Скачать список услуг в виде файла Excel</text:p>
          </table:table-cell>
          <table:table-cell office:value-type="string" table:style-name="tablecell">
            <text:p text:style-name="tablealignleft">Скачивает Excel файл со списком услуг программы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3" text:anchor-type="paragraph" draw:z-index="13" svg:width="1.11125cm" svg:height="1.0583333333333cm"><draw:image xlink:href="Pictures/455dc61959780796446ee2be75603684.png" xlink:type="simple" xlink:show="embed" xlink:actuate="onLoad"/></draw:frame></text:p>
          </table:table-cell>
          <table:table-cell office:value-type="string" table:style-name="tablecell">
            <text:p text:style-name="tablealignleft">Удалить программу лечения</text:p>
          </table:table-cell>
          <table:table-cell office:value-type="string" table:style-name="tablecell">
            <text:p text:style-name="tablealignleft">Отмечает программу как неактивную. Программа сразу перестает действовать, что не позволяет ее выбрать при оформлении платежа. Старые платежи по данной программе продолжают функционировать без изменений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new_programs</dc:title>
  </office:meta>
</office:document-meta>
</file>