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b3777b175a6b6c8d7a8d1b39d66b2e.png"/>
  <manifest:file-entry manifest:media-type="image/png" manifest:full-path="Pictures/96ebe0d2674ae356968e3a5378ab38ac.png"/>
  <manifest:file-entry manifest:media-type="image/png" manifest:full-path="Pictures/2e3c42d0d312157d709fac8d17a4a802.png"/>
  <manifest:file-entry manifest:media-type="image/png" manifest:full-path="Pictures/ec56a9466bdeed6547c36e7d4d2ad5c0.png"/>
  <manifest:file-entry manifest:media-type="image/png" manifest:full-path="Pictures/6ee6cad732dd20463e27e0c0c82bc131.png"/>
  <manifest:file-entry manifest:media-type="image/png" manifest:full-path="Pictures/4a770320163f59d83efa86939233fe34.png"/>
  <manifest:file-entry manifest:media-type="image/png" manifest:full-path="Pictures/7be24a044a680dbcb7ab70c30219dc3a.png"/>
  <manifest:file-entry manifest:media-type="image/png" manifest:full-path="Pictures/3da246e6772a34dfaef59de5fcd142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programs"/><text:bookmark-start text:name="__RefHeading___имени_4_1"/><text:bookmark-start text:name="имени_4"/>имени 4<text:bookmark-end text:name="__RefHeading___имени_4_1"/><text:bookmark-end text:name="имени_4"/></text:h>
      <text:h text:style-name="Heading_20_1" text:outline-level="1"><text:bookmark-start text:name="__RefHeading___добавление_программы_в_прейскурант_2"/><text:bookmark-start text:name="добавление_программы_в_прейскурант"/>Добавление "Программы" в прейскурант<text:bookmark-end text:name="__RefHeading___добавление_программы_в_прейскурант_2"/><text:bookmark-end text:name="добавление_программы_в_прейскурант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License Warning</text:span><text:line-break/>You are using an UNLICENSED copy of <text:span text:style-name="Strong_20_Emphasis">Scroll Word Exporter</text:span>.<text:line-break/>Do you find Scroll Word Exporter useful?<text:line-break/>Consider purchasing it today: <text:a xlink:type="simple" xlink:href="https://marketplace.atlassian.com/apps/24982/scroll-word-exporter-for-confluence?tab=overview&amp;hosting=cloud" text:style-name="Internet_20_link" text:visited-style-name="Visited_20_Internet_20_Link">https://marketplace.atlassian.com/apps/24982/scroll-word-exporter-for-confluence?tab=overview&amp;hosting=cloud</text:a></text:p>
          </table:table-cell>
        </table:table-row>
      </table:table>
      <text:p text:style-name="Text_20_body">Для того чтобы добавить новую Программу, перейдите в раздел “Учет услуг”</text:p>
      <text:p text:style-name="Text_20_body"><draw:frame draw:style-name="media" draw:name="0" text:anchor-type="as-char" draw:z-index="0" svg:width="7.1966666666667cm" svg:height="6.4321855921856cm"><draw:image xlink:href="Pictures/b9b3777b175a6b6c8d7a8d1b39d66b2e.png" xlink:type="simple" xlink:show="embed" xlink:actuate="onLoad"/></draw:frame></text:p>
      <text:p text:style-name="Text_20_body">Затем нажмите “Прейскуранты“</text:p>
      <text:p text:style-name="Text_20_body"><draw:frame draw:style-name="media" draw:name="1" text:anchor-type="as-char" draw:z-index="1" svg:width="14.975416666667cm" svg:height="6.1508784552846cm"><draw:image xlink:href="Pictures/96ebe0d2674ae356968e3a5378ab38ac.png" xlink:type="simple" xlink:show="embed" xlink:actuate="onLoad"/></draw:frame></text:p>
      <text:p text:style-name="Text_20_body">и откройте для просмотра основной прайс лист системы:</text:p>
      <text:p text:style-name="Text_20_body"><draw:frame draw:style-name="media" draw:name="2" text:anchor-type="as-char" draw:z-index="2" svg:width="14.975416666667cm" svg:height="2.7307258325251cm"><draw:image xlink:href="Pictures/2e3c42d0d312157d709fac8d17a4a802.png" xlink:type="simple" xlink:show="embed" xlink:actuate="onLoad"/></draw:frame></text:p>
      <text:p text:style-name="Text_20_body">В открывшейся форме просмотра прейскурантов системы, необходимо добавить новый прейскурант. Для этого нажмите кнопку “Добавить”</text:p>
      <text:p text:style-name="Text_20_body"><draw:frame draw:style-name="media" draw:name="3" text:anchor-type="as-char" draw:z-index="3" svg:width="14.975416666667cm" svg:height="6.525519726248cm"><draw:image xlink:href="Pictures/ec56a9466bdeed6547c36e7d4d2ad5c0.png" xlink:type="simple" xlink:show="embed" xlink:actuate="onLoad"/></draw:frame></text:p>
      <text:p text:style-name="Text_20_body">В форме параметров прайс - листа укажите наименование программы (как она будет называться в нашем прейскуранте) и проставьте галочку, напротив свойства - ПРОГРАММА</text:p>
      <text:p text:style-name="Text_20_body"><draw:frame draw:style-name="media" draw:name="4" text:anchor-type="as-char" draw:z-index="4" svg:width="14.975416666667cm" svg:height="6.4822160714286cm"><draw:image xlink:href="Pictures/6ee6cad732dd20463e27e0c0c82bc131.png" xlink:type="simple" xlink:show="embed" xlink:actuate="onLoad"/></draw:frame></text:p>
      <text:p text:style-name="Text_20_body">Нажмите “Сохранить“. Для редактирования списка услуг программы нажмите “Посмотреть прейскурант“</text:p>
      <text:p text:style-name="Text_20_body"><draw:frame draw:style-name="media" draw:name="5" text:anchor-type="as-char" draw:z-index="5" svg:width="14.975416666667cm" svg:height="6.9161827697262cm"><draw:image xlink:href="Pictures/4a770320163f59d83efa86939233fe34.png" xlink:type="simple" xlink:show="embed" xlink:actuate="onLoad"/></draw:frame></text:p>
      <text:p text:style-name="Text_20_body">Для добавления услуги в программу выберите прейскурант в котором находится услуга и начните вводить наименование услуги</text:p>
      <text:p text:style-name="Text_20_body"><draw:frame draw:style-name="media" draw:name="6" text:anchor-type="as-char" draw:z-index="6" svg:width="14.975416666667cm" svg:height="5.6085537323037cm"><draw:image xlink:href="Pictures/7be24a044a680dbcb7ab70c30219dc3a.png" xlink:type="simple" xlink:show="embed" xlink:actuate="onLoad"/></draw:frame></text:p>
      <text:p text:style-name="Text_20_body">все услуги которые подходят под указанный фильтр будут доступны для добавления в программу по зеленому плюсу напротив услуги</text:p>
      <text:p text:style-name="Text_20_body"><draw:frame draw:style-name="media" draw:name="7" text:anchor-type="as-char" draw:z-index="7" svg:width="14.975416666667cm" svg:height="8.3293499677003cm"><draw:image xlink:href="Pictures/3da246e6772a34dfaef59de5fcd142a9.png" xlink:type="simple" xlink:show="embed" xlink:actuate="onLoad"/></draw:frame>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programs</dc:title>
  </office:meta>
</office:document-meta>
</file>