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2685f5dd79610cb5a6e5329e8db8e00.png"/>
  <manifest:file-entry manifest:media-type="image/png" manifest:full-path="Pictures/67f487895a3ed1413b5f17764b526b9f.png"/>
  <manifest:file-entry manifest:media-type="image/png" manifest:full-path="Pictures/80152c391c0796a6eaa02b7100b65547.png"/>
  <manifest:file-entry manifest:media-type="image/png" manifest:full-path="Pictures/d10f1cd0e24892a477ea624caeb6409a.png"/>
  <manifest:file-entry manifest:media-type="image/png" manifest:full-path="Pictures/410dfe4a4a2788615276b2c60d3ddbbb.png"/>
  <manifest:file-entry manifest:media-type="image/png" manifest:full-path="Pictures/94b6bfda2e6eb614048809b7e2752faf.png"/>
  <manifest:file-entry manifest:media-type="image/png" manifest:full-path="Pictures/fc2eb51936879ceed1dcbae109b7d911.png"/>
  <manifest:file-entry manifest:media-type="image/png" manifest:full-path="Pictures/b6c05ec28f2d959c600b43d103cfcbcb.png"/>
  <manifest:file-entry manifest:media-type="image/png" manifest:full-path="Pictures/df68f8b1ad28cb2860b94f5b9cb8b2ec.png"/>
  <manifest:file-entry manifest:media-type="image/png" manifest:full-path="Pictures/a8baf984da00e2baadbbb8560695975d.png"/>
  <manifest:file-entry manifest:media-type="image/png" manifest:full-path="Pictures/b83de3d726b1383710ae4f2d9fdab2d3.png"/>
  <manifest:file-entry manifest:media-type="image/png" manifest:full-path="Pictures/37502a473b73045e75a7bb50491f8488.png"/>
  <manifest:file-entry manifest:media-type="image/png" manifest:full-path="Pictures/f38cf110b483aa689cece39f561b70d1.png"/>
  <manifest:file-entry manifest:media-type="image/png" manifest:full-path="Pictures/380271876b4929c22c10d759f05fca6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xpert:prices:returns"/><text:bookmark-start text:name="__RefHeading___создание_возвратов_1"/><text:bookmark-start text:name="создание_возвратов"/>Создание возвратов<text:bookmark-end text:name="__RefHeading___создание_возвратов_1"/><text:bookmark-end text:name="создание_возвратов"/></text:h>
      <text:h text:style-name="Heading_20_2" text:outline-level="2"><text:bookmark-start text:name="__RefHeading___платежи_2"/><text:bookmark-start text:name="платежи"/>Платежи<text:bookmark-end text:name="__RefHeading___платежи_2"/><text:bookmark-end text:name="платежи"/></text:h>
      <text:p text:style-name="Text_20_body">Платеж, это сущность, которая отображает авансовое внесение денег за будущие услуги. Платежи бывают следующих типов</text:p>
      <text:list text:style-name="List_20_1" text:continue-numbering="false">
        <text:list-item>
          <text:p text:style-name="List_20_1_Content_First">Платеж</text:p>
          <text:list text:style-name="List_20_1">
            <text:list-item>
              <text:p text:style-name="List_20_1_Content">За амбулаторное лечение</text:p>
              <text:list text:style-name="List_20_1">
                <text:list-item>
                  <text:p text:style-name="List_20_1_Content">Со списком услуг</text:p>
                </text:list-item>
                <text:list-item>
                  <text:p text:style-name="List_20_1_Content">Без списка услуг</text:p>
                </text:list-item>
              </text:list>
            </text:list-item>
            <text:list-item>
              <text:p text:style-name="List_20_1_Content">За стационарное лечение</text:p>
              <text:list text:style-name="List_20_1">
                <text:list-item>
                  <text:p text:style-name="List_20_1_Content">Со списком услуг</text:p>
                </text:list-item>
                <text:list-item>
                  <text:p text:style-name="List_20_1_Content">Без списка услуг</text:p>
                </text:list-item>
              </text:list>
            </text:list-item>
          </text:list>
        </text:list-item>
        <text:list-item>
          <text:p text:style-name="List_20_1_Content">Возврат</text:p>
          <text:list text:style-name="List_20_1">
            <text:list-item>
              <text:p text:style-name="List_20_1_Content">Со списком услуг</text:p>
            </text:list-item>
            <text:list-item>
              <text:p text:style-name="List_20_1_Content_Last">Без списка услуг</text:p>
            </text:list-item>
          </text:list>
        </text:list-item>
      </text:list>
      <text:p text:style-name="Text_20_body">В них всех есть определенные ограничения, о которых будет рассказано в соответствующем пункте данного руководства</text:p>
      <text:h text:style-name="Heading_20_3" text:outline-level="3"><text:bookmark-start text:name="__RefHeading___ограничение_на_возврат_3"/><text:bookmark-start text:name="ограничение_на_возврат"/>Ограничение на возврат<text:bookmark-end text:name="__RefHeading___ограничение_на_возврат_3"/><text:bookmark-end text:name="ограничение_на_возврат"/></text:h>
      <text:p text:style-name="Text_20_body">В системе может быть указано одно из следующих ниже ограничений на возврат платежа:</text:p>
      <text:list text:style-name="List_20_1" text:continue-numbering="false">
        <text:list-item>
          <text:p text:style-name="List_20_1_Content_First"><text:span text:style-name="Strong_20_Emphasis">Возврат #&lt;XXX&gt; уже оформлен</text:span>  - Данное сообщение говорит о том, что на данный платеж уже был сформирован возврат, вместо &lt;XXX&gt; будет указан внутренний идентификатор (номер записи) платежа с признаком «Возврат средств»</text:p>
        </text:list-item>
        <text:list-item>
          <text:p text:style-name="List_20_1_Content"><text:span text:style-name="Strong_20_Emphasis">Платеж привязан к реестру амбулаторных услуг #&lt;XXX&gt;. Возврат невозможен.</text:span> - Данное сообщение говорит о том, что с платежа уже начали оказывать услуги по курсовому лечению, значит полного возврата средств не предусмотрено. Требуется производить возврат с реестра амбулаторных услуг. Вместо  &lt;XXX&gt; будет указан внутренний идентификатор (номер записи) реестра амбулаторных услуг</text:p>
        </text:list-item>
        <text:list-item>
          <text:p text:style-name="List_20_1_Content"><text:span text:style-name="Strong_20_Emphasis">Платеж привязан к истории болезни #&lt;XXX&gt;. Возврат невозможен.</text:span> - Данное сообщение говорит о том, что платеж уже привязан к истории болезни. Для оформления возврата нужно либо отвязать платеж от истории болезни, либо оформить возврат с реестра стационарных услуг. Вместо  &lt;XXX&gt; будет указан номер истории болезни, к которому привязан платеж</text:p>
        </text:list-item>
        <text:list-item>
          <text:p text:style-name="List_20_1_Content_Last"><text:span text:style-name="Strong_20_Emphasis">Платеж привязан к стационарных</text:span><text:span text:style-name="Strong_20_Emphasis"> амбулаторных услуг #&lt;XXX&gt;. Возврат невозможен.</text:span> - Данное сообщение говорит о том, что платеж привязан как доплата к реестру стационарных услуг. Оформлять возврат следует с реестра стационарных услуг.  Вместо  &lt;XXX&gt; будет указан внутренний идентификатор (номер записи) реестра стационарных услуг
</text:p>
          <text:h text:style-name="Heading_20_3" text:outline-level="3"><text:bookmark-start text:name="__RefHeading___платеж_за_амбулаторное_лечение_без_списка_услуг_4"/><text:bookmark-start text:name="платеж_за_амбулаторное_лечение_без_списка_услуг"/>Платеж за амбулаторное лечение без списка услуг<text:bookmark-end text:name="__RefHeading___платеж_за_амбулаторное_лечение_без_списка_услуг_4"/><text:bookmark-end text:name="платеж_за_амбулаторное_лечение_без_списка_услуг"/></text:h>
        </text:list-item>
      </text:list>
      <text:p text:style-name="Text_20_body">Данные платеж обычно используется для доплаты за долг по лечению. Для создания возврата по такому платежу, найдите его в карте пациента в разделе «Счета и талоны»</text:p>
      <text:p text:style-name="Text_20_body"><draw:frame draw:style-name="mediacenter" draw:name="0" text:anchor-type="paragraph" draw:z-index="0" svg:width="23.706666666667cm" style:rel-width="100%" svg:height="7.0379166666667cm" style:rel-height="scale"><draw:image xlink:href="Pictures/c2685f5dd79610cb5a6e5329e8db8e00.png" xlink:type="simple" xlink:show="embed" xlink:actuate="onLoad"/></draw:frame></text:p>
      <text:p text:style-name="Text_20_body">Если данный платеж может быть возвращен, то на нем будет кнопка «Сделать возврат». Нажмите на нее</text:p>
      <text:p text:style-name="Text_20_body"><draw:frame draw:style-name="mediacenter" draw:name="1" text:anchor-type="paragraph" draw:z-index="1" svg:width="35.983333333333cm" style:rel-width="100%" svg:height="7.3289583333333cm" style:rel-height="scale"><draw:image xlink:href="Pictures/67f487895a3ed1413b5f17764b526b9f.png" xlink:type="simple" xlink:show="embed" xlink:actuate="onLoad"/></draw:frame>После обработки, в карту будет добавлен Платеж с признаком «Возврат средств»</text:p>
      <text:p text:style-name="Text_20_body"><draw:frame draw:style-name="mediacenter" draw:name="2" text:anchor-type="paragraph" draw:z-index="2" svg:width="35.427708333333cm" style:rel-width="100%" svg:height="10.530416666667cm" style:rel-height="scale"><draw:image xlink:href="Pictures/80152c391c0796a6eaa02b7100b65547.png" xlink:type="simple" xlink:show="embed" xlink:actuate="onLoad"/></draw:frame></text:p>
      <text:h text:style-name="Heading_20_3" text:outline-level="3"><text:bookmark-start text:name="__RefHeading___платеж_за_амбулаторное_лечение_со_списком_услуг_5"/><text:bookmark-start text:name="платеж_за_амбулаторное_лечение_со_списком_услуг"/>Платеж за амбулаторное лечение со списком услуг<text:bookmark-end text:name="__RefHeading___платеж_за_амбулаторное_лечение_со_списком_услуг_5"/><text:bookmark-end text:name="платеж_за_амбулаторное_лечение_со_списком_услуг"/></text:h>
      <text:p text:style-name="Text_20_body">Данный платеж используется для оплаты курсового лечения в клинике. Он может находится в двух состояниях: привязан к реестру амбулаторного курсового лечения или не привязан</text:p>
      <text:h text:style-name="Heading_20_4" text:outline-level="4"><text:bookmark-start text:name="__RefHeading___не_привязан_к_реестру_амбулаторного_курсового_лечения_6"/><text:bookmark-start text:name="не_привязан_к_реестру_амбулаторного_курсового_лечения"/>Не привязан к реестру амбулаторного курсового лечения<text:bookmark-end text:name="__RefHeading___не_привязан_к_реестру_амбулаторного_курсового_лечения_6"/><text:bookmark-end text:name="не_привязан_к_реестру_амбулаторного_курсового_лечения"/></text:h>
      <text:p text:style-name="Text_20_body">В таком виде услуги по данному платежу не оказывались и доступен только полный возврат средств по всем услугам платежа.</text:p>
      <text:p text:style-name="Text_20_body">Для создания возврата по такому платежу, найдите его в карте пациента в разделе «Счета и талоны»</text:p>
      <text:p text:style-name="Text_20_body"><draw:frame draw:style-name="mediacenter" draw:name="3" text:anchor-type="paragraph" draw:z-index="3" svg:width="23.706666666667cm" style:rel-width="100%" svg:height="7.0379166666667cm" style:rel-height="scale"><draw:image xlink:href="Pictures/c2685f5dd79610cb5a6e5329e8db8e00.png" xlink:type="simple" xlink:show="embed" xlink:actuate="onLoad"/></draw:frame></text:p>
      <text:p text:style-name="Text_20_body">Если данный платеж может быть возвращен, то на нем будет кнопка «Сделать возврат». Нажмите на нее<draw:frame draw:style-name="mediacenter" draw:name="4" text:anchor-type="paragraph" draw:z-index="4" svg:width="35.268958333333cm" style:rel-width="100%" svg:height="13.043958333333cm" style:rel-height="scale"><draw:image xlink:href="Pictures/d10f1cd0e24892a477ea624caeb6409a.png" xlink:type="simple" xlink:show="embed" xlink:actuate="onLoad"/></draw:frame></text:p>
      <text:p text:style-name="Text_20_body">После обработки, в карту будет добавлен Платеж с признаком «Возврат средств»</text:p>
      <text:p text:style-name="Text_20_body"><draw:frame draw:style-name="mediacenter" draw:name="5" text:anchor-type="paragraph" draw:z-index="5" svg:width="35.189583333333cm" style:rel-width="100%" svg:height="10.265833333333cm" style:rel-height="scale"><draw:image xlink:href="Pictures/410dfe4a4a2788615276b2c60d3ddbbb.png" xlink:type="simple" xlink:show="embed" xlink:actuate="onLoad"/></draw:frame></text:p>
      <text:h text:style-name="Heading_20_4" text:outline-level="4"><text:bookmark-start text:name="__RefHeading___привязан_к_реестру_амбулаторного_курсового_лечения_7"/><text:bookmark-start text:name="привязан_к_реестру_амбулаторного_курсового_лечения"/>Привязан к реестру амбулаторного курсового лечения<text:bookmark-end text:name="__RefHeading___привязан_к_реестру_амбулаторного_курсового_лечения_7"/><text:bookmark-end text:name="привязан_к_реестру_амбулаторного_курсового_лечения"/></text:h>
      <text:p text:style-name="Text_20_body">В этом варианте, платеж уже привязан к реестру, а значит часть услуг была оказана. Такой платеж нельзя вернуть. Возможен возврат только с реестра амбулаторного курсового лечения.</text:p>
      <text:p text:style-name="Text_20_body">На платеже вы увидите, что данный платеж не может быть возвращен<draw:frame draw:style-name="mediacenter" draw:name="6" text:anchor-type="paragraph" draw:z-index="6" svg:width="35.348333333333cm" style:rel-width="100%" svg:height="12.991041666667cm" style:rel-height="scale"><draw:image xlink:href="Pictures/94b6bfda2e6eb614048809b7e2752faf.png" xlink:type="simple" xlink:show="embed" xlink:actuate="onLoad"/></draw:frame>Платеж за стационарное лечение без списка услуг</text:p>
      <text:p text:style-name="Text_20_body">Обычно такой вид платежа используется как доплата к текущему реестру услуг.</text:p>
      <text:h text:style-name="Heading_20_4" text:outline-level="4"><text:bookmark-start text:name="__RefHeading___платеж_за_стационарное_лечение_без_списка_услуг_не_привязанный_к_истории_болезни_или_реестру_8"/><text:bookmark-start text:name="платеж_за_стационарное_лечение_без_списка_услуг_не_привязанный_к_истории_болезни_или_реестру"/>Платеж за стационарное лечение без списка услуг не привязанный к истории болезни или реестру<text:bookmark-end text:name="__RefHeading___платеж_за_стационарное_лечение_без_списка_услуг_не_привязанный_к_истории_болезни_или_реестру_8"/><text:bookmark-end text:name="платеж_за_стационарное_лечение_без_списка_услуг_не_привязанный_к_истории_болезни_или_реестру"/></text:h>
      <text:p text:style-name="Text_20_body">Для создания возврата по такому платежу, найдите его в карте пациента в разделе «Счета и талоны»</text:p>
      <text:p text:style-name="Text_20_body"><draw:frame draw:style-name="mediacenter" draw:name="7" text:anchor-type="paragraph" draw:z-index="7" svg:width="23.706666666667cm" style:rel-width="100%" svg:height="7.0379166666667cm" style:rel-height="scale"><draw:image xlink:href="Pictures/c2685f5dd79610cb5a6e5329e8db8e00.png" xlink:type="simple" xlink:show="embed" xlink:actuate="onLoad"/></draw:frame></text:p>
      <text:p text:style-name="Text_20_body">Если данный платеж может быть возвращен, то на нем будет кнопка «Сделать возврат». Нажмите на нее<draw:frame draw:style-name="mediacenter" draw:name="8" text:anchor-type="paragraph" draw:z-index="8" svg:width="35.40125cm" style:rel-width="100%" svg:height="8.969375cm" style:rel-height="scale"><draw:image xlink:href="Pictures/fc2eb51936879ceed1dcbae109b7d911.png" xlink:type="simple" xlink:show="embed" xlink:actuate="onLoad"/></draw:frame></text:p>
      <text:p text:style-name="Text_20_body">После обработки, в карту будет добавлен Платеж с признаком «Возврат средств»<draw:frame draw:style-name="mediacenter" draw:name="9" text:anchor-type="paragraph" draw:z-index="9" svg:width="35.2425cm" style:rel-width="100%" svg:height="11.403541666667cm" style:rel-height="scale"><draw:image xlink:href="Pictures/b6c05ec28f2d959c600b43d103cfcbcb.png" xlink:type="simple" xlink:show="embed" xlink:actuate="onLoad"/></draw:frame></text:p>
      <text:h text:style-name="Heading_20_4" text:outline-level="4"><text:bookmark-start text:name="__RefHeading___платеж_за_стационарное_лечение_без_списка_услуг_привязанный_к_истории_болезни_или_реестру_9"/><text:bookmark-start text:name="платеж_за_стационарное_лечение_без_списка_услуг_привязанный_к_истории_болезни_или_реестру"/>Платеж за стационарное лечение без списка услуг привязанный к истории болезни или реестру<text:bookmark-end text:name="__RefHeading___платеж_за_стационарное_лечение_без_списка_услуг_привязанный_к_истории_болезни_или_реестру_9"/><text:bookmark-end text:name="платеж_за_стационарное_лечение_без_списка_услуг_привязанный_к_истории_болезни_или_реестру"/></text:h>
      <text:p text:style-name="Text_20_body">Такой платеж вернуть не получится. Требуется оформление возврата с реестра стационарных услуг. На платеже вы увидите сообщение о том, что возврат невозможен</text:p>
      <text:p text:style-name="Text_20_body"><draw:frame draw:style-name="mediacenter" draw:name="10" text:anchor-type="paragraph" draw:z-index="10" svg:width="35.295416666667cm" style:rel-width="100%" svg:height="7.14375cm" style:rel-height="scale"><draw:image xlink:href="Pictures/df68f8b1ad28cb2860b94f5b9cb8b2ec.png" xlink:type="simple" xlink:show="embed" xlink:actuate="onLoad"/></draw:frame></text:p>
      <text:h text:style-name="Heading_20_3" text:outline-level="3"><text:bookmark-start text:name="__RefHeading___платеж_за_стационарное_лечение_со_списком_услуг_10"/><text:bookmark-start text:name="платеж_за_стационарное_лечение_со_списком_услуг"/>Платеж за стационарное лечение со списком услуг<text:bookmark-end text:name="__RefHeading___платеж_за_стационарное_лечение_со_списком_услуг_10"/><text:bookmark-end text:name="платеж_за_стационарное_лечение_со_списком_услуг"/></text:h>
      <text:p text:style-name="Text_20_body">Обычно такой платеж используется для внесения авансового платежа за предстоящее стационарное лечение пациента.</text:p>
      <text:h text:style-name="Heading_20_4" text:outline-level="4"><text:bookmark-start text:name="__RefHeading___платеж_за_стационарное_лечение_со_списком_услуг_не_привязанный_к_истории_болезни_или_реестру_11"/><text:bookmark-start text:name="платеж_за_стационарное_лечение_со_списком_услуг_не_привязанный_к_истории_болезни_или_реестру"/>Платеж за стационарное лечение со списком услуг не привязанный к истории болезни или реестру<text:bookmark-end text:name="__RefHeading___платеж_за_стационарное_лечение_со_списком_услуг_не_привязанный_к_истории_болезни_или_реестру_11"/><text:bookmark-end text:name="платеж_за_стационарное_лечение_со_списком_услуг_не_привязанный_к_истории_болезни_или_реестру"/></text:h>
      <text:p text:style-name="Text_20_body">Для создания возврата по такому платежу, найдите его в карте пациента в разделе «Счета и талоны»</text:p>
      <text:p text:style-name="Text_20_body"><draw:frame draw:style-name="mediacenter" draw:name="11" text:anchor-type="paragraph" draw:z-index="11" svg:width="23.706666666667cm" style:rel-width="100%" svg:height="7.0379166666667cm" style:rel-height="scale"><draw:image xlink:href="Pictures/c2685f5dd79610cb5a6e5329e8db8e00.png" xlink:type="simple" xlink:show="embed" xlink:actuate="onLoad"/></draw:frame></text:p>
      <text:p text:style-name="Text_20_body">Если данный платеж может быть возвращен, то на нем будет кнопка «Сделать возврат». Нажмите на нее<draw:frame draw:style-name="mediacenter" draw:name="12" text:anchor-type="paragraph" draw:z-index="12" svg:width="35.136666666667cm" style:rel-width="100%" svg:height="14.366875cm" style:rel-height="scale"><draw:image xlink:href="Pictures/a8baf984da00e2baadbbb8560695975d.png" xlink:type="simple" xlink:show="embed" xlink:actuate="onLoad"/></draw:frame></text:p>
      <text:p text:style-name="Text_20_body">После обработки, в карту будет добавлен Платеж с признаком «Возврат средств»</text:p>
      <text:p text:style-name="Text_20_body"><draw:frame draw:style-name="mediacenter" draw:name="13" text:anchor-type="paragraph" draw:z-index="13" svg:width="35.295416666667cm" style:rel-width="100%" svg:height="11.403541666667cm" style:rel-height="scale"><draw:image xlink:href="Pictures/b83de3d726b1383710ae4f2d9fdab2d3.png" xlink:type="simple" xlink:show="embed" xlink:actuate="onLoad"/></draw:frame></text:p>
      <text:h text:style-name="Heading_20_4" text:outline-level="4"><text:bookmark-start text:name="__RefHeading___платеж_за_стационарное_лечение_со_списком_услуг_привязанный_к_истории_болезни_или_реестру_12"/><text:bookmark-start text:name="платеж_за_стационарное_лечение_со_списком_услуг_привязанный_к_истории_болезни_или_реестру"/>Платеж за стационарное лечение со списком услуг привязанный к истории болезни или реестру<text:bookmark-end text:name="__RefHeading___платеж_за_стационарное_лечение_со_списком_услуг_привязанный_к_истории_болезни_или_реестру_12"/><text:bookmark-end text:name="платеж_за_стационарное_лечение_со_списком_услуг_привязанный_к_истории_болезни_или_реестру"/></text:h>
      <text:p text:style-name="Text_20_body">Такой платеж вернуть не получится. Требуется оформление возврата с реестра стационарных услуг. На платеже вы увидите сообщение о том, что возврат невозможен</text:p>
      <text:p text:style-name="Text_20_body"><draw:frame draw:style-name="mediacenter" draw:name="14" text:anchor-type="paragraph" draw:z-index="14" svg:width="35.189583333333cm" style:rel-width="100%" svg:height="11.641666666667cm" style:rel-height="scale"><draw:image xlink:href="Pictures/37502a473b73045e75a7bb50491f8488.png" xlink:type="simple" xlink:show="embed" xlink:actuate="onLoad"/></draw:frame></text:p>
      <text:h text:style-name="Heading_20_2" text:outline-level="2"><text:bookmark-start text:name="__RefHeading___счет_за_амбулаторные_услуги_13"/><text:bookmark-start text:name="счет_за_амбулаторные_услуги"/>Счет за амбулаторные услуги<text:bookmark-end text:name="__RefHeading___счет_за_амбулаторные_услуги_13"/><text:bookmark-end text:name="счет_за_амбулаторные_услуги"/></text:h>
      <text:h text:style-name="Heading_20_2" text:outline-level="2"><text:bookmark-start text:name="__RefHeading___реестр_услуг_оказанных_амбулаторно_14"/><text:bookmark-start text:name="реестр_услуг_оказанных_амбулаторно"/>Реестр услуг, оказанных амбулаторно<text:bookmark-end text:name="__RefHeading___реестр_услуг_оказанных_амбулаторно_14"/><text:bookmark-end text:name="реестр_услуг_оказанных_амбулаторно"/></text:h>
      <text:p text:style-name="Text_20_body">Чтобы провести такой возврат, найдите его в карте пациента в разделе «Счета и талоны»</text:p>
      <text:p text:style-name="Text_20_body"><draw:frame draw:style-name="mediacenter" draw:name="15" text:anchor-type="paragraph" draw:z-index="15" svg:width="23.706666666667cm" style:rel-width="100%" svg:height="7.0379166666667cm" style:rel-height="scale"><draw:image xlink:href="Pictures/c2685f5dd79610cb5a6e5329e8db8e00.png" xlink:type="simple" xlink:show="embed" xlink:actuate="onLoad"/></draw:frame></text:p>
      <text:p text:style-name="Text_20_body">Найдите в этом же разделе запись «Реестр услуг, оказанных амбулаторно». Если в реестре есть список не оказанных услуг, то на нем будет кнопка «Сделать возврат». Нажмите на нее<draw:frame draw:style-name="mediacenter" draw:name="16" text:anchor-type="paragraph" draw:z-index="16" svg:width="35.40125cm" style:rel-width="100%" svg:height="20.267083333333cm" style:rel-height="scale"><draw:image xlink:href="Pictures/f38cf110b483aa689cece39f561b70d1.png" xlink:type="simple" xlink:show="embed" xlink:actuate="onLoad"/></draw:frame></text:p>
      <text:p text:style-name="Text_20_body">После обработки, в карту будет добавлен Платеж с признаком «Возврат средств»<draw:frame draw:style-name="mediacenter" draw:name="17" text:anchor-type="paragraph" draw:z-index="17" svg:width="35.268958333333cm" style:rel-width="100%" svg:height="15.742708333333cm" style:rel-height="scale"><draw:image xlink:href="Pictures/380271876b4929c22c10d759f05fca6a.png" xlink:type="simple" xlink:show="embed" xlink:actuate="onLoad"/></draw:frame></text:p>
      <text:p text:style-name="Text_20_body">Обратите внимание, данный платеж идет с перечислением списка услуг, которые идут на возврат, так как возврат идет не на всю стоимость платежа.</text:p>
      <text:h text:style-name="Heading_20_2" text:outline-level="2"><text:bookmark-start text:name="__RefHeading___реестр_услуг_оказанных_в_стационаре_15"/><text:bookmark-start text:name="реестр_услуг_оказанных_в_стационаре"/>Реестр услуг, оказанных в стационаре<text:bookmark-end text:name="__RefHeading___реестр_услуг_оказанных_в_стационаре_15"/><text:bookmark-end text:name="реестр_услуг_оказанных_в_стационаре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xpert:prices:returns</dc:title>
  </office:meta>
</office:document-meta>
</file>