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52cf4b6a299fcc93dabc071ac6d9c4.png"/>
  <manifest:file-entry manifest:media-type="image/png" manifest:full-path="Pictures/60c67c8ea26c5169bf7d5d4de01be775.png"/>
  <manifest:file-entry manifest:media-type="image/png" manifest:full-path="Pictures/c81c98733e244547636cdaa98b7ed7c3.png"/>
  <manifest:file-entry manifest:media-type="image/png" manifest:full-path="Pictures/5d61034e6517425113fb9cc21bff5b8c.png"/>
  <manifest:file-entry manifest:media-type="image/png" manifest:full-path="Pictures/ae94a15d48fbed13f22e1d7f91b92479.png"/>
  <manifest:file-entry manifest:media-type="image/png" manifest:full-path="Pictures/652c33c9f564485989d378b5edd77339.png"/>
  <manifest:file-entry manifest:media-type="image/png" manifest:full-path="Pictures/7287e38cf4eb0019c092cc64c4188d9d.png"/>
  <manifest:file-entry manifest:media-type="image/png" manifest:full-path="Pictures/3cc14fd423acf74a1b507ede9210cb06.png"/>
  <manifest:file-entry manifest:media-type="image/png" manifest:full-path="Pictures/f3cc37bf5a1c9b33bc46f97611cf4be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prices:room_procedures"/><text:bookmark-start text:name="__RefHeading___пользователя_мис_мгерм_администратор_1"/><text:bookmark-start text:name="пользователя_мис_мгерм_администратор"/>пользователя МИС МГЕРМ (Администратор)<text:bookmark-end text:name="__RefHeading___пользователя_мис_мгерм_администратор_1"/><text:bookmark-end text:name="пользователя_мис_мгерм_администратор"/></text:h>
      <text:p text:style-name="Text_20_body">Для настройки списка услуг, оказываемых в кабинете, нажмите <draw:frame draw:style-name="media" draw:name="0" text:anchor-type="as-char" draw:z-index="0" svg:width="1.11125cm" svg:height="1.11125cm"><draw:image xlink:href="Pictures/dd52cf4b6a299fcc93dabc071ac6d9c4.png" xlink:type="simple" xlink:show="embed" xlink:actuate="onLoad"/></draw:frame>на панели настройки кабинета</text:p>
      <text:p text:style-name="Text_20_body"><draw:frame draw:style-name="media" draw:name="1" text:anchor-type="as-char" draw:z-index="1" svg:width="37.703125cm" style:rel-width="100%" svg:height="13.387916666667cm" style:rel-height="scale"><draw:image xlink:href="Pictures/60c67c8ea26c5169bf7d5d4de01be775.png" xlink:type="simple" xlink:show="embed" xlink:actuate="onLoad"/></draw:frame><text:line-break/><text:line-break/> Откроется форма для редактирования списка услуг кабинета</text:p>
      <text:p text:style-name="Text_20_body"><text:line-break/><draw:frame draw:style-name="media" draw:name="2" text:anchor-type="as-char" draw:z-index="2" svg:width="36.83cm" style:rel-width="100%" svg:height="20.47875cm" style:rel-height="scale"><draw:image xlink:href="Pictures/c81c98733e244547636cdaa98b7ed7c3.png" xlink:type="simple" xlink:show="embed" xlink:actuate="onLoad"/></draw:frame></text:p>
      <text:p text:style-name="Text_20_body">По аналогии с настройкой списка услуг для специальности, можно:<text:line-break/>
<draw:frame draw:style-name="media" draw:name="3" text:anchor-type="as-char" draw:z-index="3" svg:width="34.104791666667cm" style:rel-width="100%" svg:height="8.810625cm" style:rel-height="scale"><draw:image xlink:href="Pictures/5d61034e6517425113fb9cc21bff5b8c.png" xlink:type="simple" xlink:show="embed" xlink:actuate="onLoad"/></draw:frame></text:p>
      <text:list text:style-name="List_20_1" text:continue-numbering="false">
        <text:list-item>
          <text:p text:style-name="List_20_1_Content_First">добавлять конкретную услугу (по одной)</text:p>
        </text:list-item>
        <text:list-item>
          <text:p text:style-name="List_20_1_Content_Last">либо добавить весь раздел прейскуранта <draw:frame draw:style-name="media" draw:name="4" text:anchor-type="as-char" draw:z-index="4" svg:width="0.84666666666667cm" svg:height="0.84666666666667cm"><draw:image xlink:href="Pictures/ae94a15d48fbed13f22e1d7f91b92479.png" xlink:type="simple" xlink:show="embed" xlink:actuate="onLoad"/></draw:frame>
Так же можно Скопировать услуги другого кабинета в данный кабинет:</text:p>
        </text:list-item>
      </text:list>
      <text:p text:style-name="Text_20_body"><draw:frame draw:style-name="media" draw:name="5" text:anchor-type="as-char" draw:z-index="5" svg:width="35.903958333333cm" style:rel-width="100%" svg:height="7.6729166666667cm" style:rel-height="scale"><draw:image xlink:href="Pictures/652c33c9f564485989d378b5edd77339.png" xlink:type="simple" xlink:show="embed" xlink:actuate="onLoad"/></draw:frame></text:p>
      <text:list text:style-name="List_20_1" text:continue-numbering="false">
        <text:list-item>
          <text:p text:style-name="List_20_1_Content_First">по одной услуге</text:p>
        </text:list-item>
        <text:list-item>
          <text:p text:style-name="List_20_1_Content">сразу все услуги кабинета<draw:frame draw:style-name="media" draw:name="6" text:anchor-type="as-char" draw:z-index="6" svg:width="0.84666666666667cm" svg:height="0.84666666666667cm"><draw:image xlink:href="Pictures/ae94a15d48fbed13f22e1d7f91b92479.png" xlink:type="simple" xlink:show="embed" xlink:actuate="onLoad"/></draw:frame>
<text:line-break/>Чтобы удалить услуги из списка<text:line-break/>
</text:p>
        </text:list-item>
        <text:list-item>
          <text:p text:style-name="List_20_1_Content">по одной нажмите <draw:frame draw:style-name="media" draw:name="7" text:anchor-type="as-char" draw:z-index="7" svg:width="0.42333333333333cm" svg:height="0.42333333333333cm"><draw:image xlink:href="Pictures/7287e38cf4eb0019c092cc64c4188d9d.png" xlink:type="simple" xlink:show="embed" xlink:actuate="onLoad"/></draw:frame> напротив соответствующей</text:p>
        </text:list-item>
        <text:list-item>
          <text:p text:style-name="List_20_1_Content_Last">либо выберите несколько услуг <draw:frame draw:style-name="media" draw:name="8" text:anchor-type="as-char" draw:z-index="8" svg:width="0.68791666666667cm" svg:height="0.68791666666667cm"><draw:image xlink:href="Pictures/3cc14fd423acf74a1b507ede9210cb06.png" xlink:type="simple" xlink:show="embed" xlink:actuate="onLoad"/></draw:frame> проставив галочки в поле и нажмите “<text:span text:style-name="Strong_20_Emphasis">Удалить выбранные</text:span>”
<draw:frame draw:style-name="media" draw:name="9" text:anchor-type="as-char" draw:z-index="9" svg:width="29.68625cm" style:rel-width="100%" svg:height="16.8275cm" style:rel-height="scale"><draw:image xlink:href="Pictures/f3cc37bf5a1c9b33bc46f97611cf4be8.png" xlink:type="simple" xlink:show="embed" xlink:actuate="onLoad"/></draw:frame><text:line-break/><text:line-break/><text:line-break/>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prices:room_procedures</dc:title>
  </office:meta>
</office:document-meta>
</file>