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a0f78545baedee133a0a13cc7a98997.png"/>
  <manifest:file-entry manifest:media-type="image/png" manifest:full-path="Pictures/2efc3b44e3c7a63b2a746f2261cee2cb.png"/>
  <manifest:file-entry manifest:media-type="image/png" manifest:full-path="Pictures/2d9fa24c9b554fe9d21f82307ad1ca18.png"/>
  <manifest:file-entry manifest:media-type="image/png" manifest:full-path="Pictures/d2dab7407588e553f0b66b1da59a92d7.png"/>
  <manifest:file-entry manifest:media-type="image/png" manifest:full-path="Pictures/d4ed396280002c0a7ecd1895da81935d.png"/>
  <manifest:file-entry manifest:media-type="image/png" manifest:full-path="Pictures/c718a249e9fb852c16e9d71caadf77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prices:servicetime"/><text:bookmark-start text:name="__RefHeading___настройка_времени_оказания_услуги_1"/><text:bookmark-start text:name="настройка_времени_оказания_услуги"/>Настройка времени оказания услуги<text:bookmark-end text:name="__RefHeading___настройка_времени_оказания_услуги_1"/><text:bookmark-end text:name="настройка_времени_оказания_услуги"/></text:h>
      <text:p text:style-name="Text_20_body">Для того, чтобы минимизировать накладки при записи пациентов в сетку расписания, можно указать время оказания услуги. <text:line-break/>
Если время указано, то система будет блокировать запись в сетку расписания на промежутки, которых недостаточно для оказания услуги.</text:p>
      <text:h text:style-name="Heading_20_4" text:outline-level="4"><text:bookmark-start text:name="__RefHeading___например_2"/><text:bookmark-start text:name="например"/>Например:<text:bookmark-end text:name="__RefHeading___например_2"/><text:bookmark-end text:name="например"/></text:h>
      <text:p text:style-name="Text_20_body">Если у врача сетка разбита по 30 минут, а услуга имеет время выполнения 45 минут, то на выполнение услуги требуется 2 ячейки расписания подряд. Тогда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Время в сетке</text:p>
          </table:table-cell>
          <table:table-cell office:value-type="string" table:style-name="tableheader">
            <text:p text:style-name="Table_20_Heading">Наличие паицента</text:p>
          </table:table-cell>
          <table:table-cell office:value-type="string" table:style-name="tableheader">
            <text:p text:style-name="Table_20_Heading">Можно ли записать</text:p>
          </table:table-cell>
        </table:table-row>
        <table:table-row>
          <table:table-cell office:value-type="string" table:style-name="tablecell">
            <text:p text:style-name="tablealignleft">9:00</text:p>
          </table:table-cell>
          <table:table-cell office:value-type="string" table:style-name="tablecell"/>
          <table:table-cell office:value-type="string" table:style-name="tablecell">
            <text:p text:style-name="tablealignleft">НЕТ</text:p>
          </table:table-cell>
        </table:table-row>
        <table:table-row>
          <table:table-cell office:value-type="string" table:style-name="tablecell">
            <text:p text:style-name="tablealignleft">9:30</text:p>
          </table:table-cell>
          <table:table-cell office:value-type="string" table:style-name="tablecell">
            <text:p text:style-name="tablealignleft">Пациент</text:p>
          </table:table-cell>
          <table:table-cell office:value-type="string" table:style-name="tablecell">
            <text:p text:style-name="tablealignleft">НЕТ</text:p>
          </table:table-cell>
        </table:table-row>
        <table:table-row>
          <table:table-cell office:value-type="string" table:style-name="tablecell">
            <text:p text:style-name="tablealignleft">10:00</text:p>
          </table:table-cell>
          <table:table-cell office:value-type="string" table:style-name="tablecell"/>
          <table:table-cell office:value-type="string" table:style-name="tablecell">
            <text:p text:style-name="tablealignleft">НЕТ</text:p>
          </table:table-cell>
        </table:table-row>
        <table:table-row>
          <table:table-cell office:value-type="string" table:style-name="tablecell">
            <text:p text:style-name="tablealignleft">10:30</text:p>
          </table:table-cell>
          <table:table-cell office:value-type="string" table:style-name="tablecell">
            <text:p text:style-name="tablealignleft">Пациент</text:p>
          </table:table-cell>
          <table:table-cell office:value-type="string" table:style-name="tablecell">
            <text:p text:style-name="tablealignleft">НЕТ</text:p>
          </table:table-cell>
        </table:table-row>
        <table:table-row>
          <table:table-cell office:value-type="string" table:style-name="tablecell">
            <text:p text:style-name="tablealignleft">11:00</text:p>
          </table:table-cell>
          <table:table-cell office:value-type="string" table:style-name="tablecell"/>
          <table:table-cell office:value-type="string" table:style-name="tablecell">
            <text:p text:style-name="tablealignleft">ДА</text:p>
          </table:table-cell>
        </table:table-row>
        <table:table-row>
          <table:table-cell office:value-type="string" table:style-name="tablecell">
            <text:p text:style-name="tablealignleft">11:30</text:p>
          </table:table-cell>
          <table:table-cell office:value-type="string" table:style-name="tablecell"/>
          <table:table-cell office:value-type="string" table:style-name="tablecell">
            <text:p text:style-name="tablealignleft">ДА</text:p>
          </table:table-cell>
        </table:table-row>
        <table:table-row>
          <table:table-cell office:value-type="string" table:style-name="tablecell">
            <text:p text:style-name="tablealignleft">12:00</text:p>
          </table:table-cell>
          <table:table-cell office:value-type="string" table:style-name="tablecell"/>
          <table:table-cell office:value-type="string" table:style-name="tablecell">
            <text:p text:style-name="tablealignleft">ДА</text:p>
          </table:table-cell>
        </table:table-row>
        <table:table-row>
          <table:table-cell office:value-type="string" table:style-name="tablecell">
            <text:p text:style-name="tablealignleft">12:30</text:p>
          </table:table-cell>
          <table:table-cell office:value-type="string" table:style-name="tablecell"/>
          <table:table-cell office:value-type="string" table:style-name="tablecell">
            <text:p text:style-name="tablealignleft">НЕТ</text:p>
          </table:table-cell>
        </table:table-row>
      </table:table>
      <text:h text:style-name="Heading_20_2" text:outline-level="2"><text:bookmark-start text:name="__RefHeading___алгоритм_указания_времени_оказания_услуги_3"/><text:bookmark-start text:name="алгоритм_указания_времени_оказания_услуги"/>Алгоритм указания времени оказания услуги<text:bookmark-end text:name="__RefHeading___алгоритм_указания_времени_оказания_услуги_3"/><text:bookmark-end text:name="алгоритм_указания_времени_оказания_услуги"/></text:h>
      <text:p text:style-name="Text_20_body">Зайдите в систему от имения системного администратора и перейдите в раздел «Учет услуг» → «Прейскуранты»</text:p>
      <text:p text:style-name="Text_20_body"><draw:frame draw:style-name="media" draw:name="0" text:anchor-type="as-char" draw:z-index="0" svg:width="21.166666666667cm" style:rel-width="100%" svg:height="4.0868036776636cm" style:rel-height="scale"><draw:image xlink:href="Pictures/6a0f78545baedee133a0a13cc7a98997.png" xlink:type="simple" xlink:show="embed" xlink:actuate="onLoad"/></draw:frame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Список ссылок на скриншоте может не соответсвовать вашей системе.</text:p></table:table-cell></table:table-row></table:table></draw:text-box></draw:frame></text:p>
      <text:p text:style-name="Text_20_body">Выберите нужный прейскурант и перейдите в просмотр разделов</text:p>
      <text:p text:style-name="Text_20_body"><draw:frame draw:style-name="media" draw:name="1" text:anchor-type="as-char" draw:z-index="1" svg:width="15.875cm" svg:height="5.5276008492569cm"><draw:image xlink:href="Pictures/2efc3b44e3c7a63b2a746f2261cee2cb.png" xlink:type="simple" xlink:show="embed" xlink:actuate="onLoad"/></draw:frame></text:p>
      <text:p text:style-name="Text_20_body">Выберите нужный раздел и перейдите в просмотр услуг</text:p>
      <text:p text:style-name="Text_20_body"><draw:frame draw:style-name="media" draw:name="2" text:anchor-type="as-char" draw:z-index="2" svg:width="15.875cm" svg:height="3.857037037037cm"><draw:image xlink:href="Pictures/2d9fa24c9b554fe9d21f82307ad1ca18.png" xlink:type="simple" xlink:show="embed" xlink:actuate="onLoad"/></draw:frame></text:p>
      <text:p text:style-name="Text_20_body">Выберите нужную услугу и перейдите в редактирование параметров услуги</text:p>
      <text:p text:style-name="Text_20_body"><draw:frame draw:style-name="media" draw:name="3" text:anchor-type="as-char" draw:z-index="3" svg:width="15.875cm" svg:height="2.5944962686567cm"><draw:image xlink:href="Pictures/d2dab7407588e553f0b66b1da59a92d7.png" xlink:type="simple" xlink:show="embed" xlink:actuate="onLoad"/></draw:frame></text:p>
      <text:p text:style-name="Text_20_body">В форме, укажите время, за которое оказывается услуга в минутах. После чего - сохраните параметры услуги<text:line-break/>
<draw:frame draw:style-name="media" draw:name="4" text:anchor-type="as-char" draw:z-index="4" svg:width="15.875cm" svg:height="4.1224892395983cm"><draw:image xlink:href="Pictures/d4ed396280002c0a7ecd1895da81935d.png" xlink:type="simple" xlink:show="embed" xlink:actuate="onLoad"/></draw:frame></text:p>
      <text:p text:style-name="Text_20_body">Готово. Время оказания услуги отобразится в имени услуги</text:p>
      <text:p text:style-name="Text_20_body"><draw:frame draw:style-name="media" draw:name="5" text:anchor-type="as-char" draw:z-index="5" svg:width="15.875cm" svg:height="2.9692562592047cm"><draw:image xlink:href="Pictures/c718a249e9fb852c16e9d71caadf7782.png" xlink:type="simple" xlink:show="embed" xlink:actuate="onLoad"/></draw:frame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prices:servicetime</dc:title>
  </office:meta>
</office:document-meta>
</file>