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6b4e09995f68bc827d192af904d2006.png"/>
  <manifest:file-entry manifest:media-type="image/png" manifest:full-path="Pictures/a01dd246ffd4a7ece6810eb67fbb8c22.png"/>
  <manifest:file-entry manifest:media-type="image/png" manifest:full-path="Pictures/b3778223e2c1d59f1071586440daf1c1.png"/>
  <manifest:file-entry manifest:media-type="image/png" manifest:full-path="Pictures/867c0d1014060652766dceaa6b03382d.png"/>
  <manifest:file-entry manifest:media-type="image/png" manifest:full-path="Pictures/3bacb332227311d5e90a73f8f36644e7.png"/>
  <manifest:file-entry manifest:media-type="image/png" manifest:full-path="Pictures/180110a7a087257aaba6a0800641b2ae.png"/>
  <manifest:file-entry manifest:media-type="image/png" manifest:full-path="Pictures/ac67d36182c1ba005e4e7b693162b75c.png"/>
  <manifest:file-entry manifest:media-type="image/png" manifest:full-path="Pictures/fdc7adee83595c8013a3fae2696f0ec4.png"/>
  <manifest:file-entry manifest:media-type="image/png" manifest:full-path="Pictures/6672d83e134e0d75a2744e4891bc3a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prices:specialisation_procedures"/><text:bookmark-start text:name="__RefHeading___пользователя_мис_мгерм_администратор_1"/><text:bookmark-start text:name="пользователя_мис_мгерм_администратор"/>пользователя МИС МГЕРМ (Администратор)<text:bookmark-end text:name="__RefHeading___пользователя_мис_мгерм_администратор_1"/><text:bookmark-end text:name="пользователя_мис_мгерм_администратор"/></text:h>
      <text:p text:style-name="Text_20_body">Для настройки списка услуг, оказываемых в кабинете, нажмите <draw:frame draw:style-name="media" draw:name="0" text:anchor-type="as-char" draw:z-index="0" svg:width="1.11125cm" svg:height="1.11125cm"><draw:image xlink:href="Pictures/76b4e09995f68bc827d192af904d2006.png" xlink:type="simple" xlink:show="embed" xlink:actuate="onLoad"/></draw:frame>на панели настройки кабинета</text:p>
      <text:p text:style-name="Text_20_body"><draw:frame draw:style-name="media" draw:name="1" text:anchor-type="as-char" draw:z-index="1" svg:width="37.703125cm" style:rel-width="100%" svg:height="13.387916666667cm" style:rel-height="scale"><draw:image xlink:href="Pictures/a01dd246ffd4a7ece6810eb67fbb8c22.png" xlink:type="simple" xlink:show="embed" xlink:actuate="onLoad"/></draw:frame><text:line-break/><text:line-break/> Откроется форма для редактирования списка услуг кабинета</text:p>
      <text:p text:style-name="Text_20_body"><text:line-break/><draw:frame draw:style-name="media" draw:name="2" text:anchor-type="as-char" draw:z-index="2" svg:width="36.83cm" style:rel-width="100%" svg:height="20.47875cm" style:rel-height="scale"><draw:image xlink:href="Pictures/b3778223e2c1d59f1071586440daf1c1.png" xlink:type="simple" xlink:show="embed" xlink:actuate="onLoad"/></draw:frame></text:p>
      <text:p text:style-name="Text_20_body">По аналогии с настройкой списка услуг для специальности, можно:<text:line-break/>
<draw:frame draw:style-name="media" draw:name="3" text:anchor-type="as-char" draw:z-index="3" svg:width="34.104791666667cm" style:rel-width="100%" svg:height="8.810625cm" style:rel-height="scale"><draw:image xlink:href="Pictures/867c0d1014060652766dceaa6b03382d.png" xlink:type="simple" xlink:show="embed" xlink:actuate="onLoad"/></draw:frame></text:p>
      <text:list text:style-name="List_20_1" text:continue-numbering="false">
        <text:list-item>
          <text:p text:style-name="List_20_1_Content_First">добавлять конкретную услугу (по одной)</text:p>
        </text:list-item>
        <text:list-item>
          <text:p text:style-name="List_20_1_Content_Last">либо добавить весь раздел прейскуранта <draw:frame draw:style-name="media" draw:name="4" text:anchor-type="as-char" draw:z-index="4" svg:width="0.84666666666667cm" svg:height="0.84666666666667cm"><draw:image xlink:href="Pictures/3bacb332227311d5e90a73f8f36644e7.png" xlink:type="simple" xlink:show="embed" xlink:actuate="onLoad"/></draw:frame>
Так же можно Скопировать услуги другого кабинета в данный кабинет:</text:p>
        </text:list-item>
      </text:list>
      <text:p text:style-name="Text_20_body"><draw:frame draw:style-name="media" draw:name="5" text:anchor-type="as-char" draw:z-index="5" svg:width="35.903958333333cm" style:rel-width="100%" svg:height="7.6729166666667cm" style:rel-height="scale"><draw:image xlink:href="Pictures/180110a7a087257aaba6a0800641b2ae.png" xlink:type="simple" xlink:show="embed" xlink:actuate="onLoad"/></draw:frame></text:p>
      <text:list text:style-name="List_20_1" text:continue-numbering="false">
        <text:list-item>
          <text:p text:style-name="List_20_1_Content_First">по одной услуге</text:p>
        </text:list-item>
        <text:list-item>
          <text:p text:style-name="List_20_1_Content">сразу все услуги кабинета<draw:frame draw:style-name="media" draw:name="6" text:anchor-type="as-char" draw:z-index="6" svg:width="0.84666666666667cm" svg:height="0.84666666666667cm"><draw:image xlink:href="Pictures/3bacb332227311d5e90a73f8f36644e7.png" xlink:type="simple" xlink:show="embed" xlink:actuate="onLoad"/></draw:frame>
<text:line-break/>Чтобы удалить услуги из списка<text:line-break/>
</text:p>
        </text:list-item>
        <text:list-item>
          <text:p text:style-name="List_20_1_Content">по одной нажмите <draw:frame draw:style-name="media" draw:name="7" text:anchor-type="as-char" draw:z-index="7" svg:width="0.42333333333333cm" svg:height="0.42333333333333cm"><draw:image xlink:href="Pictures/ac67d36182c1ba005e4e7b693162b75c.png" xlink:type="simple" xlink:show="embed" xlink:actuate="onLoad"/></draw:frame> напротив соответствующей</text:p>
        </text:list-item>
        <text:list-item>
          <text:p text:style-name="List_20_1_Content_Last">либо выберите несколько услуг <draw:frame draw:style-name="media" draw:name="8" text:anchor-type="as-char" draw:z-index="8" svg:width="0.68791666666667cm" svg:height="0.68791666666667cm"><draw:image xlink:href="Pictures/fdc7adee83595c8013a3fae2696f0ec4.png" xlink:type="simple" xlink:show="embed" xlink:actuate="onLoad"/></draw:frame> проставив галочки в поле и нажмите “<text:span text:style-name="Strong_20_Emphasis">Удалить выбранные</text:span>”
<draw:frame draw:style-name="media" draw:name="9" text:anchor-type="as-char" draw:z-index="9" svg:width="29.68625cm" style:rel-width="100%" svg:height="16.8275cm" style:rel-height="scale"><draw:image xlink:href="Pictures/6672d83e134e0d75a2744e4891bc3aa9.png" xlink:type="simple" xlink:show="embed" xlink:actuate="onLoad"/></draw:frame><text:line-break/><text:line-break/><text:line-break/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prices:specialisation_procedures</dc:title>
  </office:meta>
</office:document-meta>
</file>