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c3bea4c96a1125fb5c0894024d90c1.png"/>
  <manifest:file-entry manifest:media-type="image/png" manifest:full-path="Pictures/e1683e4c3b78a3ed729f4fe72b4bbea0.png"/>
  <manifest:file-entry manifest:media-type="image/png" manifest:full-path="Pictures/9c01dd9587ae0100cba7b89eea63569e.png"/>
  <manifest:file-entry manifest:media-type="image/png" manifest:full-path="Pictures/4679df424b748dfce83a7bbbe05cdcdb.png"/>
  <manifest:file-entry manifest:media-type="image/png" manifest:full-path="Pictures/4914993f37863f0a0b87819d5980b3f6.png"/>
  <manifest:file-entry manifest:media-type="image/png" manifest:full-path="Pictures/fbb3e1d75c5983adc6ce2304e3c0803e.png"/>
  <manifest:file-entry manifest:media-type="image/png" manifest:full-path="Pictures/a832341b4e39aa50784f587b0c771e76.png"/>
  <manifest:file-entry manifest:media-type="image/png" manifest:full-path="Pictures/5640362c9006ba4fbcffc4616abbb32b.png"/>
  <manifest:file-entry manifest:media-type="image/png" manifest:full-path="Pictures/eac3c919c1b107be06a6184ba83627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update_price_queue"/><text:bookmark-start text:name="__RefHeading___планирование_изменения_цен_1"/><text:bookmark-start text:name="планирование_изменения_цен"/>Планирование изменения цен<text:bookmark-end text:name="__RefHeading___планирование_изменения_цен_1"/><text:bookmark-end text:name="планирование_изменения_цен"/></text:h>
      <text:p text:style-name="Text_20_body">Механизм позволяет запланировать дату и новую цену для обновления. В указанную дату, услуга будет обновлена и будет установлена новая цена услуги. Обновление происходит в 01:00 в указанную дату по местному времени</text:p>
      <text:h text:style-name="Heading_20_2" text:outline-level="2"><text:bookmark-start text:name="__RefHeading___планирование_изменения_цены_услуги_через_прейскуранты_2"/><text:bookmark-start text:name="планирование_изменения_цены_услуги_через_прейскуранты"/>Планирование изменения цены услуги через прейскуранты<text:bookmark-end text:name="__RefHeading___планирование_изменения_цены_услуги_через_прейскуранты_2"/><text:bookmark-end text:name="планирование_изменения_цены_услуги_через_прейскуранты"/></text:h>
      <text:p text:style-name="Text_20_body">Зайдите в систему от имени «Системного администратора»</text:p>
      <text:p text:style-name="Text_20_body">Перейдите в раздел «Учет услуг» → «Прейскуранты»</text:p>
      <text:p text:style-name="Text_20_body"><draw:frame draw:style-name="mediacenter" draw:name="0" text:anchor-type="paragraph" draw:z-index="0" svg:width="44.952708333333cm" style:rel-width="100%" svg:height="7.223125cm" style:rel-height="scale"><draw:image xlink:href="Pictures/c9c3bea4c96a1125fb5c0894024d90c1.png" xlink:type="simple" xlink:show="embed" xlink:actuate="onLoad"/></draw:frame></text:p>
      <text:p text:style-name="Text_20_body">Найдите нужный прейскурант и нажмите кнопку «Прайс-лист»</text:p>
      <text:p text:style-name="Text_20_body"><draw:frame draw:style-name="mediacenter" draw:name="1" text:anchor-type="paragraph" draw:z-index="1" svg:width="22.965833333333cm" style:rel-width="100%" svg:height="6.3235416666667cm" style:rel-height="scale"><draw:image xlink:href="Pictures/e1683e4c3b78a3ed729f4fe72b4bbea0.png" xlink:type="simple" xlink:show="embed" xlink:actuate="onLoad"/></draw:frame></text:p>
      <text:p text:style-name="Text_20_body">Найдите нужный раздел прайс-листа и нажмите кнопку «Просмотреть прейскурант»</text:p>
      <text:p text:style-name="Text_20_body"><draw:frame draw:style-name="mediacenter" draw:name="2" text:anchor-type="paragraph" draw:z-index="2" svg:width="35.903958333333cm" style:rel-width="100%" svg:height="7.699375cm" style:rel-height="scale"><draw:image xlink:href="Pictures/9c01dd9587ae0100cba7b89eea63569e.png" xlink:type="simple" xlink:show="embed" xlink:actuate="onLoad"/></draw:frame></text:p>
      <text:p text:style-name="Text_20_body">Найдите в списке нужную услугу и нажмите кнопку «Запланировать изменение цены»</text:p>
      <text:p text:style-name="Text_20_body"><draw:frame draw:style-name="mediacenter" draw:name="3" text:anchor-type="paragraph" draw:z-index="3" svg:width="35.798125cm" style:rel-width="100%" svg:height="9.5514583333333cm" style:rel-height="scale"><draw:image xlink:href="Pictures/4679df424b748dfce83a7bbbe05cdcdb.png" xlink:type="simple" xlink:show="embed" xlink:actuate="onLoad"/></draw:frame></text:p>
      <text:p text:style-name="Text_20_body">Появится всплывающее окно для установки нового изменения цены</text:p>
      <text:p text:style-name="Text_20_body"><draw:frame draw:style-name="mediacenter" draw:name="4" text:anchor-type="paragraph" draw:z-index="4" svg:width="18.997083333333cm" style:rel-width="100%" svg:height="10.31875cm" style:rel-height="scale"><draw:image xlink:href="Pictures/4914993f37863f0a0b87819d5980b3f6.png" xlink:type="simple" xlink:show="embed" xlink:actuate="onLoad"/></draw:frame></text:p>
      <text:h text:style-name="Heading_20_3" text:outline-level="3"><text:bookmark-start text:name="__RefHeading___описание_пунктов_окна_3"/><text:bookmark-start text:name="описание_пунктов_окна"/>Описание пунктов окна<text:bookmark-end text:name="__RefHeading___описание_пунктов_окна_3"/><text:bookmark-end text:name="описание_пунктов_окна"/></text:h>
      <text:list text:style-name="List_20_1" text:continue-numbering="false">
        <text:list-item>
          <text:p text:style-name="List_20_1_Content_First">- Код услуги, для которой вызвано диалоговое окно планирования изменения ценыКод услуги, для которой вызвано диалоговое окно планирования изменения цены</text:p>
        </text:list-item>
        <text:list-item>
          <text:p text:style-name="List_20_1_Content">- Наименование услуги, для которой вызвано диалоговое окно планирования изменения ценыНаименование услуги, для которой вызвано диалоговое окно планирования изменения цены</text:p>
        </text:list-item>
        <text:list-item>
          <text:p text:style-name="List_20_1_Content">- Поле для ввода новой цены по Индивидуальному расчетуПоле для ввода новой цены по Индивидуальному расчету</text:p>
        </text:list-item>
        <text:list-item>
          <text:p text:style-name="List_20_1_Content">- Поле для ввода новой цены по Поле для ввода новой цены по ДМС</text:p>
        </text:list-item>
        <text:list-item>
          <text:p text:style-name="List_20_1_Content">- Поле для выбора даты изменения ценыПоле для выбора даты изменения цены</text:p>
        </text:list-item>
        <text:list-item>
          <text:p text:style-name="List_20_1_Content">- Раздел окна, в котором указаны запланированные изменения для данной услугиРаздел окна, в котором указаны запланированные изменения для данной услуги</text:p>
          <text:list text:style-name="List_20_1">
            <text:list-item>
              <text:p text:style-name="List_20_1_Content">- Если запланированных изменений нет, то выводится строка - Если запланированных изменений нет, то выводится строка - <text:span text:style-name="Emphasis">ckgedit</text:span>QUOTQUOT<text:span text:style-name="Emphasis">Нет запланированных изменений</text:span>ckgeditckgedit&gt;</text:p>
            </text:list-item>
            <text:list-item>
              <text:p text:style-name="List_20_1_Content">- Если запланированные изменения есть, то указывается таблица со списком столбцов:Если запланированные изменения есть, то указывается таблица со списком столбцов:</text:p>
              <text:list text:style-name="List_20_1">
                <text:list-item>
                  <text:p text:style-name="List_20_1_Content">- Дата - Дата, в которую будут обновлены ценыДата - Дата, в которую будут обновлены цены</text:p>
                </text:list-item>
                <text:list-item>
                  <text:p text:style-name="List_20_1_Content">- Период (Без заголовка) - Позволяет оценить, через сколько времени будет изменениеПериод (Без заголовка) - Позволяет оценить, через сколько времени будет изменение</text:p>
                </text:list-item>
                <text:list-item>
                  <text:p text:style-name="List_20_1_Content">- Инд.р. - Новая цена по Инд.р. - Новая цена по <text:span text:style-name="Emphasis">ckgedit</text:span>QUOTQUOT<text:span text:style-name="Emphasis">Индивидуальному расчету</text:span>ckgeditckgedit&gt;. Если не указана - то обновление цены по . Если не указана - то обновление цены по <text:span text:style-name="Emphasis">ckgedit</text:span>QUOTQUOT<text:span text:style-name="Emphasis">Индивидуальному расчету</text:span>ckgeditckgedit&gt; не произойдет не произойдет</text:p>
                </text:list-item>
                <text:list-item>
                  <text:p text:style-name="List_20_1_Content">- ДМС - Новая цена по - Новая цена по <text:span text:style-name="Emphasis">ckgedit</text:span>QUOTQUOT<text:span text:style-name="Emphasis">ДМС</text:span>ckgeditckgedit&gt;. Если не указана - то обновление цены по . Если не указана - то обновление цены по <text:span text:style-name="Emphasis">ckgedit</text:span>QUOTQUOT<text:span text:style-name="Emphasis">ДМС</text:span>ckgeditckgedit&gt; не произойдет не произойдет</text:p>
                </text:list-item>
                <text:list-item>
                  <text:p text:style-name="List_20_1_Content">- Кнопки (без заголовка) - Указывается кнопка Кнопки (без заголовка) - Указывается кнопка <text:span text:style-name="Emphasis">ckgedit</text:span>QUOTQUOT<text:span text:style-name="Emphasis">Удалить</text:span>ckgeditckgedit&gt;, которая позволяет отменить будущее изменение цены, которая позволяет отменить будущее изменение цены</text:p>
                </text:list-item>
              </text:list>
            </text:list-item>
          </text:list>
        </text:list-item>
        <text:list-item>
          <text:p text:style-name="List_20_1_Content">- Функциональные кнопкиФункциональные кнопки</text:p>
          <text:list text:style-name="List_20_1">
            <text:list-item>
              <text:p text:style-name="List_20_1_Content">- <draw:frame draw:style-name="media" draw:name="5" text:anchor-type="as-char" draw:z-index="5" svg:width="0.84666666666667cm" svg:height="0.84666666666667cm"><draw:image xlink:href="Pictures/fbb3e1d75c5983adc6ce2304e3c0803e.png" xlink:type="simple" xlink:show="embed" xlink:actuate="onLoad"/></draw:frame>Кнопка Кнопка <text:span text:style-name="Emphasis">ckgedit</text:span>QUOTQUOT<text:span text:style-name="Emphasis">Округлить цену вверх до рубля</text:span>ckgeditckgedit&gt;</text:p>
            </text:list-item>
            <text:list-item>
              <text:p text:style-name="List_20_1_Content">- <draw:frame draw:style-name="medialeft" draw:name="6" text:anchor-type="paragraph" draw:z-index="6" svg:width="0.84666666666667cm" svg:height="0.84666666666667cm"><draw:image xlink:href="Pictures/a832341b4e39aa50784f587b0c771e76.png" xlink:type="simple" xlink:show="embed" xlink:actuate="onLoad"/></draw:frame>Кнопка Кнопка <text:span text:style-name="Emphasis">ckgedit</text:span>QUOTQUOT<text:span text:style-name="Emphasis">Добавить 10% к стоимости</text:span>ckgeditckgedit&gt;</text:p>
            </text:list-item>
            <text:list-item>
              <text:p text:style-name="List_20_1_Content">- <draw:frame draw:style-name="medialeft" draw:name="7" text:anchor-type="paragraph" draw:z-index="7" svg:width="0.84666666666667cm" svg:height="0.84666666666667cm"><draw:image xlink:href="Pictures/5640362c9006ba4fbcffc4616abbb32b.png" xlink:type="simple" xlink:show="embed" xlink:actuate="onLoad"/></draw:frame>Кнопка Кнопка <text:span text:style-name="Emphasis">ckgedit</text:span>QUOTQUOT<text:span text:style-name="Emphasis">Вернуть текущую цену услуги</text:span>ckgeditckgedit&gt;</text:p>
            </text:list-item>
            <text:list-item>
              <text:p text:style-name="List_20_1_Content">- <draw:frame draw:style-name="medialeft" draw:name="8" text:anchor-type="paragraph" draw:z-index="8" svg:width="0.84666666666667cm" svg:height="0.84666666666667cm"><draw:image xlink:href="Pictures/eac3c919c1b107be06a6184ba8362711.png" xlink:type="simple" xlink:show="embed" xlink:actuate="onLoad"/></draw:frame>Кнопка Кнопка <text:span text:style-name="Emphasis">ckgedit</text:span>QUOTQUOT<text:span text:style-name="Emphasis">Отменить изменение цены</text:span>ckgeditckgedit&gt;</text:p>
            </text:list-item>
          </text:list>
        </text:list-item>
        <text:list-item>
          <text:p text:style-name="List_20_1_Content">- Кнопка Кнопка <text:span text:style-name="Emphasis">ckgedit</text:span>QUOTQUOT<text:span text:style-name="Emphasis">Отмена</text:span>ckgeditckgedit&gt; - скрывает диалоговое окно и отменяет планировку изменения - скрывает диалоговое окно и отменяет планировку изменения</text:p>
        </text:list-item>
        <text:list-item>
          <text:p text:style-name="List_20_1_Content_Last">- Кнопка Кнопка <text:span text:style-name="Emphasis">ckgedit</text:span>QUOTQUOT<text:span text:style-name="Emphasis">Сохранить</text:span>ckgeditckgedit&gt; - создает запланированное изменение и скрывает диалоговое окно - создает запланированное изменение и скрывает диалоговое окно</text:p>
        </text:list-item>
      </text:list>
      <text:h text:style-name="Heading_20_3" text:outline-level="3"><text:bookmark-start text:name="__RefHeading___планирование_изменения_цены_4"/><text:bookmark-start text:name="планирование_изменения_цены"/>Планирование изменения цены<text:bookmark-end text:name="__RefHeading___планирование_изменения_цены_4"/><text:bookmark-end text:name="планирование_изменения_цены"/></text:h>
      <text:list text:style-name="List_20_1" text:continue-numbering="false">
        <text:list-item>
          <text:p text:style-name="List_20_1_Content_First">- В диалоговом окне укажите новую цену. Если указываете одно изменение, то для второго поля следует нажать кнопку В диалоговом окне укажите новую цену. Если указываете одно изменение, то для второго поля следует нажать кнопку <text:span text:style-name="Emphasis">ckgedit</text:span>QUOTQUOT<text:span text:style-name="Emphasis">Отменить изменение цены</text:span>ckgeditckgedit&gt;</text:p>
        </text:list-item>
        <text:list-item>
          <text:p text:style-name="List_20_1_Content">- Укажите вторую новую цену (необязательно)Укажите вторую новую цену (необязательно)</text:p>
        </text:list-item>
        <text:list-item>
          <text:p text:style-name="List_20_1_Content">- Укажите дату изменения ценыУкажите дату изменения цены</text:p>
        </text:list-item>
        <text:list-item>
          <text:p text:style-name="List_20_1_Content_Last">- Нажмите кнопку Нажмите кнопку <text:span text:style-name="Emphasis">ckgedit</text:span>QUOTQUOT<text:span text:style-name="Emphasis">Сохранить</text:span>ckgeditckgedit&gt;</text:p>
        </text:list-item>
      </text:list>
      <text:h text:style-name="Heading_20_2" text:outline-level="2"><text:bookmark-start text:name="__RefHeading___планирование_изменения_цен_через_общий_механизм_5"/><text:bookmark-start text:name="планирование_изменения_цен_через_общий_механизм"/>Планирование изменения цен через общий механизм<text:bookmark-end text:name="__RefHeading___планирование_изменения_цен_через_общий_механизм_5"/><text:bookmark-end text:name="планирование_изменения_цен_через_общий_механиз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update_price_queue</dc:title>
  </office:meta>
</office:document-meta>
</file>