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0df7710f61676cd755a8d409734865a.png"/>
  <manifest:file-entry manifest:media-type="image/png" manifest:full-path="Pictures/94b0e7ae94890ce24e28e585a1082a48.png"/>
  <manifest:file-entry manifest:media-type="image/png" manifest:full-path="Pictures/0a3585fcd643619ae88e21d9ec271c9d.png"/>
  <manifest:file-entry manifest:media-type="image/png" manifest:full-path="Pictures/5ff2a12685833f01e32b1c8b4c1972fd.png"/>
  <manifest:file-entry manifest:media-type="image/png" manifest:full-path="Pictures/60a238b057d1a0a46bddd106c9bd6fc1.png"/>
  <manifest:file-entry manifest:media-type="image/png" manifest:full-path="Pictures/552b99307790f0fe52e61dfc74e89fba.png"/>
  <manifest:file-entry manifest:media-type="image/png" manifest:full-path="Pictures/81f90c254720b16522120f52e6baadb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xpert:records:change_author_editor"/><text:bookmark-start text:name="__RefHeading___настройка_разрешения_изменения_автора_записи_1"/><text:bookmark-start text:name="настройка_разрешения_изменения_автора_записи"/>Настройка разрешения изменения автора записи<text:bookmark-end text:name="__RefHeading___настройка_разрешения_изменения_автора_записи_1"/><text:bookmark-end text:name="настройка_разрешения_изменения_автора_записи"/></text:h>
      <text:p text:style-name="Text_20_body">Для настройки разрешений перейдите в раздел «Настройка» → «Настройка разрешений изменения автора записи»<draw:frame draw:style-name="mediacenter" draw:name="0" text:anchor-type="paragraph" draw:z-index="0" svg:width="31.115cm" style:rel-width="100%" svg:height="18.653125cm" style:rel-height="scale"><draw:image xlink:href="Pictures/c0df7710f61676cd755a8d409734865a.png" xlink:type="simple" xlink:show="embed" xlink:actuate="onLoad"/></draw:frame>
Если у вас нет специальных правил, то список будет пуст <draw:frame draw:style-name="mediacenter" draw:name="1" text:anchor-type="paragraph" draw:z-index="1" svg:width="38.179375cm" style:rel-width="100%" svg:height="10.900833333333cm" style:rel-height="scale"><draw:image xlink:href="Pictures/94b0e7ae94890ce24e28e585a1082a48.png" xlink:type="simple" xlink:show="embed" xlink:actuate="onLoad"/></draw:frame>
Если правила есть, то вы увидите их в списке <draw:frame draw:style-name="mediacenter" draw:name="2" text:anchor-type="paragraph" draw:z-index="2" svg:width="38.4175cm" style:rel-width="100%" svg:height="12.329583333333cm" style:rel-height="scale"><draw:image xlink:href="Pictures/0a3585fcd643619ae88e21d9ec271c9d.png" xlink:type="simple" xlink:show="embed" xlink:actuate="onLoad"/></draw:frame></text:p>
      <text:h text:style-name="Heading_20_2" text:outline-level="2"><text:bookmark-start text:name="__RefHeading___функциональные_кнопки_2"/><text:bookmark-start text:name="функциональные_кнопки"/>Функциональные кнопки<text:bookmark-end text:name="__RefHeading___функциональные_кнопки_2"/><text:bookmark-end text:name="функциональные_кнопки"/></text:h>
      <text:list text:style-name="List_20_1" text:continue-numbering="false">
        <text:list-item>
          <text:p text:style-name="List_20_1_Content_First"> <draw:frame draw:style-name="media" draw:name="3" text:anchor-type="as-char" draw:z-index="3" svg:width="1.0583333333333cm" svg:height="1.0054166666667cm"><draw:image xlink:href="Pictures/5ff2a12685833f01e32b1c8b4c1972fd.png" xlink:type="simple" xlink:show="embed" xlink:actuate="onLoad"/></draw:frame> - Добавить новое правило</text:p>
        </text:list-item>
        <text:list-item>
          <text:p text:style-name="List_20_1_Content"> <draw:frame draw:style-name="media" draw:name="4" text:anchor-type="as-char" draw:z-index="4" svg:width="1.11125cm" svg:height="1.0054166666667cm"><draw:image xlink:href="Pictures/60a238b057d1a0a46bddd106c9bd6fc1.png" xlink:type="simple" xlink:show="embed" xlink:actuate="onLoad"/></draw:frame> - Вернуться на экран настроек</text:p>
        </text:list-item>
        <text:list-item>
          <text:p text:style-name="List_20_1_Content"> <draw:frame draw:style-name="media" draw:name="5" text:anchor-type="as-char" draw:z-index="5" svg:width="1.1377083333333cm" svg:height="1.0054166666667cm"><draw:image xlink:href="Pictures/552b99307790f0fe52e61dfc74e89fba.png" xlink:type="simple" xlink:show="embed" xlink:actuate="onLoad"/></draw:frame> - Открыть редактирование правила</text:p>
        </text:list-item>
        <text:list-item>
          <text:p text:style-name="List_20_1_Content_Last"> <draw:frame draw:style-name="media" draw:name="6" text:anchor-type="as-char" draw:z-index="6" svg:width="1.0583333333333cm" svg:height="1.0054166666667cm"><draw:image xlink:href="Pictures/81f90c254720b16522120f52e6baadba.png" xlink:type="simple" xlink:show="embed" xlink:actuate="onLoad"/></draw:frame> - Удалить правило</text:p>
        </text:list-item>
      </text:list>
      <text:h text:style-name="Heading_20_2" text:outline-level="2"><text:bookmark-start text:name="__RefHeading___как_заполнять_правила_3"/><text:bookmark-start text:name="как_заполнять_правила"/>Как заполнять правила<text:bookmark-end text:name="__RefHeading___как_заполнять_правила_3"/><text:bookmark-end text:name="как_заполнять_правила"/></text:h>
      <text:p text:style-name="Text_20_body"><text:span text:style-name="Strong_20_Emphasis">Текущий автор записи</text:span> - Укажите сотрудника, который создает и блокирует запись в системе во время работы. Указывается один на строку</text:p>
      <text:p text:style-name="Text_20_body"><text:span text:style-name="Strong_20_Emphasis">Разрешить смену данной записи</text:span> - Укажите, для какой записи разрешить редактирование автора. Одну или сразу несколько</text:p>
      <text:p text:style-name="Text_20_body"><text:span text:style-name="Strong_20_Emphasis">Разрешить менять автора на</text:span> - Укажите, на какого другого сотрудника можно изменить автора записи. Один или насколько</text:p>
      <text:h text:style-name="Heading_20_3" text:outline-level="3"><text:bookmark-start text:name="__RefHeading___пример_4"/><text:bookmark-start text:name="пример"/>Пример<text:bookmark-end text:name="__RefHeading___пример_4"/><text:bookmark-end text:name="пример"/></text:h>
      <text:p text:style-name="Text_20_body">Представим, что у вас есть в работе медсестры Ангелина и Валентина.</text:p>
      <text:p text:style-name="Text_20_body">Так же работае два врача Иван и Василий. Ангелина работает как сестра УЗИ с обоими врачами, а Валентина работает как сестра ФД только с Василием</text:p>
      <text:p text:style-name="Text_20_body">Тогда заполнение будет следующим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Текущий автор записи</text:p>
          </table:table-cell>
          <table:table-cell office:value-type="string" table:style-name="tableheader">
            <text:p text:style-name="Table_20_Heading">Разрешить смену для данной записи</text:p>
          </table:table-cell>
          <table:table-cell office:value-type="string" table:style-name="tableheader">
            <text:p text:style-name="Table_20_Heading">Разрешить менять автора на</text:p>
          </table:table-cell>
        </table:table-row>
        <table:table-row>
          <table:table-cell office:value-type="string" table:style-name="tablecell">
            <text:p text:style-name="tablealignleft">Ангелина</text:p>
          </table:table-cell>
          <table:table-cell office:value-type="string" table:style-name="tablecell">
            <text:p text:style-name="tablealignleft">Узи</text:p>
          </table:table-cell>
          <table:table-cell office:value-type="string" table:style-name="tablecell">
            <text:p text:style-name="tablealignleft">Иван, Василий</text:p>
          </table:table-cell>
        </table:table-row>
        <table:table-row>
          <table:table-cell office:value-type="string" table:style-name="tablecell">
            <text:p text:style-name="tablealignleft">Валентина</text:p>
          </table:table-cell>
          <table:table-cell office:value-type="string" table:style-name="tablecell">
            <text:p text:style-name="tablealignleft">ФД</text:p>
          </table:table-cell>
          <table:table-cell office:value-type="string" table:style-name="tablecell">
            <text:p text:style-name="tablealignleft">Василий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xpert:records:change_author_editor</dc:title>
  </office:meta>
</office:document-meta>
</file>