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bfebc8a7549d4555e20b636cbbd961f.jpg"/>
  <manifest:file-entry manifest:media-type="image/jpeg" manifest:full-path="Pictures/0c1234a805211f09a345bc32f17bffcc.jpg"/>
  <manifest:file-entry manifest:media-type="image/jpeg" manifest:full-path="Pictures/4849e8aa7e88ca4036a91fd89c550a1b.jpg"/>
  <manifest:file-entry manifest:media-type="image/jpeg" manifest:full-path="Pictures/450e6bf33ace402dd4064736eb483c13.jpg"/>
  <manifest:file-entry manifest:media-type="image/png" manifest:full-path="Pictures/78ba3c0aa1cdb3a1f4f11a51a5d5cca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xpert:records:change_chapter"/><text:bookmark-start text:name="__RefHeading___перенос_записи_в_другой_раздел_1"/><text:bookmark-start text:name="перенос_записи_в_другой_раздел"/>Перенос записи в другой раздел<text:bookmark-end text:name="__RefHeading___перенос_записи_в_другой_раздел_1"/><text:bookmark-end text:name="перенос_записи_в_другой_раздел"/></text:h>
      <text:p text:style-name="Text_20_body">Данное руководство покажет как перенести запись (протокол врача) в другой раздел. Если требуется перенести услугу - то воспользуйтесь <text:a xlink:type="simple" xlink:href="http://mgdemo.ru:5555/doku.php?id=expert:prices:change_pricelist" text:style-name="Internet_20_link" text:visited-style-name="Visited_20_Internet_20_Link">этой инструкцией</text:a></text:p>
      <text:p text:style-name="Text_20_body">Перейдите в раздел «Настройка»→«Настройка форм и шаблонов»→«Настройка разделов и форм»<draw:frame draw:style-name="mediacenter" draw:name="0" text:anchor-type="paragraph" draw:z-index="0" svg:width="26.431875cm" style:rel-width="100%" svg:height="10.31875cm" style:rel-height="scale"><draw:image xlink:href="Pictures/0bfebc8a7549d4555e20b636cbbd961f.jpg" xlink:type="simple" xlink:show="embed" xlink:actuate="onLoad"/></draw:frame></text:p>
      <text:p text:style-name="Text_20_body">Найдите нужный раздел с записями и перейдите к просмотру записей</text:p>
      <text:p text:style-name="Text_20_body"><draw:frame draw:style-name="mediacenter" draw:name="1" text:anchor-type="paragraph" draw:z-index="1" svg:width="21.246041666667cm" style:rel-width="100%" svg:height="4.524375cm" style:rel-height="scale"><draw:image xlink:href="Pictures/0c1234a805211f09a345bc32f17bffcc.jpg" xlink:type="simple" xlink:show="embed" xlink:actuate="onLoad"/></draw:frame>Найдите в списке нужную запись и перейдите в настройки записи</text:p>
      <text:p text:style-name="Text_20_body"><draw:frame draw:style-name="mediacenter" draw:name="2" text:anchor-type="paragraph" draw:z-index="2" svg:width="33.866666666667cm" style:rel-width="100%" svg:height="3.413125cm" style:rel-height="scale"><draw:image xlink:href="Pictures/4849e8aa7e88ca4036a91fd89c550a1b.jpg" xlink:type="simple" xlink:show="embed" xlink:actuate="onLoad"/></draw:frame>В форме настроек записи измените значение в пункте «Раздел» на необходимый</text:p>
      <text:p text:style-name="Text_20_body"><draw:frame draw:style-name="mediacenter" draw:name="3" text:anchor-type="paragraph" draw:z-index="3" svg:width="28.125208333333cm" style:rel-width="100%" svg:height="10.847916666667cm" style:rel-height="scale"><draw:image xlink:href="Pictures/450e6bf33ace402dd4064736eb483c13.jpg" xlink:type="simple" xlink:show="embed" xlink:actuate="onLoad"/></draw:frame>После изменения раздела нажмите кнопку «Сохранить»</text:p>
      <text:p text:style-name="Text_20_body"><draw:frame draw:style-name="mediacenter" draw:name="4" text:anchor-type="paragraph" draw:z-index="4" svg:width="35.851041666667cm" style:rel-width="100%" svg:height="4.445cm" style:rel-height="scale"><draw:image xlink:href="Pictures/78ba3c0aa1cdb3a1f4f11a51a5d5ccac.png" xlink:type="simple" xlink:show="embed" xlink:actuate="onLoad"/></draw:frame>Готово. Запись перемещена в другой раздел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xpert:records:change_chapter</dc:title>
  </office:meta>
</office:document-meta>
</file>