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xpert:records:chapterhide"/><text:bookmark-start text:name="__RefHeading___видимость_раздела_только_для_указанных_специальностей_1"/><text:bookmark-start text:name="видимость_раздела_только_для_указанных_специальностей"/>Видимость раздела только для указанных специальностей<text:bookmark-end text:name="__RefHeading___видимость_раздела_только_для_указанных_специальностей_1"/><text:bookmark-end text:name="видимость_раздела_только_для_указанных_специальностей"/></text:h>
      <text:p text:style-name="Text_20_body">Для настройки видимости раздела под учетной записью эксперта нужно в главном меню перейти в «Настройки» - «Настройки разделов и форм»</text:p>
      <text:p text:style-name="Text_20_body">Выбираем нужный раздел и заходим в редактировани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records:chapterhide</dc:title>
  </office:meta>
</office:document-meta>
</file>