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c22dfe9041cd4aada1cfb5f39d2ee95.png"/>
  <manifest:file-entry manifest:media-type="image/png" manifest:full-path="Pictures/774756d0320b5fbe7023e5c10c0c4b61.png"/>
  <manifest:file-entry manifest:media-type="image/png" manifest:full-path="Pictures/433189567bc1e50cbf2aff0ed2d5f828.png"/>
  <manifest:file-entry manifest:media-type="image/png" manifest:full-path="Pictures/dc88760ae8940390d5541548ada873c5.png"/>
  <manifest:file-entry manifest:media-type="image/png" manifest:full-path="Pictures/fc46d958b1eba24f809d9d57d6beb6e7.png"/>
  <manifest:file-entry manifest:media-type="image/png" manifest:full-path="Pictures/e742b597fce79f905071016770bae280.png"/>
  <manifest:file-entry manifest:media-type="image/png" manifest:full-path="Pictures/0d837defd18b8a0cc56bc7e7d499b516.png"/>
  <manifest:file-entry manifest:media-type="image/png" manifest:full-path="Pictures/2d38cd523ea8f8d693852b7903d55b6b.png"/>
  <manifest:file-entry manifest:media-type="image/png" manifest:full-path="Pictures/61e874957c23bb30f0cbc9b2e2c64bc4.png"/>
  <manifest:file-entry manifest:media-type="image/png" manifest:full-path="Pictures/42385e0b876723432db9845e78c1a2bf.png"/>
  <manifest:file-entry manifest:media-type="image/png" manifest:full-path="Pictures/14c86fdec6628f7918f532f070ed56a8.png"/>
  <manifest:file-entry manifest:media-type="image/png" manifest:full-path="Pictures/2b04af326250e1e3f097005509087f00.png"/>
  <manifest:file-entry manifest:media-type="image/png" manifest:full-path="Pictures/a657a3123115e2c2875804ac2d67623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pert:records:clonemask"/><text:bookmark-start text:name="__RefHeading___создание_записи_с_существующей_маской_1"/><text:bookmark-start text:name="создание_записи_с_существующей_маской"/>Создание записи с существующей маской<text:bookmark-end text:name="__RefHeading___создание_записи_с_существующей_маской_1"/><text:bookmark-end text:name="создание_записи_с_существующей_маской"/></text:h>
      <text:h text:style-name="Heading_20_2" text:outline-level="2"><text:bookmark-start text:name="__RefHeading___выбор_подхода_2"/><text:bookmark-start text:name="выбор_подхода"/>Выбор подхода<text:bookmark-end text:name="__RefHeading___выбор_подхода_2"/><text:bookmark-end text:name="выбор_подхода"/></text:h>
      <text:p text:style-name="Text_20_body">У Вас есть два варианта создать запись с той же маской:</text:p>
      <text:list text:style-name="List_20_1" text:continue-numbering="false">
        <text:list-item>
          <text:p text:style-name="List_20_1_Content_First">Запись-клон</text:p>
        </text:list-item>
        <text:list-item>
          <text:p text:style-name="List_20_1_Content_Last">Копирование маски
</text:p>
          <text:h text:style-name="Heading_20_3" text:outline-level="3"><text:bookmark-start text:name="__RefHeading___запись-клон_3"/><text:bookmark-start text:name="запись-клон"/>Запись-клон<text:bookmark-end text:name="__RefHeading___запись-клон_3"/><text:bookmark-end text:name="запись-клон"/></text:h>
        </text:list-item>
      </text:list>
      <text:p text:style-name="Text_20_body">Данная запись будет связана с записью-донором. При изменениях в любой из двух связанных записей изменения в структуре формы будут применены для обеих записей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У нескольких записей может быть одна и та же маска.</text:p></table:table-cell></table:table-row></table:table></draw:text-box></draw:frame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Это позволяет создавать записи с одинаковым наполнением.</text:p></table:table-cell></table:table-row></table:table></draw:text-box></draw:frame>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Обязательно использовать ту же таблицу, что и в записи доноре</text:p></table:table-cell></table:table-row></table:table></draw:text-box></draw:frame></text:p>
      <text:p text:style-name="Text_20_body"><draw:frame draw:style-name="PluginODTAutoStyle_Frame_13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Однако это значит, что при изменении маски в одной записи вы поменяете структуру полей для всех записей с той же маской</text:p></table:table-cell></table:table-row></table:table></draw:text-box></draw:frame></text:p>
      <text:h text:style-name="Heading_20_3" text:outline-level="3"><text:bookmark-start text:name="__RefHeading___копия_маски_4"/><text:bookmark-start text:name="копия_маски"/>Копия маски<text:bookmark-end text:name="__RefHeading___копия_маски_4"/><text:bookmark-end text:name="копия_маски"/></text:h>
      <text:p text:style-name="Text_20_body">Копия маски позволяет создать точную копию маски существующей записи, однако из-за другого названия маски, связь между записями не устанавливается, и изменения в одной маске не приводят к изменениям в другой.</text:p>
      <text:p text:style-name="Text_20_body"><draw:frame draw:style-name="PluginODTAutoStyle_Frame_17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Создание полностью аналогичной формы</text:p></table:table-cell></table:table-row></table:table></draw:text-box></draw:frame></text:p>
      <text:p text:style-name="Text_20_body"><draw:frame draw:style-name="PluginODTAutoStyle_Frame_21_text_frame" draw:name="Frame6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Изменения в одной записи не затрагивают другую</text:p></table:table-cell></table:table-row></table:table></draw:text-box></draw:frame></text:p>
      <text:p text:style-name="Text_20_body"><draw:frame draw:style-name="PluginODTAutoStyle_Frame_25_text_frame" draw:name="Frame7" text:anchor-type="paragraph" svg:width="289.134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Обязательно использовать ту же таблицу, что и в записи доноре</text:p></table:table-cell></table:table-row></table:table></draw:text-box></draw:frame></text:p>
      <text:h text:style-name="Heading_20_2" text:outline-level="2"><text:bookmark-start text:name="__RefHeading___создании_записи-клона_5"/><text:bookmark-start text:name="создании_записи-клона"/>Создании записи-клона<text:bookmark-end text:name="__RefHeading___создании_записи-клона_5"/><text:bookmark-end text:name="создании_записи-клона"/></text:h>
      <text:h text:style-name="Heading_20_3" text:outline-level="3"><text:bookmark-start text:name="__RefHeading___поиск_записи_из_которой_будет_копироваться_маска_6"/><text:bookmark-start text:name="поиск_записи_из_которой_будет_копироваться_маска"/>Поиск записи, из которой будет копироваться маска<text:bookmark-end text:name="__RefHeading___поиск_записи_из_которой_будет_копироваться_маска_6"/><text:bookmark-end text:name="поиск_записи_из_которой_будет_копироваться_маска"/></text:h>
      <text:list text:style-name="Numbering_20_1" text:continue-numbering="false">
        <text:list-item>
          <text:p text:style-name="LastListParagraph_Numbering_20_1_Content_First">Перейдите в раздел Настройка</text:p>
        </text:list-item>
      </text:list>
      <text:p text:style-name="Text_20_body">Вид кнопки «Настройка «в левом меню эксперта</text:p>
      <text:p text:style-name="Text_20_body"><draw:frame draw:style-name="media" draw:name="0" text:anchor-type="as-char" draw:z-index="0" svg:width="5.5297916666667cm" svg:height="1.6062728174603cm"><draw:image xlink:href="Pictures/2c22dfe9041cd4aada1cfb5f39d2ee95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Перейдите в раздел  “Настройка разделов и форм”</text:p>
        </text:list-item>
      </text:list>
      <text:p text:style-name="Text_20_body">Положение кнопки «Настройка разделов и форм» в меню «Настройка»</text:p>
      <text:p text:style-name="Text_20_body"><draw:frame draw:style-name="media" draw:name="1" text:anchor-type="as-char" draw:z-index="1" svg:width="8.9958333333333cm" svg:height="3.4174115456238cm"><draw:image xlink:href="Pictures/774756d0320b5fbe7023e5c10c0c4b61.png" xlink:type="simple" xlink:show="embed" xlink:actuate="onLoad"/></draw:frame></text:p>
      <text:p text:style-name="Text_20_body">Теперь необходимо найти запись, копию которой Вы хотите создать.</text:p>
      <text:list text:style-name="Numbering_20_1" text:continue-numbering="false">
        <text:list-item>
          <text:p text:style-name="LastListParagraph_Numbering_20_1_Content_First">Перейдите в нужный раздел карты пациента с помощью кнопки “Записи раздела”</text:p>
        </text:list-item>
      </text:list>
      <text:p text:style-name="Text_20_body">Положение кнопки «Записи задела» в списке разделов</text:p>
      <text:p text:style-name="Text_20_body"><draw:frame draw:style-name="media" draw:name="2" text:anchor-type="as-char" draw:z-index="2" svg:width="14.975416666667cm" svg:height="3.0488872255489cm"><draw:image xlink:href="Pictures/433189567bc1e50cbf2aff0ed2d5f828.png" xlink:type="simple" xlink:show="embed" xlink:actuate="onLoad"/></draw:frame></text:p>
      <text:list text:style-name="Numbering_20_1" text:continue-numbering="false">
        <text:list-item>
          <text:p text:style-name="LastListParagraph_Numbering_20_1_Content_First">Выберите запись и нажмите кнопку “Редактировать параметры записи”</text:p>
        </text:list-item>
      </text:list>
      <text:p text:style-name="Text_20_body">Положение кнопки «Редактировать параметры записи» в списке записей раздела</text:p>
      <text:p text:style-name="Text_20_body"><draw:frame draw:style-name="media" draw:name="3" text:anchor-type="as-char" draw:z-index="3" svg:width="14.975416666667cm" svg:height="3.3595876099707cm"><draw:image xlink:href="Pictures/dc88760ae8940390d5541548ada873c5.png" xlink:type="simple" xlink:show="embed" xlink:actuate="onLoad"/></draw:frame></text:p>
      <text:p text:style-name="Text_20_body">В списке параметров записи найдите пункты “Имя маски” и “Таблица данных”. Скопируйте их в блокнот или любой другой текстовый редактор.</text:p>
      <text:p text:style-name="Text_20_body">Положение параметров “Имя маски” и “Таблица данных” в списке параметров записи</text:p>
      <text:p text:style-name="Text_20_body"><draw:frame draw:style-name="media" draw:name="4" text:anchor-type="as-char" draw:z-index="4" svg:width="14.975416666667cm" svg:height="8.8322165450122cm"><draw:image xlink:href="Pictures/fc46d958b1eba24f809d9d57d6beb6e7.png" xlink:type="simple" xlink:show="embed" xlink:actuate="onLoad"/></draw:frame></text:p>
      <text:p text:style-name="Text_20_body"><draw:frame draw:style-name="PluginODTAutoStyle_Frame_29_text_frame" draw:name="Frame8" text:anchor-type="paragraph" svg:width="289.134pt" draw:z-index="0" svg:min-height="1cm"><draw:text-box><table:table table:style-name="Table"><table:table-column table:style-name="odt_auto_style_table_column_8_1"/><table:table-row><table:table-cell office:value-type="string" table:style-name="tablecell"><text:p text:style-name="tablealignleft">На представленном рисунке имя маски и таблица данных не совпадают, однако не для всех записей это будет так. У некоторых записей имя маски и имя таблицы могут совпадать. Если параметры отличаются нужно обязательно скопировать или записать оба параметра.</text:p></table:table-cell></table:table-row></table:table></draw:text-box></draw:frame></text:p>
      <text:h text:style-name="Heading_20_2" text:outline-level="2"><text:bookmark-start text:name="__RefHeading___копирование_маски_7"/><text:bookmark-start text:name="копирование_маски"/>Копирование маски<text:bookmark-end text:name="__RefHeading___копирование_маски_7"/><text:bookmark-end text:name="копирование_маски"/></text:h>
      <text:p text:style-name="Text_20_body">Выполните пункты 1 - 3 из поиска записи. После их выполнения Вы будете находится в разделе.</text:p>
      <text:p text:style-name="Text_20_body">Выберите запись и нажмите кнопку “Редактировать параметры записи”</text:p>
      <text:p text:style-name="Text_20_body">Положение кнопки «Редактировать параметры записи» в списке записей раздела</text:p>
      <text:p text:style-name="Text_20_body"><draw:frame draw:style-name="media" draw:name="5" text:anchor-type="as-char" draw:z-index="5" svg:width="14.975416666667cm" svg:height="3.3595876099707cm"><draw:image xlink:href="Pictures/dc88760ae8940390d5541548ada873c5.png" xlink:type="simple" xlink:show="embed" xlink:actuate="onLoad"/></draw:frame></text:p>
      <text:p text:style-name="Text_20_body">В списке параметров записи найдите пункт “Таблица данных”. Скопируйте его в блокнот или любой другой текстовый редактор.</text:p>
      <text:p text:style-name="Text_20_body">Положение параметров “Таблица данных” в списке параметров записи</text:p>
      <text:p text:style-name="Text_20_body"><draw:frame draw:style-name="media" draw:name="6" text:anchor-type="as-char" draw:z-index="6" svg:width="14.975416666667cm" svg:height="8.380940108002cm"><draw:image xlink:href="Pictures/e742b597fce79f905071016770bae280.png" xlink:type="simple" xlink:show="embed" xlink:actuate="onLoad"/></draw:frame></text:p>
      <text:p text:style-name="Text_20_body">Выйдите из параметров записи нажав кнопку “Сохранить” или Выход без сохранения”</text:p>
      <text:p text:style-name="Text_20_body">Теперь на той же записи-доноре нажмите кнопку “Операции с маской”</text:p>
      <text:p text:style-name="Text_20_body">Положение кнопки «Операции с маской» в списке записей раздела</text:p>
      <text:p text:style-name="Text_20_body"><draw:frame draw:style-name="media" draw:name="7" text:anchor-type="as-char" draw:z-index="7" svg:width="14.975416666667cm" svg:height="2.6772910610465cm"><draw:image xlink:href="Pictures/0d837defd18b8a0cc56bc7e7d499b516.png" xlink:type="simple" xlink:show="embed" xlink:actuate="onLoad"/></draw:frame></text:p>
      <text:p text:style-name="Text_20_body">Перед Вами откроется меню со списком всех полей маски.</text:p>
      <text:p text:style-name="Text_20_body">Нажмите кнопку “Создать копию маски”</text:p>
      <text:p text:style-name="Text_20_body">Положение кнопки “Создать копию маски” в меню операций с маской</text:p>
      <text:p text:style-name="Text_20_body"><draw:frame draw:style-name="media" draw:name="8" text:anchor-type="as-char" draw:z-index="8" svg:width="14.975416666667cm" svg:height="1.159645082332cm"><draw:image xlink:href="Pictures/2d38cd523ea8f8d693852b7903d55b6b.png" xlink:type="simple" xlink:show="embed" xlink:actuate="onLoad"/></draw:frame></text:p>
      <text:p text:style-name="Text_20_body">Будет выведено уведомление с просьбой ввести новое имя для маски</text:p>
      <text:p text:style-name="Text_20_body">Вид запроса нового имени маски</text:p>
      <text:p text:style-name="Text_20_body"><draw:frame draw:style-name="media" draw:name="9" text:anchor-type="as-char" draw:z-index="9" svg:width="11.985625cm" svg:height="5.0688105726872cm"><draw:image xlink:href="Pictures/61e874957c23bb30f0cbc9b2e2c64bc4.png" xlink:type="simple" xlink:show="embed" xlink:actuate="onLoad"/></draw:frame></text:p>
      <text:p text:style-name="Text_20_body">Введите в уведомление любой текст</text:p>
      <table:table table:style-name="Table">
        <table:table-column/>
        <table:table-row>
          <table:table-cell office:value-type="string" table:style-name="tablecell">
            <text:p text:style-name="tablealignleft">Можно использовать только латинские символы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Нельзя использовать пробелы. Используйте “_” если это необходимо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Мы рекомендуем называть новую маску в виде транслитерации от имени новой записи. Например если новая запись называется “Дневник ежедневного наблюдения”, то использовать имя маски “Dnevnik<text:span text:style-name="Emphasis">ezhednevnogo</text:span>nabludeniya”</text:p>
          </table:table-cell>
        </table:table-row>
      </table:table>
      <table:table table:style-name="Table">
        <table:table-column/>
        <table:table-row>
          <table:table-cell office:value-type="string" table:style-name="tablecell">
            <text:p text:style-name="tablealignleft">Если Вы не уверены, есть ли в системе маска с тем именем, которое вы придумали, просто добавьте набор цифр и букв в конец имени маски.</text:p>
          </table:table-cell>
        </table:table-row>
      </table:table>
      <text:p text:style-name="Text_20_body">Скопируйте придуманное имя маски в блокнот или любой другой текстовый редактор.</text:p>
      <text:p text:style-name="Text_20_body">Теперь перейдем к созданию записи.</text:p>
      <text:h text:style-name="Heading_20_2" text:outline-level="2"><text:bookmark-start text:name="__RefHeading___создание_записи_с_новой_маской_8"/><text:bookmark-start text:name="создание_записи_с_новой_маской"/>Создание записи с новой маской<text:bookmark-end text:name="__RefHeading___создание_записи_с_новой_маской_8"/><text:bookmark-end text:name="создание_записи_с_новой_маской"/></text:h>
      <text:p text:style-name="Text_20_body">Теперь перейдем к созданию записи с той же маской.</text:p>
      <text:p text:style-name="Text_20_body">Выполните пункты 1 - 3 из поиска записи. После их выполнения Вы будете находится в разделе.</text:p>
      <text:p text:style-name="Text_20_body">Далее Вы можете создать новую запись или отредактировать существующую</text:p>
      <text:h text:style-name="Heading_20_3" text:outline-level="3"><text:bookmark-start text:name="__RefHeading___редактирование_существующей_записи_9"/><text:bookmark-start text:name="редактирование_существующей_записи"/>Редактирование существующей записи<text:bookmark-end text:name="__RefHeading___редактирование_существующей_записи_9"/><text:bookmark-end text:name="редактирование_существующей_записи"/></text:h>
      <text:p text:style-name="Text_20_body">Выполните пункт 4 из поиска записи. Теперь в поле “Имя маски” текущей записи вставьте значение из скопированного имени маски. Аналогично для поля “Таблица данных”</text:p>
      <text:p text:style-name="Text_20_body">Вид параметров записи «Процедура» до изменения параметров</text:p>
      <text:p text:style-name="Text_20_body"><draw:frame draw:style-name="media" draw:name="10" text:anchor-type="as-char" draw:z-index="10" svg:width="14.975416666667cm" svg:height="7.298568598316cm"><draw:image xlink:href="Pictures/42385e0b876723432db9845e78c1a2bf.png" xlink:type="simple" xlink:show="embed" xlink:actuate="onLoad"/></draw:frame></text:p>
      <text:p text:style-name="Text_20_body">Вид записи «Процедура» после изменения параметров</text:p>
      <text:p text:style-name="Text_20_body"><draw:frame draw:style-name="media" draw:name="11" text:anchor-type="as-char" draw:z-index="11" svg:width="14.975416666667cm" svg:height="7.1882cm"><draw:image xlink:href="Pictures/14c86fdec6628f7918f532f070ed56a8.png" xlink:type="simple" xlink:show="embed" xlink:actuate="onLoad"/></draw:frame></text:p>
      <text:p text:style-name="Text_20_body">Теперь нажмите “Сохранить” в самом низу формы редактирования параметров.</text:p>
      <text:h text:style-name="Heading_20_3" text:outline-level="3"><text:bookmark-start text:name="__RefHeading___создание_новой_записи_10"/><text:bookmark-start text:name="создание_новой_записи"/>Создание новой записи<text:bookmark-end text:name="__RefHeading___создание_новой_записи_10"/><text:bookmark-end text:name="создание_новой_записи"/></text:h>
      <text:p text:style-name="Text_20_body">Нажмите на кнопку “Новая запись” в заголовке раздела</text:p>
      <text:p text:style-name="Text_20_body">Положение кнопки «Новая запись» в списке записей раздела</text:p>
      <text:p text:style-name="Text_20_body"><draw:frame draw:style-name="media" draw:name="12" text:anchor-type="as-char" draw:z-index="12" svg:width="14.975416666667cm" svg:height="1.2899416778825cm"><draw:image xlink:href="Pictures/2b04af326250e1e3f097005509087f00.png" xlink:type="simple" xlink:show="embed" xlink:actuate="onLoad"/></draw:frame></text:p>
      <text:p text:style-name="Text_20_body">Перед Вами отобразится форма параметров новой записи</text:p>
      <text:p text:style-name="Text_20_body">Заполните все необходимые поля.</text:p>
      <text:p text:style-name="Text_20_body">В поле “Имя маски” вставьте скопированное значение имени маски</text:p>
      <text:p text:style-name="Text_20_body"><text:span text:style-name="Emphasis">neirokorrektsii</text:span></text:p>
      <text:p text:style-name="Text_20_body">В поле “Таблица данных” вставьте скопированное значение имени таблицы.</text:p>
      <text:p text:style-name="Text_20_body"><text:span text:style-name="Emphasis">korrektsii</text:span></text:p>
      <text:p text:style-name="Text_20_body">В итоге у Вас получится заполненная форма.</text:p>
      <text:p text:style-name="Text_20_body">Пример заполненной формы новой записи</text:p>
      <text:p text:style-name="Text_20_body"><draw:frame draw:style-name="media" draw:name="13" text:anchor-type="as-char" draw:z-index="13" svg:width="14.975416666667cm" svg:height="8.4493332130832cm"><draw:image xlink:href="Pictures/a657a3123115e2c2875804ac2d67623b.png" xlink:type="simple" xlink:show="embed" xlink:actuate="onLoad"/></draw:frame></text:p>
      <text:p text:style-name="Text_20_body">Нажмите кнопку “Сохранить” в самом низу формы.</text:p>
      <text:p text:style-name="Text_20_body">Готово. Новая запись с той же маской готова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pert:records:clonemask</dc:title>
  </office:meta>
</office:document-meta>
</file>