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e8142e1bc2fa07dae67fae0deb192e.png"/>
  <manifest:file-entry manifest:media-type="image/png" manifest:full-path="Pictures/42ef90999aeddd80c2f74e3076e7cb96.png"/>
  <manifest:file-entry manifest:media-type="image/png" manifest:full-path="Pictures/a40a701bd49608c541d3b4448f38291a.png"/>
  <manifest:file-entry manifest:media-type="image/png" manifest:full-path="Pictures/48d433bf77cf7e0021e30d791a206930.png"/>
  <manifest:file-entry manifest:media-type="image/png" manifest:full-path="Pictures/c54a22ed3dc5ecdf7e14fff9e3a52081.png"/>
  <manifest:file-entry manifest:media-type="image/png" manifest:full-path="Pictures/7c63e68a9a9db36c8311ad8f25616a5b.png"/>
  <manifest:file-entry manifest:media-type="image/png" manifest:full-path="Pictures/83caf33fe7f7545bbdbe8cf48d75e178.png"/>
  <manifest:file-entry manifest:media-type="image/png" manifest:full-path="Pictures/328eb88d367f66d5c6778ebcccf221d3.png"/>
  <manifest:file-entry manifest:media-type="image/png" manifest:full-path="Pictures/11ae85ad50351868c1d8540acf801ecb.png"/>
  <manifest:file-entry manifest:media-type="image/png" manifest:full-path="Pictures/e9a77e7c41684f3d245dbfc48d8e385c.png"/>
  <manifest:file-entry manifest:media-type="image/png" manifest:full-path="Pictures/3dd83bf697622083b5ef9cf34583b180.png"/>
  <manifest:file-entry manifest:media-type="image/png" manifest:full-path="Pictures/24b6f60b050f3efa328354b5923f120f.png"/>
  <manifest:file-entry manifest:media-type="image/png" manifest:full-path="Pictures/edfcca7e0049f737fba3e7856817db24.png"/>
  <manifest:file-entry manifest:media-type="image/png" manifest:full-path="Pictures/f4a6603f971a4287d79e393a9f60017f.png"/>
  <manifest:file-entry manifest:media-type="image/png" manifest:full-path="Pictures/5afa772dea85e9000efee14d407be5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ert:records:copyrules"/><text:bookmark-start text:name="__RefHeading___настройка_копирования_записей_1"/><text:bookmark-start text:name="настройка_копирования_записей"/>Настройка копирования записей<text:bookmark-end text:name="__RefHeading___настройка_копирования_записей_1"/><text:bookmark-end text:name="настройка_копирования_записей"/></text:h>
      <text:p text:style-name="Text_20_body">Данный механизм позволяет переносить данные из записей пациента в новую запись при ее создании. Информация копируется один раз при первичном создании записи. Если пациент госпитализирован, то данные беруться только из текущей госпитализации пациента. Так же можно ограничить количество дней для копирования (т.е. если запись старше определенного количества дней, то данные из нее не копируются)</text:p>
      <text:h text:style-name="Heading_20_2" text:outline-level="2"><text:bookmark-start text:name="__RefHeading___создание_связи_2"/><text:bookmark-start text:name="создание_связи"/>Создание связи<text:bookmark-end text:name="__RefHeading___создание_связи_2"/><text:bookmark-end text:name="создание_связи"/></text:h>
      <text:p text:style-name="Text_20_body">От роли системного администратора перейдите в раздел «Настройка»→«Настройки»→«Настройка копирования данных при создании разных записей»</text:p>
      <text:p text:style-name="Text_20_body"><draw:frame draw:style-name="media" draw:name="0" text:anchor-type="as-char" draw:z-index="0" svg:width="30.109583333333cm" style:rel-width="100%" svg:height="15.610416666667cm" style:rel-height="scale"><draw:image xlink:href="Pictures/77e8142e1bc2fa07dae67fae0deb192e.png" xlink:type="simple" xlink:show="embed" xlink:actuate="onLoad"/></draw:frame></text:p>
      <text:p text:style-name="Text_20_body">Вы увидите окно со списком записей, для которых уже настроено копирование. Если таких записей нет, то на экране будет только наименование страницы и кнопка для создания новой связи. Для добавления новой связи нажмите кнопку «Добавить запись»</text:p>
      <text:p text:style-name="Text_20_body"><draw:frame draw:style-name="media" draw:name="1" text:anchor-type="as-char" draw:z-index="1" svg:width="31.564791666667cm" style:rel-width="100%" svg:height="3.65125cm" style:rel-height="scale"><draw:image xlink:href="Pictures/42ef90999aeddd80c2f74e3076e7cb96.png" xlink:type="simple" xlink:show="embed" xlink:actuate="onLoad"/></draw:frame></text:p>
      <text:p text:style-name="Text_20_body">Появиться окно редактирования связей полей. В левой части окна находится редактор записи, в которую будет переноситься информация. В правой части окна находится редактор записи, из которой будет переноситься информация</text:p>
      <text:p text:style-name="Text_20_body"><draw:frame draw:style-name="media" draw:name="2" text:anchor-type="as-char" draw:z-index="2" svg:width="30.7975cm" style:rel-width="100%" svg:height="14.525625cm" style:rel-height="scale"><draw:image xlink:href="Pictures/a40a701bd49608c541d3b4448f38291a.png" xlink:type="simple" xlink:show="embed" xlink:actuate="onLoad"/></draw:frame></text:p>
      <text:p text:style-name="Text_20_body">Для начала выберем раздел записи, в которую мы хотим копировать данные</text:p>
      <text:p text:style-name="Text_20_body"><draw:frame draw:style-name="media" draw:name="3" text:anchor-type="as-char" draw:z-index="3" svg:width="31.115cm" style:rel-width="100%" svg:height="14.208125cm" style:rel-height="scale"><draw:image xlink:href="Pictures/48d433bf77cf7e0021e30d791a206930.png" xlink:type="simple" xlink:show="embed" xlink:actuate="onLoad"/></draw:frame></text:p>
      <text:p text:style-name="Text_20_body">Выберем нужную запись</text:p>
      <text:p text:style-name="Text_20_body"><draw:frame draw:style-name="media" draw:name="4" text:anchor-type="as-char" draw:z-index="4" svg:width="31.458958333333cm" style:rel-width="100%" svg:height="14.393333333333cm" style:rel-height="scale"><draw:image xlink:href="Pictures/c54a22ed3dc5ecdf7e14fff9e3a52081.png" xlink:type="simple" xlink:show="embed" xlink:actuate="onLoad"/></draw:frame></text:p>
      <text:p text:style-name="Text_20_body">Далее выберем поле в записи</text:p>
      <text:p text:style-name="Text_20_body"><draw:frame draw:style-name="media" draw:name="5" text:anchor-type="as-char" draw:z-index="5" svg:width="31.220833333333cm" style:rel-width="100%" svg:height="14.657916666667cm" style:rel-height="scale"><draw:image xlink:href="Pictures/7c63e68a9a9db36c8311ad8f25616a5b.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Обратите внимание! Справа от наименования поля указывается его тип. Данные не из всех типов могут быть загружены в каждый тип данных. Например можно перенести числовые данные в текстовые данные, но наоброт - нельзя</text:p></table:table-cell></table:table-row></table:table></draw:text-box></draw:frame></text:p>
      <text:p text:style-name="Text_20_body"><text:line-break/>
Теперь выберем раздел записи, из которой мы хотим переносить данные</text:p>
      <text:p text:style-name="Text_20_body"><draw:frame draw:style-name="media" draw:name="6" text:anchor-type="as-char" draw:z-index="6" svg:width="30.63875cm" style:rel-width="100%" svg:height="14.2875cm" style:rel-height="scale"><draw:image xlink:href="Pictures/83caf33fe7f7545bbdbe8cf48d75e178.png" xlink:type="simple" xlink:show="embed" xlink:actuate="onLoad"/></draw:frame></text:p>
      <text:p text:style-name="Text_20_body">Далее выбираем запись</text:p>
      <text:p text:style-name="Text_20_body"><draw:frame draw:style-name="media" draw:name="7" text:anchor-type="as-char" draw:z-index="7" svg:width="30.850416666667cm" style:rel-width="100%" svg:height="14.075833333333cm" style:rel-height="scale"><draw:image xlink:href="Pictures/328eb88d367f66d5c6778ebcccf221d3.png" xlink:type="simple" xlink:show="embed" xlink:actuate="onLoad"/></draw:frame></text:p>
      <text:p text:style-name="Text_20_body">И наконец поле, из которого будем переносить информацию</text:p>
      <text:p text:style-name="Text_20_body"><draw:frame draw:style-name="media" draw:name="8" text:anchor-type="as-char" draw:z-index="8" svg:width="30.771041666667cm" style:rel-width="100%" svg:height="14.313958333333cm" style:rel-height="scale"><draw:image xlink:href="Pictures/11ae85ad50351868c1d8540acf801ecb.png" xlink:type="simple" xlink:show="embed" xlink:actuate="onLoad"/></draw:frame></text:p>
      <text:p text:style-name="Text_20_body">Когда все поля заполнены, нажимаем кнопку «Добавить»</text:p>
      <text:p text:style-name="Text_20_body"><draw:frame draw:style-name="media" draw:name="9" text:anchor-type="as-char" draw:z-index="9" svg:width="30.453541666667cm" style:rel-width="100%" svg:height="14.12875cm" style:rel-height="scale"><draw:image xlink:href="Pictures/e9a77e7c41684f3d245dbfc48d8e385c.png" xlink:type="simple" xlink:show="embed" xlink:actuate="onLoad"/></draw:frame></text:p>
      <text:p text:style-name="Text_20_body">Готово! Связь добавлена. При следующем создании записи «Консультация врача-анестезиолога-реаниматолога» в поле «Аллергия» будет скопировано примечание из амбулаторной карты пациента. Как видно в списке появилась взаимосвязь.</text:p>
      <text:p text:style-name="Text_20_body"><draw:frame draw:style-name="media" draw:name="10" text:anchor-type="as-char" draw:z-index="10" svg:width="31.27375cm" style:rel-width="100%" svg:height="7.064375cm" style:rel-height="scale"><draw:image xlink:href="Pictures/3dd83bf697622083b5ef9cf34583b180.png" xlink:type="simple" xlink:show="embed" xlink:actuate="onLoad"/></draw:frame></text:p>
      <text:h text:style-name="Heading_20_2" text:outline-level="2"><text:bookmark-start text:name="__RefHeading___добавление_нового_поля_в_копирование_3"/><text:bookmark-start text:name="добавление_нового_поля_в_копирование"/>Добавление нового поля в копирование<text:bookmark-end text:name="__RefHeading___добавление_нового_поля_в_копирование_3"/><text:bookmark-end text:name="добавление_нового_поля_в_копирование"/></text:h>
      <text:p text:style-name="Text_20_body">Для добавления нового поля в правила копирования, нажмите кнопку «Добавить связь» в разделе необходимой записи</text:p>
      <text:p text:style-name="Text_20_body"><draw:frame draw:style-name="media" draw:name="11" text:anchor-type="as-char" draw:z-index="11" svg:width="30.876875cm" style:rel-width="100%" svg:height="7.064375cm" style:rel-height="scale"><draw:image xlink:href="Pictures/24b6f60b050f3efa328354b5923f120f.png" xlink:type="simple" xlink:show="embed" xlink:actuate="onLoad"/></draw:frame></text:p>
      <text:p text:style-name="Text_20_body">Появиться окно из пункта «Создание связи», однако раздел и запись, в которую будут копироваться данные, уже будут заполнены и не будут достпны джля редактирования</text:p>
      <text:p text:style-name="Text_20_body"><draw:frame draw:style-name="media" draw:name="12" text:anchor-type="as-char" draw:z-index="12" svg:width="30.771041666667cm" style:rel-width="100%" svg:height="14.393333333333cm" style:rel-height="scale"><draw:image xlink:href="Pictures/edfcca7e0049f737fba3e7856817db24.png" xlink:type="simple" xlink:show="embed" xlink:actuate="onLoad"/></draw:frame></text:p>
      <text:p text:style-name="Text_20_body">Дальнейшее взаимодействие аналогично созданию новой связи</text:p>
      <text:h text:style-name="Heading_20_2" text:outline-level="2"><text:bookmark-start text:name="__RefHeading___удаление_взаимосвязей_4"/><text:bookmark-start text:name="удаление_взаимосвязей"/>Удаление взаимосвязей<text:bookmark-end text:name="__RefHeading___удаление_взаимосвязей_4"/><text:bookmark-end text:name="удаление_взаимосвязей"/></text:h>
      <text:p text:style-name="Text_20_body">Для удаления правила копирования только для одного правила, нажмите на кнопку «Удалить» напротив правила</text:p>
      <text:p text:style-name="Text_20_body"><draw:frame draw:style-name="media" draw:name="13" text:anchor-type="as-char" draw:z-index="13" svg:width="30.347708333333cm" style:rel-width="100%" svg:height="6.8791666666667cm" style:rel-height="scale"><draw:image xlink:href="Pictures/f4a6603f971a4287d79e393a9f60017f.png" xlink:type="simple" xlink:show="embed" xlink:actuate="onLoad"/></draw:frame></text:p>
      <text:p text:style-name="Text_20_body">Для удаления взаимосвязей для всей записи, нажмите на кнопку «Удалить» напротив наименования записи</text:p>
      <text:p text:style-name="Text_20_body"><draw:frame draw:style-name="media" draw:name="14" text:anchor-type="as-char" draw:z-index="14" svg:width="30.850416666667cm" style:rel-width="100%" svg:height="6.9320833333333cm" style:rel-height="scale"><draw:image xlink:href="Pictures/5afa772dea85e9000efee14d407be591.png" xlink:type="simple" xlink:show="embed" xlink:actuate="onLoad"/></draw:frame></text:p>
      <text:h text:style-name="Heading_20_2" text:outline-level="2"><text:bookmark-start text:name="__RefHeading___множественные_связи_на_одно_поле_5"/><text:bookmark-start text:name="множественные_связи_на_одно_поле"/>Множественные связи на одно поле<text:bookmark-end text:name="__RefHeading___множественные_связи_на_одно_поле_5"/><text:bookmark-end text:name="множественные_связи_на_одно_поле"/></text:h>
      <text:p text:style-name="Text_20_body">Можно добавить сразу несколько связей на одно поле записи, куда копируются данные. Тогда поведение будет следующим:</text:p>
      <text:h text:style-name="Heading_20_3" text:outline-level="3"><text:bookmark-start text:name="__RefHeading___если_поле_в_которое_копируются_данные_имеет_тип_текст_6"/><text:bookmark-start text:name="если_поле_в_которое_копируются_данные_имеет_тип_текст"/>Если поле, в которое копируются данные имеет тип "Текст"<text:bookmark-end text:name="__RefHeading___если_поле_в_которое_копируются_данные_имеет_тип_текст_6"/><text:bookmark-end text:name="если_поле_в_которое_копируются_данные_имеет_тип_текст"/></text:h>
      <text:p text:style-name="Text_20_body">Если включена системная настройка «Сцеплять текст при использовании механизма копирования», то в поле будут записаны последовательно все данные из полей, откуда берутся данные, в противном случае - только текст последней записи</text:p>
      <text:h text:style-name="Heading_20_3" text:outline-level="3"><text:bookmark-start text:name="__RefHeading___если_любой_другой_тип_поля_куда_копируются_данные_7"/><text:bookmark-start text:name="если_любой_другой_тип_поля_куда_копируются_данные"/>Если любой другой тип поля, куда копируются данные<text:bookmark-end text:name="__RefHeading___если_любой_другой_тип_поля_куда_копируются_данные_7"/><text:bookmark-end text:name="если_любой_другой_тип_поля_куда_копируются_данные"/></text:h>
      <text:p text:style-name="Text_20_body">Будет записано значение из записи, созданной последней</text:p>
      <text:h text:style-name="Heading_20_3" text:outline-level="3"><text:bookmark-start text:name="__RefHeading___в_каком_порядке_сортируются_данные_8"/><text:bookmark-start text:name="в_каком_порядке_сортируются_данные"/>В каком порядке сортируются данные<text:bookmark-end text:name="__RefHeading___в_каком_порядке_сортируются_данные_8"/><text:bookmark-end text:name="в_каком_порядке_сортируются_данные"/></text:h>
      <text:p text:style-name="Text_20_body">Данные сортируются в порядке возрастания даты подписания (блокировки) записи. Соответственно, последней записью считается запись, созданная позже всех.</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pert:records:copyrules</dc:title>
  </office:meta>
</office:document-meta>
</file>