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5adaee503651225bd95ddca65ab236.png"/>
  <manifest:file-entry manifest:media-type="image/png" manifest:full-path="Pictures/fe02f7172c1bc09749c3afa0f33e0db6.png"/>
  <manifest:file-entry manifest:media-type="image/png" manifest:full-path="Pictures/3e59cee339b6a77e49bed6c96a82c3f2.png"/>
  <manifest:file-entry manifest:media-type="image/png" manifest:full-path="Pictures/8c795ba94fb8825d888243ae9d91a362.png"/>
  <manifest:file-entry manifest:media-type="image/png" manifest:full-path="Pictures/a7c65467dc1fc370d0fd98dbd12d2a49.png"/>
  <manifest:file-entry manifest:media-type="image/png" manifest:full-path="Pictures/ca2916ee9d3662908ea8abc9dafcb2e2.png"/>
  <manifest:file-entry manifest:media-type="image/png" manifest:full-path="Pictures/94a6f0a6c218d4c21563a85c372b5b28.png"/>
  <manifest:file-entry manifest:media-type="image/png" manifest:full-path="Pictures/aef4fd6a47159fc0df854de0a620e13e.png"/>
  <manifest:file-entry manifest:media-type="image/png" manifest:full-path="Pictures/51396bd082dc78133b2e240dd284e09f.png"/>
  <manifest:file-entry manifest:media-type="image/png" manifest:full-path="Pictures/aae26124577a34b660fa3d8fb13728c2.png"/>
  <manifest:file-entry manifest:media-type="image/png" manifest:full-path="Pictures/4684d34eb2fa32bf64ff5c047552592a.png"/>
  <manifest:file-entry manifest:media-type="image/png" manifest:full-path="Pictures/37c3f69f2444dca521f71ffdced957a7.png"/>
  <manifest:file-entry manifest:media-type="image/png" manifest:full-path="Pictures/5eeb49ee7cbfd405ead4912a855dc616.png"/>
  <manifest:file-entry manifest:media-type="image/png" manifest:full-path="Pictures/f8781f3b86aeee5fa72fb21ae45872d0.png"/>
  <manifest:file-entry manifest:media-type="image/png" manifest:full-path="Pictures/ff74378e7cb10cd68be823b0be3f4cd1.png"/>
  <manifest:file-entry manifest:media-type="image/png" manifest:full-path="Pictures/43891d83ef5ebdbd0f0e6d32218ece2d.png"/>
  <manifest:file-entry manifest:media-type="image/png" manifest:full-path="Pictures/5e354cf48d0801887689177687e719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mask:entities"/><text:bookmark-start text:name="__RefHeading___имени_29_1"/><text:bookmark-start text:name="имени_29"/>имени 29<text:bookmark-end text:name="__RefHeading___имени_29_1"/><text:bookmark-end text:name="имени_29"/></text:h>
      <text:h text:style-name="Heading_20_1" text:outline-level="1"><text:bookmark-start text:name="__RefHeading___идентификация_наименований_сущностей_формы_для_указания_наименований_в_шаблонах_протоколов_осмотров_специалистов_2"/><text:bookmark-start text:name="идентификация_наименований_сущностей_формы_для_указания_наименований_в_шаблонах_протоколов_осмотров_специалистов"/>Идентификация наименований сущностей формы для указания наименований в шаблонах протоколов осмотров специалистов<text:bookmark-end text:name="__RefHeading___идентификация_наименований_сущностей_формы_для_указания_наименований_в_шаблонах_протоколов_осмотров_специалистов_2"/><text:bookmark-end text:name="идентификация_наименований_сущностей_формы_для_указания_наименований_в_шаблонах_протоколов_осмотров_специалистов"/></text:h>
      <text:h text:style-name="Heading_20_2" text:outline-level="2"><text:bookmark-start text:name="__RefHeading___общий_вид_3"/><text:bookmark-start text:name="общий_вид"/>Общий вид<text:bookmark-end text:name="__RefHeading___общий_вид_3"/><text:bookmark-end text:name="общий_вид"/></text:h>
      <text:p text:style-name="Text_20_body"><draw:frame draw:style-name="media" draw:name="0" text:anchor-type="as-char" draw:z-index="0" svg:width="14.975416666667cm" svg:height="9.4998237885463cm"><draw:image xlink:href="Pictures/585adaee503651225bd95ddca65ab236.png" xlink:type="simple" xlink:show="embed" xlink:actuate="onLoad"/></draw:frame></text:p>
      <text:h text:style-name="Heading_20_2" text:outline-level="2"><text:bookmark-start text:name="__RefHeading___элементы_4"/><text:bookmark-start text:name="элементы"/>Элементы<text:bookmark-end text:name="__RefHeading___элементы_4"/><text:bookmark-end text:name="элементы"/></text:h>
      <text:h text:style-name="Heading_20_3" text:outline-level="3"><text:bookmark-start text:name="__RefHeading___заголовок_5"/><text:bookmark-start text:name="заголовок"/>Заголовок  <text:bookmark-end text:name="__RefHeading___заголовок_5"/><text:bookmark-end text:name="заголовок"/></text:h>
      <text:p text:style-name="Text_20_body">Крупный текст с разделителем для разграничения блока</text:p>
      <text:p text:style-name="Text_20_body"><draw:frame draw:style-name="media" draw:name="1" text:anchor-type="as-char" draw:z-index="1" svg:width="14.975416666667cm" svg:height="1.5409486714976cm"><draw:image xlink:href="Pictures/fe02f7172c1bc09749c3afa0f33e0db6.png" xlink:type="simple" xlink:show="embed" xlink:actuate="onLoad"/></draw:frame></text:p>
      <text:h text:style-name="Heading_20_3" text:outline-level="3"><text:bookmark-start text:name="__RefHeading___подзаголовок_6"/><text:bookmark-start text:name="подзаголовок"/>Подзаголовок <text:bookmark-end text:name="__RefHeading___подзаголовок_6"/><text:bookmark-end text:name="подзаголовок"/></text:h>
      <text:p text:style-name="Text_20_body">Текст, выводимый на экран</text:p>
      <text:p text:style-name="Text_20_body"><draw:frame draw:style-name="media" draw:name="2" text:anchor-type="as-char" draw:z-index="2" svg:width="14.975416666667cm" svg:height="1.4866107055961cm"><draw:image xlink:href="Pictures/3e59cee339b6a77e49bed6c96a82c3f2.png" xlink:type="simple" xlink:show="embed" xlink:actuate="onLoad"/></draw:frame></text:p>
      <text:h text:style-name="Heading_20_3" text:outline-level="3"><text:bookmark-start text:name="__RefHeading___время_7"/><text:bookmark-start text:name="время"/>Время <text:bookmark-end text:name="__RefHeading___время_7"/><text:bookmark-end text:name="время"/></text:h>
      <text:p text:style-name="Text_20_body">Поле для ввода времени с проверкой на введенной значение. Формат ввода ЧЧ:ММ</text:p>
      <text:p text:style-name="Text_20_body"><draw:frame draw:style-name="media" draw:name="3" text:anchor-type="as-char" draw:z-index="3" svg:width="8.651875cm" svg:height="1.1606173780488cm"><draw:image xlink:href="Pictures/8c795ba94fb8825d888243ae9d91a362.png" xlink:type="simple" xlink:show="embed" xlink:actuate="onLoad"/></draw:frame></text:p>
      <text:p text:style-name="Text_20_body"><draw:frame draw:style-name="media" draw:name="4" text:anchor-type="as-char" draw:z-index="4" svg:width="8.41375cm" svg:height="1.0813910658307cm"><draw:image xlink:href="Pictures/a7c65467dc1fc370d0fd98dbd12d2a49.png" xlink:type="simple" xlink:show="embed" xlink:actuate="onLoad"/></draw:frame></text:p>
      <text:p text:style-name="Text_20_body"><draw:frame draw:style-name="media" draw:name="5" text:anchor-type="as-char" draw:z-index="5" svg:width="8.5725cm" svg:height="1.0583333333333cm"><draw:image xlink:href="Pictures/ca2916ee9d3662908ea8abc9dafcb2e2.png" xlink:type="simple" xlink:show="embed" xlink:actuate="onLoad"/></draw:frame></text:p>
      <text:h text:style-name="Heading_20_3" text:outline-level="3"><text:bookmark-start text:name="__RefHeading___дата_8"/><text:bookmark-start text:name="дата"/>Дата <text:bookmark-end text:name="__RefHeading___дата_8"/><text:bookmark-end text:name="дата"/></text:h>
      <text:p text:style-name="Text_20_body">Поле для ввода даты со всплывающим календарем для выбора даты. Формат ввода ДД-ММ-ГГГ</text:p>
      <text:p text:style-name="Text_20_body"><draw:frame draw:style-name="media" draw:name="6" text:anchor-type="as-char" draw:z-index="6" svg:width="8.3608333333333cm" svg:height="0.79375cm"><draw:image xlink:href="Pictures/94a6f0a6c218d4c21563a85c372b5b28.png" xlink:type="simple" xlink:show="embed" xlink:actuate="onLoad"/></draw:frame></text:p>
      <text:p text:style-name="Text_20_body"><draw:frame draw:style-name="media" draw:name="7" text:anchor-type="as-char" draw:z-index="7" svg:width="13.440833333333cm" svg:height="7.5522167648985cm"><draw:image xlink:href="Pictures/aef4fd6a47159fc0df854de0a620e13e.png" xlink:type="simple" xlink:show="embed" xlink:actuate="onLoad"/></draw:frame></text:p>
      <text:p text:style-name="Text_20_body"><draw:frame draw:style-name="media" draw:name="8" text:anchor-type="as-char" draw:z-index="8" svg:width="8.41375cm" svg:height="1.0583333333333cm"><draw:image xlink:href="Pictures/51396bd082dc78133b2e240dd284e09f.png" xlink:type="simple" xlink:show="embed" xlink:actuate="onLoad"/></draw:frame></text:p>
      <text:h text:style-name="Heading_20_3" text:outline-level="3"><text:bookmark-start text:name="__RefHeading___десятичная_дробь_9"/><text:bookmark-start text:name="десятичная_дробь"/>Десятичная дробь <text:bookmark-end text:name="__RefHeading___десятичная_дробь_9"/><text:bookmark-end text:name="десятичная_дробь"/></text:h>
      <text:p text:style-name="Text_20_body">Поле для ввода десятичной дроби (буквы игнорируются после числа, если введена буква до числа все значение приравнивается нулю)</text:p>
      <text:p text:style-name="Text_20_body"><draw:frame draw:style-name="media" draw:name="9" text:anchor-type="as-char" draw:z-index="9" svg:width="6.6939583333333cm" svg:height="1.0583333333333cm"><draw:image xlink:href="Pictures/aae26124577a34b660fa3d8fb13728c2.png" xlink:type="simple" xlink:show="embed" xlink:actuate="onLoad"/></draw:frame></text:p>
      <text:h text:style-name="Heading_20_3" text:outline-level="3"><text:bookmark-start text:name="__RefHeading___список_10"/><text:bookmark-start text:name="список"/>Список <text:bookmark-end text:name="__RefHeading___список_10"/><text:bookmark-end text:name="список"/></text:h>
      <text:p text:style-name="Text_20_body">Поле для выбора одного варианта из фиксированного списка</text:p>
      <text:p text:style-name="Text_20_body"><draw:frame draw:style-name="media" draw:name="10" text:anchor-type="as-char" draw:z-index="10" svg:width="14.975416666667cm" svg:height="0.7881798245614cm"><draw:image xlink:href="Pictures/4684d34eb2fa32bf64ff5c047552592a.png" xlink:type="simple" xlink:show="embed" xlink:actuate="onLoad"/></draw:frame></text:p>
      <text:p text:style-name="Text_20_body"><draw:frame draw:style-name="media" draw:name="11" text:anchor-type="as-char" draw:z-index="11" svg:width="14.975416666667cm" svg:height="2.6112127421759cm"><draw:image xlink:href="Pictures/37c3f69f2444dca521f71ffdced957a7.png" xlink:type="simple" xlink:show="embed" xlink:actuate="onLoad"/></draw:frame></text:p>
      <text:p text:style-name="Text_20_body"><draw:frame draw:style-name="media" draw:name="12" text:anchor-type="as-char" draw:z-index="12" svg:width="14.975416666667cm" svg:height="0.95010196374622cm"><draw:image xlink:href="Pictures/5eeb49ee7cbfd405ead4912a855dc616.png" xlink:type="simple" xlink:show="embed" xlink:actuate="onLoad"/></draw:frame></text:p>
      <text:h text:style-name="Heading_20_3" text:outline-level="3"><text:bookmark-start text:name="__RefHeading___логический_тип_11"/><text:bookmark-start text:name="логический_тип"/>Логический тип <text:bookmark-end text:name="__RefHeading___логический_тип_11"/><text:bookmark-end text:name="логический_тип"/></text:h>
      <text:p text:style-name="Text_20_body">Выбор “да/нет” за счет установки “галочки”</text:p>
      <text:p text:style-name="Text_20_body"><draw:frame draw:style-name="media" draw:name="13" text:anchor-type="as-char" draw:z-index="13" svg:width="5.0535416666667cm" svg:height="0.79375cm"><draw:image xlink:href="Pictures/f8781f3b86aeee5fa72fb21ae45872d0.png" xlink:type="simple" xlink:show="embed" xlink:actuate="onLoad"/></draw:frame></text:p>
      <text:p text:style-name="Text_20_body"><draw:frame draw:style-name="media" draw:name="14" text:anchor-type="as-char" draw:z-index="14" svg:width="5.715cm" svg:height="1.0847916666667cm"><draw:image xlink:href="Pictures/ff74378e7cb10cd68be823b0be3f4cd1.png" xlink:type="simple" xlink:show="embed" xlink:actuate="onLoad"/></draw:frame></text:p>
      <text:h text:style-name="Heading_20_3" text:outline-level="3"><text:bookmark-start text:name="__RefHeading___строка_для_ввода_12"/><text:bookmark-start text:name="строка_для_ввода"/>Строка для ввода <text:bookmark-end text:name="__RefHeading___строка_для_ввода_12"/><text:bookmark-end text:name="строка_для_ввода"/></text:h>
      <text:p text:style-name="Text_20_body">Короткий текст (до 255 символов). Поддерживается механизм автособираемых подсказок (“сердечко”)</text:p>
      <text:p text:style-name="Text_20_body"><draw:frame draw:style-name="media" draw:name="15" text:anchor-type="as-char" draw:z-index="15" svg:width="14.975416666667cm" svg:height="0.89405472636816cm"><draw:image xlink:href="Pictures/43891d83ef5ebdbd0f0e6d32218ece2d.png" xlink:type="simple" xlink:show="embed" xlink:actuate="onLoad"/></draw:frame></text:p>
      <text:h text:style-name="Heading_20_3" text:outline-level="3"><text:bookmark-start text:name="__RefHeading___поле_для_ввода_13"/><text:bookmark-start text:name="поле_для_ввода"/>Поле для ввода <text:bookmark-end text:name="__RefHeading___поле_для_ввода_13"/><text:bookmark-end text:name="поле_для_ввода"/></text:h>
      <text:p text:style-name="Text_20_body">Длинный текст. Поддерживается механизм автособираемых подсказок (“сердечко”)</text:p>
      <text:p text:style-name="Text_20_body"><draw:frame draw:style-name="media" draw:name="16" text:anchor-type="as-char" draw:z-index="16" svg:width="14.975416666667cm" svg:height="3.5613620137863cm"><draw:image xlink:href="Pictures/5e354cf48d0801887689177687e719c3.png" xlink:type="simple" xlink:show="embed" xlink:actuate="onLoad"/></draw:frame></text:p>
      <text:h text:style-name="Heading_20_3" text:outline-level="3"><text:bookmark-start text:name="__RefHeading___целое_число_14"/><text:bookmark-start text:name="целое_число"/>Целое число <text:bookmark-end text:name="__RefHeading___целое_число_14"/><text:bookmark-end text:name="целое_число"/></text:h>
      <text:p text:style-name="Text_20_body">Поле для ввода целого числа (дробная часть отбрасывается, буквы игнорируются после числа, если введена буква до числа все значение приравнивается нулю)</text:p>
      <text:h text:style-name="Heading_20_1" text:outline-level="1"><text:bookmark-start text:name="__RefHeading___NoTitle_15"/><text:bookmark-start text:name="section"/><text:bookmark-end text:name="__RefHeading___NoTitle_15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mask:entities</dc:title>
  </office:meta>
</office:document-meta>
</file>