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8794befd7d44cf64c760dfff13d476.png"/>
  <manifest:file-entry manifest:media-type="image/png" manifest:full-path="Pictures/a571129c10f0dc4afd1c9c95916bf4b6.png"/>
  <manifest:file-entry manifest:media-type="image/png" manifest:full-path="Pictures/94ccc00f388de58809954a5c6040481d.png"/>
  <manifest:file-entry manifest:media-type="image/png" manifest:full-path="Pictures/760611efab6c272a79c51b0ddde9ea17.png"/>
  <manifest:file-entry manifest:media-type="image/png" manifest:full-path="Pictures/9f06c6d3a2a9756570dd8d83aa27845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ert:records:mask:hideline"/><text:bookmark-start text:name="__RefHeading___сокрытие_строки_протокола_1"/><text:bookmark-start text:name="сокрытие_строки_протокола"/>Сокрытие строки протокола<text:bookmark-end text:name="__RefHeading___сокрытие_строки_протокола_1"/><text:bookmark-end text:name="сокрытие_строки_протокола"/></text:h>
      <text:p text:style-name="Text_20_body">Если какое-то из полей протокола не требуется, его можно скрыть из формы заполнения. Для этого, зайдите в систему под учетной записью Системного администратора, перейдите в раздел «Настройка»→«Настройка форм и шаблонов»→«Настройка разделов и форм»</text:p>
      <text:p text:style-name="Text_20_body"><draw:frame draw:style-name="media" draw:name="0" text:anchor-type="as-char" draw:z-index="0" svg:width="32.940625cm" style:rel-width="100%" svg:height="12.85875cm" style:rel-height="scale"><draw:image xlink:href="Pictures/5c8794befd7d44cf64c760dfff13d476.png" xlink:type="simple" xlink:show="embed" xlink:actuate="onLoad"/></draw:frame></text:p>
      <text:p text:style-name="Text_20_body">Найдите в списке необходимы раздел, и перейдите в просмотр записей</text:p>
      <text:p text:style-name="Text_20_body"><draw:frame draw:style-name="media" draw:name="1" text:anchor-type="as-char" draw:z-index="1" svg:width="21.140208333333cm" style:rel-width="100%" svg:height="22.06625cm" style:rel-height="scale"><draw:image xlink:href="Pictures/a571129c10f0dc4afd1c9c95916bf4b6.png" xlink:type="simple" xlink:show="embed" xlink:actuate="onLoad"/></draw:frame></text:p>
      <text:p text:style-name="Text_20_body">Найдите нужный протокол и перейдите к просмотру строк формы</text:p>
      <text:p text:style-name="Text_20_body"><draw:frame draw:style-name="media" draw:name="2" text:anchor-type="as-char" draw:z-index="2" svg:width="38.470416666667cm" style:rel-width="100%" svg:height="10.715625cm" style:rel-height="scale"><draw:image xlink:href="Pictures/94ccc00f388de58809954a5c6040481d.png" xlink:type="simple" xlink:show="embed" xlink:actuate="onLoad"/></draw:frame></text:p>
      <text:p text:style-name="Text_20_body">Найдите поле, которые хотите скрыть, установите галочку «Скрыть» напротив поля и нажмите «Сохранить изменения»</text:p>
      <text:p text:style-name="Text_20_body"><draw:frame draw:style-name="media" draw:name="3" text:anchor-type="as-char" draw:z-index="3" svg:width="15.769166666667cm" svg:height="22.568958333333cm"><draw:image xlink:href="Pictures/760611efab6c272a79c51b0ddde9ea17.png" xlink:type="simple" xlink:show="embed" xlink:actuate="onLoad"/></draw:frame></text:p>
      <text:p text:style-name="Text_20_body">Подтвердите действие</text:p>
      <text:p text:style-name="Text_20_body"><draw:frame draw:style-name="media" draw:name="4" text:anchor-type="as-char" draw:z-index="4" svg:width="15.372291666667cm" svg:height="4.7095833333333cm"><draw:image xlink:href="Pictures/9f06c6d3a2a9756570dd8d83aa278452.png" xlink:type="simple" xlink:show="embed" xlink:actuate="onLoad"/></draw:frame></text:p>
      <text:p text:style-name="Text_20_body">Готово! Поле больше не будет выводиться при заполнении протокола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ert:records:mask:hideline</dc:title>
  </office:meta>
</office:document-meta>
</file>