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0dcdda09a2387f5d5cb00ff01faaa5.png"/>
  <manifest:file-entry manifest:media-type="image/png" manifest:full-path="Pictures/6cd68fea5ba2d5dce36d11b4df7da52d.png"/>
  <manifest:file-entry manifest:media-type="image/png" manifest:full-path="Pictures/1c99ba6c3031da227877ec59a529f8ea.png"/>
  <manifest:file-entry manifest:media-type="image/png" manifest:full-path="Pictures/3a4ce393ce65617347c9660849977214.png"/>
  <manifest:file-entry manifest:media-type="image/png" manifest:full-path="Pictures/77b79ca2219b34d18a0092f9d0963a5a.png"/>
  <manifest:file-entry manifest:media-type="image/png" manifest:full-path="Pictures/37480f1c680a0c86a599d896854ef0c4.png"/>
  <manifest:file-entry manifest:media-type="image/png" manifest:full-path="Pictures/4bfbcdaad7646f1898dc4ac5b98be3df.png"/>
  <manifest:file-entry manifest:media-type="image/png" manifest:full-path="Pictures/e84e940de88a2fcf589489fc27864784.png"/>
  <manifest:file-entry manifest:media-type="image/png" manifest:full-path="Pictures/08ec4a615b51efa58da66c072efd7abb.png"/>
  <manifest:file-entry manifest:media-type="image/png" manifest:full-path="Pictures/5d0b102ea2cecf4c43c68efe83e2b2b7.png"/>
  <manifest:file-entry manifest:media-type="image/png" manifest:full-path="Pictures/c846368ae845f13d120eb48b24896941.png"/>
  <manifest:file-entry manifest:media-type="image/png" manifest:full-path="Pictures/23fb84474bd0015aa481158f4d92a39a.png"/>
  <manifest:file-entry manifest:media-type="image/png" manifest:full-path="Pictures/ca5af0b46451ee14ae272d03786f163a.png"/>
  <manifest:file-entry manifest:media-type="image/png" manifest:full-path="Pictures/8a56345b68266338a8e41116f87344e8.png"/>
  <manifest:file-entry manifest:media-type="image/png" manifest:full-path="Pictures/f9c067640ed72614d21331cfae2d6cb0.png"/>
  <manifest:file-entry manifest:media-type="image/png" manifest:full-path="Pictures/5c28f93e78643653467f48237008a6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mask:specialparams"/><text:bookmark-start text:name="__RefHeading___имени_20_1"/><text:bookmark-start text:name="имени_20"/>имени 20<text:bookmark-end text:name="__RefHeading___имени_20_1"/><text:bookmark-end text:name="имени_20"/></text:h>
      <text:h text:style-name="Heading_20_1" text:outline-level="1"><text:bookmark-start text:name="__RefHeading___инструкция_по_настройке_специальных_параметров_строк_маски_для_консультаций_которые_не_завязаны_на_таблицу_consultation_2"/><text:bookmark-start text:name="инструкция_по_настройке_специальных_параметров_строк_маски_для_консультаций_которые_не_завязаны_на_таблицу_consultation"/>Инструкция по настройке специальных параметров строк маски для консультаций, которые не завязаны на таблицу “consultation”<text:bookmark-end text:name="__RefHeading___инструкция_по_настройке_специальных_параметров_строк_маски_для_консультаций_которые_не_завязаны_на_таблицу_consultation_2"/><text:bookmark-end text:name="инструкция_по_настройке_специальных_параметров_строк_маски_для_консультаций_которые_не_завязаны_на_таблицу_consultation"/></text:h>
      <text:p text:style-name="Text_20_body">Перейдите в раздел “Настройка”</text:p>
      <text:p text:style-name="Text_20_body"><draw:frame draw:style-name="media" draw:name="0" text:anchor-type="as-char" draw:z-index="0" svg:width="11.535833333333cm" svg:height="6.429375cm"><draw:image xlink:href="Pictures/bc0dcdda09a2387f5d5cb00ff01faaa5.png" xlink:type="simple" xlink:show="embed" xlink:actuate="onLoad"/></draw:frame></text:p>
      <text:p text:style-name="Text_20_body">Перейдите в раздел “Добавление новых разделов и записей в электронную историю болезни. Настройка шаблонов протоколов.”</text:p>
      <text:p text:style-name="Text_20_body"><draw:frame draw:style-name="media" draw:name="1" text:anchor-type="as-char" draw:z-index="1" svg:width="14.975416666667cm" svg:height="5.6941409883721cm"><draw:image xlink:href="Pictures/6cd68fea5ba2d5dce36d11b4df7da52d.png" xlink:type="simple" xlink:show="embed" xlink:actuate="onLoad"/></draw:frame></text:p>
      <text:p text:style-name="Text_20_body">Выберите необходимый раздел</text:p>
      <text:p text:style-name="Text_20_body"><draw:frame draw:style-name="media" draw:name="2" text:anchor-type="as-char" draw:z-index="2" svg:width="14.975416666667cm" svg:height="1.3973950233281cm"><draw:image xlink:href="Pictures/1c99ba6c3031da227877ec59a529f8ea.png" xlink:type="simple" xlink:show="embed" xlink:actuate="onLoad"/></draw:frame></text:p>
      <text:p text:style-name="Text_20_body">Выберите необходимую запись</text:p>
      <text:p text:style-name="Text_20_body"><draw:frame draw:style-name="media" draw:name="3" text:anchor-type="as-char" draw:z-index="3" svg:width="14.975416666667cm" svg:height="5.7150395195419cm"><draw:image xlink:href="Pictures/3a4ce393ce65617347c9660849977214.png" xlink:type="simple" xlink:show="embed" xlink:actuate="onLoad"/></draw:frame></text:p>
      <text:p text:style-name="Text_20_body">Нажмите на редактирование записи</text:p>
      <text:p text:style-name="Text_20_body"><draw:frame draw:style-name="media" draw:name="4" text:anchor-type="as-char" draw:z-index="4" svg:width="14.975416666667cm" svg:height="5.5871585117227cm"><draw:image xlink:href="Pictures/77b79ca2219b34d18a0092f9d0963a5a.png" xlink:type="simple" xlink:show="embed" xlink:actuate="onLoad"/></draw:frame></text:p>
      <text:p text:style-name="Text_20_body">Удостоверьтесь, что таблица данных это не “consultation”</text:p>
      <text:p text:style-name="Text_20_body"><draw:frame draw:style-name="media" draw:name="5" text:anchor-type="as-char" draw:z-index="5" svg:width="14.975416666667cm" svg:height="5.3849425734024cm"><draw:image xlink:href="Pictures/37480f1c680a0c86a599d896854ef0c4.png" xlink:type="simple" xlink:show="embed" xlink:actuate="onLoad"/></draw:frame></text:p>
      <text:p text:style-name="Text_20_body">Выйдите из параметров записи с помощью кнопки “Сохранить”</text:p>
      <text:p text:style-name="Text_20_body"><draw:frame draw:style-name="media" draw:name="6" text:anchor-type="as-char" draw:z-index="6" svg:width="14.975416666667cm" svg:height="2.3066400078989cm"><draw:image xlink:href="Pictures/4bfbcdaad7646f1898dc4ac5b98be3df.png" xlink:type="simple" xlink:show="embed" xlink:actuate="onLoad"/></draw:frame></text:p>
      <text:p text:style-name="Text_20_body">Зайдите в редактирование маски</text:p>
      <text:p text:style-name="Text_20_body"><draw:frame draw:style-name="media" draw:name="7" text:anchor-type="as-char" draw:z-index="7" svg:width="14.975416666667cm" svg:height="5.3626677810797cm"><draw:image xlink:href="Pictures/e84e940de88a2fcf589489fc27864784.png" xlink:type="simple" xlink:show="embed" xlink:actuate="onLoad"/></draw:frame></text:p>
      <text:p text:style-name="Text_20_body">Найдите необходимую строку маски</text:p>
      <text:p text:style-name="Text_20_body"><draw:frame draw:style-name="media" draw:name="8" text:anchor-type="as-char" draw:z-index="8" svg:width="14.975416666667cm" svg:height="1.3134273035761cm"><draw:image xlink:href="Pictures/08ec4a615b51efa58da66c072efd7abb.png" xlink:type="simple" xlink:show="embed" xlink:actuate="onLoad"/></draw:frame></text:p>
      <text:p text:style-name="Text_20_body">Зайдите в параметры строки маски</text:p>
      <text:p text:style-name="Text_20_body"><draw:frame draw:style-name="media" draw:name="9" text:anchor-type="as-char" draw:z-index="9" svg:width="14.975416666667cm" svg:height="1.333748046875cm"><draw:image xlink:href="Pictures/5d0b102ea2cecf4c43c68efe83e2b2b7.png" xlink:type="simple" xlink:show="embed" xlink:actuate="onLoad"/></draw:frame></text:p>
      <text:p text:style-name="Text_20_body">В самом низу будет выбор специальных параметров</text:p>
      <text:p text:style-name="Text_20_body"><draw:frame draw:style-name="media" draw:name="10" text:anchor-type="as-char" draw:z-index="10" svg:width="14.975416666667cm" svg:height="0.813446497477cm"><draw:image xlink:href="Pictures/c846368ae845f13d120eb48b24896941.png" xlink:type="simple" xlink:show="embed" xlink:actuate="onLoad"/></draw:frame></text:p>
      <text:p text:style-name="Text_20_body">Нажмите кнопку “Просмотреть\Изменить”</text:p>
      <text:p text:style-name="Text_20_body"><draw:frame draw:style-name="media" draw:name="11" text:anchor-type="as-char" draw:z-index="11" svg:width="14.975416666667cm" svg:height="0.813446497477cm"><draw:image xlink:href="Pictures/23fb84474bd0015aa481158f4d92a39a.png" xlink:type="simple" xlink:show="embed" xlink:actuate="onLoad"/></draw:frame></text:p>
      <text:p text:style-name="Text_20_body">Выберите, как система будет трактовать данное поле и нажмите “Сохранить”</text:p>
      <text:p text:style-name="Text_20_body"><draw:frame draw:style-name="media" draw:name="12" text:anchor-type="as-char" draw:z-index="12" svg:width="14.975416666667cm" svg:height="5.3324374483044cm"><draw:image xlink:href="Pictures/ca5af0b46451ee14ae272d03786f163a.png" xlink:type="simple" xlink:show="embed" xlink:actuate="onLoad"/></draw:frame></text:p>
      <text:p text:style-name="Text_20_body">Выйдите из редактирования строки маски с помощью кнопки “Сохранить”</text:p>
      <text:p text:style-name="Text_20_body"><draw:frame draw:style-name="media" draw:name="13" text:anchor-type="as-char" draw:z-index="13" svg:width="14.975416666667cm" svg:height="1.4789097330223cm"><draw:image xlink:href="Pictures/8a56345b68266338a8e41116f87344e8.png" xlink:type="simple" xlink:show="embed" xlink:actuate="onLoad"/></draw:frame></text:p>
      <text:p text:style-name="Text_20_body">Проверьте результат, найдя нужную запись и нажмите кнопку “Печать рекомендаций”</text:p>
      <text:p text:style-name="Text_20_body"><draw:frame draw:style-name="media" draw:name="14" text:anchor-type="as-char" draw:z-index="14" svg:width="14.975416666667cm" svg:height="4.3064441441441cm"><draw:image xlink:href="Pictures/f9c067640ed72614d21331cfae2d6cb0.png" xlink:type="simple" xlink:show="embed" xlink:actuate="onLoad"/></draw:frame></text:p>
      <text:p text:style-name="Text_20_body"><draw:frame draw:style-name="media" draw:name="15" text:anchor-type="as-char" draw:z-index="15" svg:width="14.975416666667cm" svg:height="4.333759425377cm"><draw:image xlink:href="Pictures/5c28f93e78643653467f48237008a647.png" xlink:type="simple" xlink:show="embed" xlink:actuate="onLoad"/></draw:frame>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mask:specialparams</dc:title>
  </office:meta>
</office:document-meta>
</file>