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b99de867d12cebe81e45c364b590a8.png"/>
  <manifest:file-entry manifest:media-type="image/png" manifest:full-path="Pictures/aa32e31fc2cc1f53d027f0ca0b49e05c.png"/>
  <manifest:file-entry manifest:media-type="image/png" manifest:full-path="Pictures/e0f4ac77f4721aeed83b50e3eaf3ad5e.png"/>
  <manifest:file-entry manifest:media-type="image/png" manifest:full-path="Pictures/5112add2404459511539e755a64d0859.png"/>
  <manifest:file-entry manifest:media-type="image/png" manifest:full-path="Pictures/db8b7126436eacb7580bf65745196ed4.png"/>
  <manifest:file-entry manifest:media-type="image/png" manifest:full-path="Pictures/3edd09adae7b0220e29011bea6a52a7d.png"/>
  <manifest:file-entry manifest:media-type="image/png" manifest:full-path="Pictures/145f6d97c20a63479bc43b2c5e7f71f3.png"/>
  <manifest:file-entry manifest:media-type="image/png" manifest:full-path="Pictures/34eb9aed40008520a1d6b0e8f7d47559.png"/>
  <manifest:file-entry manifest:media-type="image/png" manifest:full-path="Pictures/bdcc3cc5f325c8cd41274171bbba37ae.png"/>
  <manifest:file-entry manifest:media-type="image/png" manifest:full-path="Pictures/cb1eb563fa3b0b7529fa1793d1986cc3.png"/>
  <manifest:file-entry manifest:media-type="image/png" manifest:full-path="Pictures/facd04b27c25ffd5398dca4492c865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refvalues"/><text:bookmark-start text:name="__RefHeading___референтные_значения_для_анализов_1"/><text:bookmark-start text:name="референтные_значения_для_анализов"/>Референтные значения для анализов<text:bookmark-end text:name="__RefHeading___референтные_значения_для_анализов_1"/><text:bookmark-end text:name="референтные_значения_для_анализов"/></text:h>
      <text:p text:style-name="Text_20_body">Для работы механизме нужно указать референтные значение для каждой строки в маске.</text:p>
      <text:p text:style-name="Text_20_body">Зайдите в систему под логином системного администратора.</text:p>
      <text:p text:style-name="Text_20_body">Перейдите в раздел “Настройка”</text:p>
      <text:p text:style-name="Text_20_body"><draw:frame draw:style-name="media" draw:name="0" text:anchor-type="as-char" draw:z-index="0" svg:width="5.9795833333333cm" svg:height="6.1639757709251cm"><draw:image xlink:href="Pictures/adb99de867d12cebe81e45c364b590a8.png" xlink:type="simple" xlink:show="embed" xlink:actuate="onLoad"/></draw:frame></text:p>
      <text:p text:style-name="Text_20_body">Перейдите в раздел “Добавление новых разделов и записей в электронную историю болезни. Настройка шаблонов протоколов.”</text:p>
      <text:p text:style-name="Text_20_body"><draw:frame draw:style-name="media" draw:name="1" text:anchor-type="as-char" draw:z-index="1" svg:width="14.975416666667cm" svg:height="7.5008216579101cm"><draw:image xlink:href="Pictures/aa32e31fc2cc1f53d027f0ca0b49e05c.png" xlink:type="simple" xlink:show="embed" xlink:actuate="onLoad"/></draw:frame></text:p>
      <text:p text:style-name="Text_20_body">Перейдите в нужный раздел</text:p>
      <text:p text:style-name="Text_20_body"><draw:frame draw:style-name="media" draw:name="2" text:anchor-type="as-char" draw:z-index="2" svg:width="14.975416666667cm" svg:height="8.2094151606426cm"><draw:image xlink:href="Pictures/e0f4ac77f4721aeed83b50e3eaf3ad5e.png" xlink:type="simple" xlink:show="embed" xlink:actuate="onLoad"/></draw:frame></text:p>
      <text:p text:style-name="Text_20_body">Перейдите в маску необходимого шаблона</text:p>
      <text:p text:style-name="Text_20_body"><draw:frame draw:style-name="media" draw:name="3" text:anchor-type="as-char" draw:z-index="3" svg:width="14.975416666667cm" svg:height="6.8736085131894cm"><draw:image xlink:href="Pictures/5112add2404459511539e755a64d0859.png" xlink:type="simple" xlink:show="embed" xlink:actuate="onLoad"/></draw:frame></text:p>
      <text:p text:style-name="Text_20_body">Нажмите кнопку “Редактирование нормы для печатных шаблонов”</text:p>
      <text:p text:style-name="Text_20_body"><draw:frame draw:style-name="media" draw:name="4" text:anchor-type="as-char" draw:z-index="4" svg:width="14.975416666667cm" svg:height="5.5348471641097cm"><draw:image xlink:href="Pictures/db8b7126436eacb7580bf65745196ed4.png" xlink:type="simple" xlink:show="embed" xlink:actuate="onLoad"/></draw:frame></text:p>
      <text:p text:style-name="Text_20_body">Нажмите кнопку “Новая строка”</text:p>
      <text:p text:style-name="Text_20_body"><draw:frame draw:style-name="media" draw:name="5" text:anchor-type="as-char" draw:z-index="5" svg:width="14.975416666667cm" svg:height="3.3638960306721cm"><draw:image xlink:href="Pictures/3edd09adae7b0220e29011bea6a52a7d.png" xlink:type="simple" xlink:show="embed" xlink:actuate="onLoad"/></draw:frame></text:p>
      <text:p text:style-name="Text_20_body">Заполните форму</text:p>
      <text:p text:style-name="Text_20_body"><draw:frame draw:style-name="media" draw:name="6" text:anchor-type="as-char" draw:z-index="6" svg:width="14.975416666667cm" svg:height="5.6240519145803cm"><draw:image xlink:href="Pictures/145f6d97c20a63479bc43b2c5e7f71f3.png" xlink:type="simple" xlink:show="embed" xlink:actuate="onLoad"/></draw:frame></text:p>
      <text:list text:style-name="List_20_1" text:continue-numbering="false">
        <text:list-item>
          <text:p text:style-name="List_20_1_Content_First">Единица измерения - обозначение единицы измерения для параметра</text:p>
        </text:list-item>
        <text:list-item>
          <text:p text:style-name="List_20_1_Content">Общий показатель для мужчин и женщин - если стоит галочка, то показатель будет использоваться и для мужчин и для женщин. Берется из поля “Нормы для мужчин”. Если поле “Нормы для мужчин” не заполнены - берется из поля “нормы для женщин”</text:p>
        </text:list-item>
        <text:list-item>
          <text:p text:style-name="List_20_1_Content">Нормы для мужчин - диапазон норм (любой текст), который будет выводиться в шаблоне в столбце референтных значений для мужчин</text:p>
        </text:list-item>
        <text:list-item>
          <text:p text:style-name="List_20_1_Content_Last">Нормы для женщин - диапазон норм (любой текст), который будет выводиться в шаблоне в столбце референтных значений для женщин
Нажмите кнопку “Сохранить”</text:p>
        </text:list-item>
      </text:list>
      <text:p text:style-name="Text_20_body"><draw:frame draw:style-name="media" draw:name="7" text:anchor-type="as-char" draw:z-index="7" svg:width="14.975416666667cm" svg:height="5.8580306372549cm"><draw:image xlink:href="Pictures/34eb9aed40008520a1d6b0e8f7d47559.png" xlink:type="simple" xlink:show="embed" xlink:actuate="onLoad"/></draw:frame></text:p>
      <text:p text:style-name="Text_20_body">Вы увидите список всех значений для данной строки</text:p>
      <text:p text:style-name="Text_20_body"><draw:frame draw:style-name="media" draw:name="8" text:anchor-type="as-char" draw:z-index="8" svg:width="14.975416666667cm" svg:height="4.951221770551cm"><draw:image xlink:href="Pictures/bdcc3cc5f325c8cd41274171bbba37ae.png" xlink:type="simple" xlink:show="embed" xlink:actuate="onLoad"/></draw:frame></text:p>
      <text:p text:style-name="Text_20_body">Если на одну строку маски указано несколько значений они будут выведены столбиком в своих строках</text:p>
      <text:p text:style-name="Text_20_body">После заполнения норм изменения будут видны в динамике лабораторных исследований и в выписном эпикризе</text:p>
      <text:p text:style-name="Text_20_body"><draw:frame draw:style-name="media" draw:name="9" text:anchor-type="as-char" draw:z-index="9" svg:width="14.975416666667cm" svg:height="9.5868635597303cm"><draw:image xlink:href="Pictures/cb1eb563fa3b0b7529fa1793d1986cc3.png" xlink:type="simple" xlink:show="embed" xlink:actuate="onLoad"/></draw:frame></text:p>
      <text:p text:style-name="Text_20_body"><draw:frame draw:style-name="media" draw:name="10" text:anchor-type="as-char" draw:z-index="10" svg:width="14.975416666667cm" svg:height="9.1871194406236cm"><draw:image xlink:href="Pictures/facd04b27c25ffd5398dca4492c865da.png" xlink:type="simple" xlink:show="embed" xlink:actuate="onLoad"/></draw:frame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refvalues</dc:title>
  </office:meta>
</office:document-meta>
</file>