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77710a077ab8d2a85d0329ef116b54.png"/>
  <manifest:file-entry manifest:media-type="image/png" manifest:full-path="Pictures/91ff150f182f9b702cf047997b0f8171.png"/>
  <manifest:file-entry manifest:media-type="image/png" manifest:full-path="Pictures/9523d2bcc7f9e34940595414a6658eee.png"/>
  <manifest:file-entry manifest:media-type="image/png" manifest:full-path="Pictures/3f5533d7a82e052bc53c4edc7338d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sistermandatoryrecords"/><text:bookmark-start text:name="__RefHeading___настройка_списка_обязательных_записей_для_мс_1"/><text:bookmark-start text:name="настройка_списка_обязательных_записей_для_мс"/>Настройка списка обязательных записей для МС<text:bookmark-end text:name="__RefHeading___настройка_списка_обязательных_записей_для_мс_1"/><text:bookmark-end text:name="настройка_списка_обязательных_записей_для_мс"/></text:h>
      <text:p text:style-name="Text_20_body">От системного администратора, перейдите в Настройка-Настройка разделов и форм</text:p>
      <text:p text:style-name="Text_20_body"><draw:frame draw:style-name="media" draw:name="0" text:anchor-type="as-char" draw:z-index="0" svg:width="10.583333333333cm" svg:height="2.2905105438402cm"><draw:image xlink:href="Pictures/fb77710a077ab8d2a85d0329ef116b54.png" xlink:type="simple" xlink:show="embed" xlink:actuate="onLoad"/></draw:frame></text:p>
      <text:p text:style-name="Text_20_body">Выберите нужный раздел и перейдите к просмотру записей</text:p>
      <text:p text:style-name="Text_20_body"><draw:frame draw:style-name="media" draw:name="1" text:anchor-type="as-char" draw:z-index="1" svg:width="10.583333333333cm" svg:height="6.2140672782875cm"><draw:image xlink:href="Pictures/91ff150f182f9b702cf047997b0f8171.png" xlink:type="simple" xlink:show="embed" xlink:actuate="onLoad"/></draw:frame></text:p>
      <text:p text:style-name="Text_20_body">Найдите нужную запись и передите в редактирование параметров запис</text:p>
      <text:p text:style-name="Text_20_body"><draw:frame draw:style-name="media" draw:name="2" text:anchor-type="as-char" draw:z-index="2" svg:width="10.583333333333cm" svg:height="4.8288641364136cm"><draw:image xlink:href="Pictures/9523d2bcc7f9e34940595414a6658eee.png" xlink:type="simple" xlink:show="embed" xlink:actuate="onLoad"/></draw:frame></text:p>
      <text:p text:style-name="Text_20_body">Установите галочку «Ежедневная запись МС стационара» и сохраните параметры записи</text:p>
      <text:p text:style-name="Text_20_body"><draw:frame draw:style-name="media" draw:name="3" text:anchor-type="as-char" draw:z-index="3" svg:width="10.583333333333cm" svg:height="2.8035917092561cm"><draw:image xlink:href="Pictures/3f5533d7a82e052bc53c4edc7338daae.png" xlink:type="simple" xlink:show="embed" xlink:actuate="onLoad"/></draw:frame></text:p>
      <text:p text:style-name="Text_20_body">Повторите для всех необходимых записей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sistermandatoryrecords</dc:title>
  </office:meta>
</office:document-meta>
</file>