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2c48a0e7e36bfef5ba71cd2d79e273.png"/>
  <manifest:file-entry manifest:media-type="image/png" manifest:full-path="Pictures/56c7e2380670a06b6921384a37cb1f61.png"/>
  <manifest:file-entry manifest:media-type="image/png" manifest:full-path="Pictures/9a5fa76d6229e6453898189d06ae436b.png"/>
  <manifest:file-entry manifest:media-type="image/png" manifest:full-path="Pictures/57e265234323aff98cc420fe3b2450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records:unlock_bill"/><text:bookmark-start text:name="__RefHeading___как_разблокировать_счет_у_пациента_1"/><text:bookmark-start text:name="как_разблокировать_счет_у_пациента"/>Как разблокировать счет у пациента<text:bookmark-end text:name="__RefHeading___как_разблокировать_счет_у_пациента_1"/><text:bookmark-end text:name="как_разблокировать_счет_у_пациента"/></text:h>
      <text:p text:style-name="Text_20_body">Зайдите в систему</text:p>
      <text:p text:style-name="Text_20_body">Выберите «Поиск в Базе» и введите информацию для поиска пациента (ФИО или номер АК). Далее нажмите кнопку «Искать пациента»</text:p>
      <text:p text:style-name="Text_20_body"><draw:frame draw:style-name="mediacenter" draw:name="0" text:anchor-type="paragraph" draw:z-index="0" svg:width="43.391666666667cm" style:rel-width="100%" svg:height="13.81125cm" style:rel-height="scale"><draw:image xlink:href="Pictures/012c48a0e7e36bfef5ba71cd2d79e273.png" xlink:type="simple" xlink:show="embed" xlink:actuate="onLoad"/></draw:frame></text:p>
      <text:p text:style-name="Text_20_body">Если введете номер АК, то попадете сразу в АК пациента. При поиске по ФИО будет выведен список пациентов.<text:line-break/>
<text:line-break/>
Перейдите в раздел «Счета и талоны» и найдите нужный счет</text:p>
      <text:p text:style-name="Text_20_body"><draw:frame draw:style-name="mediacenter" draw:name="1" text:anchor-type="paragraph" draw:z-index="1" svg:width="48.683333333333cm" style:rel-width="100%" svg:height="15.160625cm" style:rel-height="scale"><draw:image xlink:href="Pictures/56c7e2380670a06b6921384a37cb1f61.png" xlink:type="simple" xlink:show="embed" xlink:actuate="onLoad"/></draw:frame>Нажмите на заголовок (желтая область с датой и надписью «Счет за амбулаторные услуги»), почле чего появится окно информации о записи. Нажмите кнопку «Разблокировать»<text:line-break/>
<draw:frame draw:style-name="mediacenter" draw:name="2" text:anchor-type="paragraph" draw:z-index="2" svg:width="35.427708333333cm" style:rel-width="100%" svg:height="14.366875cm" style:rel-height="scale"><draw:image xlink:href="Pictures/9a5fa76d6229e6453898189d06ae436b.png" xlink:type="simple" xlink:show="embed" xlink:actuate="onLoad"/></draw:frame>Появится окно подтверждения. Нажмите «да»<text:line-break/>
<draw:frame draw:style-name="mediacenter" draw:name="3" text:anchor-type="paragraph" draw:z-index="3" svg:width="14.975416666667cm" svg:height="4.683125cm"><draw:image xlink:href="Pictures/57e265234323aff98cc420fe3b245085.png" xlink:type="simple" xlink:show="embed" xlink:actuate="onLoad"/></draw:frame>Готово. Счет разблокирован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cords:unlock_bill</dc:title>
  </office:meta>
</office:document-meta>
</file>