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673f39853f66ce431f2d0b6d7046ab.png"/>
  <manifest:file-entry manifest:media-type="image/png" manifest:full-path="Pictures/eca3b5e02e22544e4ffaa5d5f71aa4b6.png"/>
  <manifest:file-entry manifest:media-type="image/png" manifest:full-path="Pictures/0631f98e153acedf5d1a47be2043cc7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xpert:referrals:without:extuser"/><text:bookmark-start text:name="__RefHeading___добавление_внешних_врачей_в_направления_1"/><text:bookmark-start text:name="добавление_внешних_врачей_в_направления"/>Добавление внешних врачей в направления<text:bookmark-end text:name="__RefHeading___добавление_внешних_врачей_в_направления_1"/><text:bookmark-end text:name="добавление_внешних_врачей_в_направления"/></text:h>
      <text:p text:style-name="Text_20_body">Под учетной записью эксперта заходим в «Учет услуг» - «Добавление внешних врачей в направления»</text:p>
      <text:p text:style-name="Text_20_body"><draw:frame draw:style-name="media" draw:name="0" text:anchor-type="as-char" draw:z-index="0" svg:width="49.291875cm" style:rel-width="100%" svg:height="12.038541666667cm" style:rel-height="scale"><draw:image xlink:href="Pictures/ef673f39853f66ce431f2d0b6d7046ab.png" xlink:type="simple" xlink:show="embed" xlink:actuate="onLoad"/></draw:frame>Нам выводится список направлений без указанных направивших внешних врачей на указанные даты</text:p>
      <text:p text:style-name="Text_20_body"><draw:frame draw:style-name="media" draw:name="1" text:anchor-type="as-char" draw:z-index="1" svg:width="37.808958333333cm" style:rel-width="100%" svg:height="20.32cm" style:rel-height="scale"><draw:image xlink:href="Pictures/eca3b5e02e22544e4ffaa5d5f71aa4b6.png" xlink:type="simple" xlink:show="embed" xlink:actuate="onLoad"/></draw:frame></text:p>
      <text:p text:style-name="Text_20_body">В селекторе «Контрагент» выбирается внешний врач и сохраняется сразу после выбора</text:p>
      <text:p text:style-name="Text_20_body">Также можно ознакомиться с записью по ссылке «Перейти к записи» и с картой пациента по ссылке «Открыть карту»</text:p>
      <text:p text:style-name="Text_20_body">Если ошибочно был выбран не тот врач, то можно удалить его по кнопке «Удалить»</text:p>
      <text:p text:style-name="Text_20_body"><draw:frame draw:style-name="media" draw:name="2" text:anchor-type="as-char" draw:z-index="2" svg:width="25.664583333333cm" style:rel-width="100%" svg:height="6.4029166666667cm" style:rel-height="scale"><draw:image xlink:href="Pictures/0631f98e153acedf5d1a47be2043cc7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referrals:without:extuser</dc:title>
  </office:meta>
</office:document-meta>
</file>